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2e8a2eacdcde525617856d0a12bd9feb.jpg"/>
  <manifest:file-entry manifest:media-type="image/svg+xml" manifest:full-path="Pictures/01d1aec4f19a1039079582b53d64ad72.svg"/>
  <manifest:file-entry manifest:media-type="image/jpeg" manifest:full-path="Pictures/5a80164230ac5cd281a8fb3433d4ec0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sm:asm0"/><text:bookmark-start text:name="__RefHeading___nizkourovnevoe_programmirovanie_1"/><text:bookmark-start text:name="nizkourovnevoe_programmirovanie"/>Низкоуровневое программирование<text:bookmark-end text:name="__RefHeading___nizkourovnevoe_programmirovanie_1"/><text:bookmark-end text:name="nizkourovnevoe_programmirovanie"/></text:h>
      <text:h text:style-name="Heading_20_5" text:outline-level="5"><text:bookmark-start text:name="__RefHeading___asmasm0_god_20102011_2"/><text:bookmark-start text:name="asmasm0_god_20102011"/>[asm:asm0|Год 2010/2011]<text:bookmark-end text:name="__RefHeading___asmasm0_god_20102011_2"/><text:bookmark-end text:name="asmasm0_god_20102011"/></text:h>
      <text:h text:style-name="Heading_20_1" text:outline-level="1"><text:bookmark-start text:name="__RefHeading___a_ty_idjosh_na_speckurs_3"/><text:bookmark-start text:name="a_ty_idjosh_na_speckurs"/>А ты идёшь на спецкурс?<text:bookmark-end text:name="__RefHeading___a_ty_idjosh_na_speckurs_3"/><text:bookmark-end text:name="a_ty_idjosh_na_speckurs"/></text:h>
      <text:p text:style-name="Text_20_body"><draw:frame draw:style-name="media" draw:name="0" text:anchor-type="as-char" draw:z-index="0" svg:width="10.556875cm" svg:height="13.229166666667cm"><draw:image xlink:href="Pictures/2e8a2eacdcde525617856d0a12bd9feb.jpg" xlink:type="simple" xlink:show="embed" xlink:actuate="onLoad"/></draw:frame></text:p>
      <text:h text:style-name="Heading_20_2" text:outline-level="2"><text:bookmark-start text:name="__RefHeading___instrumentarij_4"/><text:bookmark-start text:name="instrumentarij"/>Инструментарий<text:bookmark-end text:name="__RefHeading___instrumentarij_4"/><text:bookmark-end text:name="instrumentarij"/></text:h>
      <text:list text:style-name="Numbering_20_1" text:continue-numbering="false">
        <text:list-item>
          <text:p text:style-name="Numbering_20_1_Content_First"> Open Watcom /home/courses/Teachers/Rabusov/open-watcom-c-linux-1.9</text:p>
        </text:list-item>
        <text:list-item>
          <text:p text:style-name="Numbering_20_1_Content"> DEBUG.EXE (упакован в <text:a xlink:type="simple" xlink:href="https://wiki.nsunc.com/debug.tar" text:style-name="Internet_20_link" text:visited-style-name="Visited_20_Internet_20_Link">debug.tar</text:a>)</text:p>
        </text:list-item>
        <text:list-item>
          <text:p text:style-name="Numbering_20_1_Content"> TASM  (упакован в <text:a xlink:type="simple" xlink:href="https://wiki.nsunc.com/tasm.zip" text:style-name="Internet_20_link" text:visited-style-name="Visited_20_Internet_20_Link">tasm.zip</text:a>)</text:p>
        </text:list-item>
        <text:list-item>
          <text:p text:style-name="Numbering_20_1_Content"> Turbo C (упакован в <text:a xlink:type="simple" xlink:href="https://wiki.nsunc.com/tc20-1.zip" text:style-name="Internet_20_link" text:visited-style-name="Visited_20_Internet_20_Link">tc20-1.zip</text:a> и <text:a xlink:type="simple" xlink:href="https://wiki.nsunc.com/tc20-2.zip" text:style-name="Internet_20_link" text:visited-style-name="Visited_20_Internet_20_Link">tc20-2.zip</text:a>)</text:p>
        </text:list-item>
        <text:list-item>
          <text:p text:style-name="Numbering_20_1_Content_Last"> Дебаггер AFD Pro (упакован в <text:a xlink:type="simple" xlink:href="https://wiki.nsunc.com/afdpro.exe.zip" text:style-name="Internet_20_link" text:visited-style-name="Visited_20_Internet_20_Link">afdpro.exe.zip</text:a>)</text:p>
        </text:list-item>
      </text:list>
      <text:h text:style-name="Heading_20_2" text:outline-level="2"><text:bookmark-start text:name="__RefHeading___literatura_5"/><text:bookmark-start text:name="literatura"/>Литература<text:bookmark-end text:name="__RefHeading___literatura_5"/><text:bookmark-end text:name="literatura"/></text:h>
      <text:list text:style-name="Numbering_20_1" text:continue-numbering="false">
        <text:list-item>
          <text:p text:style-name="Numbering_20_1_Content_First"> Питер Абель. Язык Ассемблера для IBM PC и программирования (<text:a xlink:type="simple" xlink:href="https://wiki.nsunc.com/abel.txt" text:style-name="Internet_20_link" text:visited-style-name="Visited_20_Internet_20_Link">abel.txt</text:a>)- наша «Библия». Есть также в библиотеке ФМШ</text:p>
        </text:list-item>
        <text:list-item>
          <text:p text:style-name="Numbering_20_1_Content"> Я. Белецкий. Энциклопедия языуа Си (адрес /home/courses/Teachers/Skvortsov/_Books/_Programing/C&amp;C++)</text:p>
        </text:list-item>
        <text:list-item>
          <text:p text:style-name="Numbering_20_1_Content_Last"> The Art of Assembly Language <text:a xlink:type="simple" xlink:href="https://wiki.nsunc.com/0528.the_art_of_assembly_language.pdf" text:style-name="Internet_20_link" text:visited-style-name="Visited_20_Internet_20_Link">0528.the_art_of_assembly_language.pdf</text:a> Особенно интересна 585-я страница<draw:frame draw:style-name="media" draw:name="1" text:anchor-type="as-char" draw:z-index="1" svg:width="" svg:rel-width="100%" svg:height="0cm"><draw:image xlink:href="Pictures/01d1aec4f19a1039079582b53d64ad72.svg" xlink:type="simple" xlink:show="embed" xlink:actuate="onLoad"/></draw:frame></text:p>
        </text:list-item>
      </text:list>
      <text:p text:style-name="Text_20_body"> <text:a xlink:type="simple" xlink:href="https://wiki.nsunc.com/asm/vbox" text:style-name="Internet_20_link" text:visited-style-name="Visited_20_Internet_20_Link">Эмулятор Virtual Box</text:a></text:p>
      <text:h text:style-name="Heading_20_1" text:outline-level="1"><text:bookmark-start text:name="__RefHeading___ii_semestr_6"/><text:bookmark-start text:name="ii_semestr"/>II семестр<text:bookmark-end text:name="__RefHeading___ii_semestr_6"/><text:bookmark-end text:name="ii_semestr"/></text:h>
      <text:h text:style-name="Heading_20_2" text:outline-level="2"><text:bookmark-start text:name="__RefHeading___povtorenie_7"/><text:bookmark-start text:name="povtorenie"/>Повторение<text:bookmark-end text:name="__RefHeading___povtorenie_7"/><text:bookmark-end text:name="povtorenie"/></text:h>
      <text:list text:style-name="List_20_1" text:continue-numbering="false">
        <text:list-item>
          <text:p text:style-name="LastListParagraph_List_20_1_Content_First"> <text:a xlink:type="simple" xlink:href="https://wiki.nsunc.com/asm/second1" text:style-name="Internet_20_link" text:visited-style-name="Visited_20_Internet_20_Link">Урок 0</text:a></text:p>
        </text:list-item>
      </text:list>
      <text:h text:style-name="Heading_20_2" text:outline-level="2"><text:bookmark-start text:name="__RefHeading___nizkourovnevoe_programmirovanie_8"/><text:bookmark-start text:name="nizkourovnevoe_programmirovanie1"/>Низкоуровневое программирование<text:bookmark-end text:name="__RefHeading___nizkourovnevoe_programmirovanie_8"/><text:bookmark-end text:name="nizkourovnevoe_programmirovanie1"/></text:h>
      <text:list text:style-name="List_20_1" text:continue-numbering="false">
        <text:list-item>
          <text:p text:style-name="List_20_1_Content_First"> <text:a xlink:type="simple" xlink:href="https://wiki.nsunc.com/asm/second2" text:style-name="Internet_20_link" text:visited-style-name="Visited_20_Internet_20_Link">Вывод на терминал</text:a></text:p>
        </text:list-item>
        <text:list-item>
          <text:p text:style-name="List_20_1_Content"> <text:a xlink:type="simple" xlink:href="https://wiki.nsunc.com/asm/second3" text:style-name="Internet_20_link" text:visited-style-name="Visited_20_Internet_20_Link">Пример гибридного программирования</text:a></text:p>
        </text:list-item>
        <text:list-item>
          <text:p text:style-name="List_20_1_Content"> <text:a xlink:type="simple" xlink:href="https://wiki.nsunc.com/asm/second4" text:style-name="Internet_20_link" text:visited-style-name="Visited_20_Internet_20_Link">Ввод с клавиатуры</text:a></text:p>
        </text:list-item>
        <text:list-item>
          <text:p text:style-name="List_20_1_Content"> <text:a xlink:type="simple" xlink:href="https://wiki.nsunc.com/asm/second5" text:style-name="Internet_20_link" text:visited-style-name="Visited_20_Internet_20_Link">Компиляция программ в linux</text:a></text:p>
        </text:list-item>
        <text:list-item>
          <text:p text:style-name="List_20_1_Content_Last"> <text:a xlink:type="simple" xlink:href="https://wiki.nsunc.com/asm/second6" text:style-name="Internet_20_link" text:visited-style-name="Visited_20_Internet_20_Link">Последнее задание</text:a></text:p>
        </text:list-item>
      </text:list>
      <text:h text:style-name="Heading_20_1" text:outline-level="1"><text:bookmark-start text:name="__RefHeading___i_semestr_9"/><text:bookmark-start text:name="i_semestr"/>I семестр<text:bookmark-end text:name="__RefHeading___i_semestr_9"/><text:bookmark-end text:name="i_semestr"/></text:h>
      <text:h text:style-name="Heading_20_2" text:outline-level="2"><text:bookmark-start text:name="__RefHeading___jazyk_programmirovanija_assembler_10"/><text:bookmark-start text:name="jazyk_programmirovanija_assembler"/>Язык программирования Ассемблер<text:bookmark-end text:name="__RefHeading___jazyk_programmirovanija_assembler_10"/><text:bookmark-end text:name="jazyk_programmirovanija_assembler"/></text:h>
      <text:list text:style-name="List_20_1" text:continue-numbering="false">
        <text:list-item>
          <text:p text:style-name="List_20_1_Content_First"> <text:a xlink:type="simple" xlink:href="https://wiki.nsunc.com/asm/lesson1" text:style-name="Internet_20_link" text:visited-style-name="Visited_20_Internet_20_Link">Архитектура IBM PC</text:a></text:p>
        </text:list-item>
        <text:list-item>
          <text:p text:style-name="List_20_1_Content"> <text:a xlink:type="simple" xlink:href="https://wiki.nsunc.com/asm/lesson2" text:style-name="Internet_20_link" text:visited-style-name="Visited_20_Internet_20_Link">MS-DOS (основы)</text:a></text:p>
        </text:list-item>
        <text:list-item>
          <text:p text:style-name="List_20_1_Content"> <text:a xlink:type="simple" xlink:href="https://wiki.nsunc.com/asm/lesson3" text:style-name="Internet_20_link" text:visited-style-name="Visited_20_Internet_20_Link">Урок 3</text:a></text:p>
        </text:list-item>
        <text:list-item>
          <text:p text:style-name="List_20_1_Content"> <text:a xlink:type="simple" xlink:href="https://wiki.nsunc.com/asm/lesson4" text:style-name="Internet_20_link" text:visited-style-name="Visited_20_Internet_20_Link">Урок 4</text:a></text:p>
        </text:list-item>
        <text:list-item>
          <text:p text:style-name="List_20_1_Content"> <text:a xlink:type="simple" xlink:href="https://wiki.nsunc.com/asm/lesson5" text:style-name="Internet_20_link" text:visited-style-name="Visited_20_Internet_20_Link">Урок 5</text:a></text:p>
        </text:list-item>
        <text:list-item>
          <text:p text:style-name="List_20_1_Content"> <text:a xlink:type="simple" xlink:href="https://wiki.nsunc.com/asm/lesson6" text:style-name="Internet_20_link" text:visited-style-name="Visited_20_Internet_20_Link">Урок 6</text:a></text:p>
        </text:list-item>
        <text:list-item>
          <text:p text:style-name="List_20_1_Content_Last"> <text:a xlink:type="simple" xlink:href="https://wiki.nsunc.com/asm/lesson7" text:style-name="Internet_20_link" text:visited-style-name="Visited_20_Internet_20_Link">Урок 7</text:a></text:p>
        </text:list-item>
      </text:list>
      <text:h text:style-name="Heading_20_2" text:outline-level="2"><text:bookmark-start text:name="__RefHeading___jazyk_programmirovanija_si_11"/><text:bookmark-start text:name="jazyk_programmirovanija_si"/>Язык программирования Си<text:bookmark-end text:name="__RefHeading___jazyk_programmirovanija_si_11"/><text:bookmark-end text:name="jazyk_programmirovanija_si"/></text:h>
      <text:list text:style-name="List_20_1" text:continue-numbering="false">
        <text:list-item>
          <text:p text:style-name="LastListParagraph_List_20_1_Content_First"><text:a xlink:type="simple" xlink:href="https://wiki.nsunc.com/asm/c_lesson1" text:style-name="Internet_20_link" text:visited-style-name="Visited_20_Internet_20_Link">Урок 1</text:a></text:p>
        </text:list-item>
      </text:list>
      <text:h text:style-name="Heading_20_1" text:outline-level="1"><text:bookmark-start text:name="__RefHeading___vot_chto_my_delaem_s_temi_kto_ne_xodit_k_nam_12"/><text:bookmark-start text:name="vot_chto_my_delaem_s_temi_kto_ne_xodit_k_nam"/>Вот что мы делаем с теми, кто не ходит к нам!<text:bookmark-end text:name="__RefHeading___vot_chto_my_delaem_s_temi_kto_ne_xodit_k_nam_12"/><text:bookmark-end text:name="vot_chto_my_delaem_s_temi_kto_ne_xodit_k_nam"/></text:h>
      <text:p text:style-name="Text_20_body"><draw:frame draw:style-name="media" draw:name="2" text:anchor-type="as-char" draw:z-index="2" svg:width="13.229166666667cm" svg:height="8.7047916666667cm"><draw:image xlink:href="Pictures/5a80164230ac5cd281a8fb3433d4ec08.jp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06:32</meta:creation-date>
    <dc:creator>Generated</dc:creator>
    <dc:date>2026-08-24T06::06:32</dc:date>
    <dc:language>en-US</dc:language>
    <meta:editing-cycles>1</meta:editing-cycles>
    <meta:editing-duration>PT0S</meta:editing-duration>
    <dc:title>asm:asm0</dc:title>
  </office:meta>
</office:document-meta>
</file>