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17f5b4feecbee8f8895bee436e9a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sm:base"/><text:bookmark-start text:name="__RefHeading___arxitektura_ibm_pc_1"/><text:bookmark-start text:name="arxitektura_ibm_pc"/>Архитектура IBM PC<text:bookmark-end text:name="__RefHeading___arxitektura_ibm_pc_1"/><text:bookmark-end text:name="arxitektura_ibm_pc"/></text:h>
      <text:h text:style-name="Heading_20_3" text:outline-level="3"><text:bookmark-start text:name="__RefHeading___mashina_tjuringa_2"/><text:bookmark-start text:name="mashina_tjuringa"/>Машина Тьюринга<text:bookmark-end text:name="__RefHeading___mashina_tjuringa_2"/><text:bookmark-end text:name="mashina_tjuringa"/></text:h>
      <text:p text:style-name="Text_20_body"><draw:frame draw:style-name="media" draw:name="0" text:anchor-type="as-char" draw:z-index="0" svg:width="5.8208333333333cm" style:rel-width="100%" svg:height="3.2279166666667cm" style:rel-height="scale"><draw:image xlink:href="Pictures/e417f5b4feecbee8f8895bee436e9a58.png" xlink:type="simple" xlink:show="embed" xlink:actuate="onLoad"/></draw:frame>
Согласно теоретическим исследованиям в области теории алгоритмов <text:a xlink:type="simple" xlink:href="http://ru.wikipedia.org/wiki/Машина_Тьюринга" text:style-name="Internet_20_link" text:visited-style-name="Visited_20_Internet_20_Link">машина Тьюринга</text:a> способна имитировать все другие исполнители (с помощью задания правил перехода), каким-либо образом реализующие процесс пошагового вычисления, в котором каждый шаг вычисления достаточно элементарен.</text:p>
      <text:p text:style-name="Text_20_body">В состав машины Тьюринга входит бесконечная в обе стороны лента (возможны машины Тьюринга, которые имеют несколько бесконечных лент), разделённая на ячейки, и управляющее устройство, способное находиться в одном из множества состояний. Число возможных состояний управляющего устройства конечно и точно задано.</text:p>
      <text:p text:style-name="Text_20_body">Управляющее устройство может перемещаться влево и вправо по ленте, читать и записывать в ячейки ленты символы некоторого конечного алфавита. Выделяется особый пустой символ, заполняющий все клетки ленты, кроме тех из них (конечного числа), на которых записаны входные данные.</text:p>
      <text:p text:style-name="Text_20_body">Управляющее устройство работает согласно правилам перехода, которые представляют алгоритм, реализуемый данной машиной Тьюринга. Каждое правило перехода предписывает машине, в зависимости от текущего состояния и наблюдаемого в текущей клетке символа, записать в эту клетку новый символ, перейти в новое состояние и переместиться на одну клетку влево или вправо. Некоторые состояния машины Тьюринга могут быть помечены как терминальные, и переход в любое из них означает конец работы, остановку алгоритм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32:08</meta:creation-date>
    <dc:creator>Generated</dc:creator>
    <dc:date>2026-08-31T11::32:08</dc:date>
    <dc:language>en-US</dc:language>
    <meta:editing-cycles>1</meta:editing-cycles>
    <meta:editing-duration>PT0S</meta:editing-duration>
    <dc:title>asm:base</dc:title>
  </office:meta>
</office:document-meta>
</file>