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m:lesson6"/><text:bookmark-start text:name="__RefHeading___urok_6_1"/><text:bookmark-start text:name="urok_6"/>Урок 6<text:bookmark-end text:name="__RefHeading___urok_6_1"/><text:bookmark-end text:name="urok_6"/></text:h>
      <text:h text:style-name="Heading_20_2" text:outline-level="2"><text:bookmark-start text:name="__RefHeading___rabota_s_pamjatju_2"/><text:bookmark-start text:name="rabota_s_pamjatju"/>Работа с памятью<text:bookmark-end text:name="__RefHeading___rabota_s_pamjatju_2"/><text:bookmark-end text:name="rabota_s_pamjatj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3::17:45</meta:creation-date>
    <dc:creator>Generated</dc:creator>
    <dc:date>2026-09-01T13::17:45</dc:date>
    <dc:language>en-US</dc:language>
    <meta:editing-cycles>1</meta:editing-cycles>
    <meta:editing-duration>PT0S</meta:editing-duration>
    <dc:title>asm:lesson6</dc:title>
  </office:meta>
</office:document-meta>
</file>