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a80164230ac5cd281a8fb3433d4ec0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m"/><text:bookmark-start text:name="__RefHeading___nizkourovnevoe_programmirovanie_1"/><text:bookmark-start text:name="nizkourovnevoe_programmirovanie"/>Низкоуровневое программирование<text:bookmark-end text:name="__RefHeading___nizkourovnevoe_programmirovanie_1"/><text:bookmark-end text:name="nizkourovnevoe_programmirovanie"/></text:h>
      <text:h text:style-name="Heading_20_3" text:outline-level="3"><text:bookmark-start text:name="__RefHeading___literatura_2"/><text:bookmark-start text:name="literatura"/>Литература<text:bookmark-end text:name="__RefHeading___literatura_2"/><text:bookmark-end text:name="literatura"/></text:h>
      <text:list text:style-name="List_20_1" text:continue-numbering="false">
        <text:list-item>
          <text:p text:style-name="List_20_1_Content_First"> Питер Абель. Язык Ассемблера для IBM PC и программирования (<text:a xlink:type="simple" xlink:href="https://wiki.nsunc.com/abel.txt" text:style-name="Internet_20_link" text:visited-style-name="Visited_20_Internet_20_Link">abel.txt</text:a>)- наша «Библия». Есть также в библиотеке ФМШ</text:p>
        </text:list-item>
        <text:list-item>
          <text:p text:style-name="List_20_1_Content"> Я. Белецкий. Энциклопедия языуа Си (адрес /home/courses/Teachers/Skvortsov/_Books/_Programing/C&amp;C++)</text:p>
        </text:list-item>
        <text:list-item>
          <text:p text:style-name="List_20_1_Content"> The Art of Assembly Language <text:a xlink:type="simple" xlink:href="https://wiki.nsunc.com/0528.the_art_of_assembly_language.pdf" text:style-name="Internet_20_link" text:visited-style-name="Visited_20_Internet_20_Link">0528.the_art_of_assembly_language.pdf</text:a></text:p>
        </text:list-item>
        <text:list-item>
          <text:p text:style-name="List_20_1_Content_Last"> <text:a xlink:type="simple" xlink:href="http://www.drpaulcarter.com/pcasm/pcasm-book.pdf.gz" text:style-name="Internet_20_link" text:visited-style-name="Visited_20_Internet_20_Link">PC Assembly Language </text:a> ( <text:a xlink:type="simple" xlink:href="https://wiki.nsunc.com/0528.the_art_of_assembly_language.pdf" text:style-name="Internet_20_link" text:visited-style-name="Visited_20_Internet_20_Link">локальная копия на wiki.nsunc.com</text:a>)</text:p>
        </text:list-item>
      </text:list>
      <text:h text:style-name="Heading_20_3" text:outline-level="3"><text:bookmark-start text:name="__RefHeading___www-resursy_3"/><text:bookmark-start text:name="www-resursy"/>www-ресурсы<text:bookmark-end text:name="__RefHeading___www-resursy_3"/><text:bookmark-end text:name="www-resursy"/></text:h>
      <text:list text:style-name="List_20_1" text:continue-numbering="false">
        <text:list-item>
          <text:p text:style-name="List_20_1_Content_First"> <text:a xlink:type="simple" xlink:href="http://wasm.ru/" text:style-name="Internet_20_link" text:visited-style-name="Visited_20_Internet_20_Link">http://wasm.ru/</text:a> (в частности статья <text:a xlink:type="simple" xlink:href="http://wasm.ru/article.php?article=asm_linux_for_c" text:style-name="Internet_20_link" text:visited-style-name="Visited_20_Internet_20_Link">http://wasm.ru/article.php?article=asm_linux_for_c</text:a>)</text:p>
        </text:list-item>
        <text:list-item>
          <text:p text:style-name="List_20_1_Content"> <text:a xlink:type="simple" xlink:href="http://www.ibm.com/developerworks/ru/library/l-gas-nasm/" text:style-name="Internet_20_link" text:visited-style-name="Visited_20_Internet_20_Link">http://www.ibm.com/developerworks/ru/library/l-gas-nasm/</text:a> – отличия <text:span text:style-name="Emphasis">nasm</text:span> от поставляемого с ОС Linux <text:span text:style-name="Emphasis">gas</text:span></text:p>
        </text:list-item>
        <text:list-item>
          <text:p text:style-name="List_20_1_Content"> <text:a xlink:type="simple" xlink:href="http://asm.sourceforge.net/" text:style-name="Internet_20_link" text:visited-style-name="Visited_20_Internet_20_Link">http://asm.sourceforge.net/</text:a></text:p>
        </text:list-item>
        <text:list-item>
          <text:p text:style-name="List_20_1_Content"> <text:a xlink:type="simple" xlink:href="http://rflinux.blogspot.com/2008/03/linux-syscalls-linux.html" text:style-name="Internet_20_link" text:visited-style-name="Visited_20_Internet_20_Link">http://rflinux.blogspot.com/2008/03/linux-syscalls-linux.html</text:a> – статья посвящена системным вызовам в Linux.</text:p>
        </text:list-item>
        <text:list-item>
          <text:p text:style-name="List_20_1_Content"> <text:a xlink:type="simple" xlink:href="http://gownos.blogspot.com/" text:style-name="Internet_20_link" text:visited-style-name="Visited_20_Internet_20_Link">http://gownos.blogspot.com/</text:a> – пример достаточно сложного низкоуровнего программирования.</text:p>
        </text:list-item>
        <text:list-item>
          <text:p text:style-name="List_20_1_Content"> <text:a xlink:type="simple" xlink:href="http://www.opennet.ru/docs/RUS/nasm/nasm-prog.html.gz" text:style-name="Internet_20_link" text:visited-style-name="Visited_20_Internet_20_Link">http://www.opennet.ru/docs/RUS/nasm/nasm-prog.html.gz</text:a> – справочник по nasm.</text:p>
        </text:list-item>
        <text:list-item>
          <text:p text:style-name="List_20_1_Content"> <text:a xlink:type="simple" xlink:href="ftp://ftp.micronet-rostov.ru/linux-support/programming/Assembler/" text:style-name="Internet_20_link" text:visited-style-name="Visited_20_Internet_20_Link">ftp://ftp.micronet-rostov.ru/linux-support/programming/Assembler/</text:a> – подборка книг по ассемблеру.</text:p>
        </text:list-item>
        <text:list-item>
          <text:p text:style-name="List_20_1_Content"> <text:a xlink:type="simple" xlink:href="http://ozark.hendrix.edu/~burch/csbsju/cs/350/handouts/x86.html" text:style-name="Internet_20_link" text:visited-style-name="Visited_20_Internet_20_Link">http://ozark.hendrix.edu/~burch/csbsju/cs/350/handouts/x86.html</text:a> – ассемблер для MINIX.</text:p>
        </text:list-item>
        <text:list-item>
          <text:p text:style-name="List_20_1_Content"> <text:a xlink:type="simple" xlink:href="http://minix1.woodhull.com/faq/program.html" text:style-name="Internet_20_link" text:visited-style-name="Visited_20_Internet_20_Link">http://minix1.woodhull.com/faq/program.html</text:a> – программирование в MINIX.</text:p>
        </text:list-item>
        <text:list-item>
          <text:p text:style-name="List_20_1_Content"> <text:a xlink:type="simple" xlink:href="http://habrahabr.ru/post/108658/" text:style-name="Internet_20_link" text:visited-style-name="Visited_20_Internet_20_Link">http://habrahabr.ru/post/108658/</text:a> – Основы Mercurial.</text:p>
        </text:list-item>
        <text:list-item>
          <text:p text:style-name="List_20_1_Content_Last"> <text:a xlink:type="simple" xlink:href="http://habrahabr.ru/post/155201/" text:style-name="Internet_20_link" text:visited-style-name="Visited_20_Internet_20_Link">http://habrahabr.ru/post/155201/</text:a> – Makefiles</text:p>
        </text:list-item>
      </text:list>
      <text:h text:style-name="Heading_20_3" text:outline-level="3"><text:bookmark-start text:name="__RefHeading___instrumentarij_4"/><text:bookmark-start text:name="instrumentarij"/>Инструментарий<text:bookmark-end text:name="__RefHeading___instrumentarij_4"/><text:bookmark-end text:name="instrumentarij"/></text:h>
      <text:list text:style-name="Numbering_20_1" text:continue-numbering="false">
        <text:list-item>
          <text:p text:style-name="Numbering_20_1_Content_First"> NASM (Сайт проекта <text:a xlink:type="simple" xlink:href="http://www.nasm.us/" text:style-name="Internet_20_link" text:visited-style-name="Visited_20_Internet_20_Link">http://www.nasm.us/</text:a>, исходники <text:a xlink:type="simple" xlink:href="http://www.nasm.us/pub/nasm/releasebuilds/2.10.09/nasm-2.09.10.tar.bz2" text:style-name="Internet_20_link" text:visited-style-name="Visited_20_Internet_20_Link">http://www.nasm.us/pub/nasm/releasebuilds/2.10.09/nasm-2.09.10.tar.bz2</text:a>)</text:p>
        </text:list-item>
        <text:list-item>
          <text:p text:style-name="Numbering_20_1_Content_Last"> Qemu (Сайт проекта <text:a xlink:type="simple" xlink:href="http://wiki.qemu.org/Main_Page" text:style-name="Internet_20_link" text:visited-style-name="Visited_20_Internet_20_Link">http://wiki.qemu.org/Main_Page</text:a>, исходный код <text:a xlink:type="simple" xlink:href="http://wiki.qemu.org/download/qemu-1.0.tar.gz" text:style-name="Internet_20_link" text:visited-style-name="Visited_20_Internet_20_Link">http://wiki.qemu.org/download/qemu-1.0.tar.gz</text:a>)</text:p>
        </text:list-item>
      </text:list>
      <text:h text:style-name="Heading_20_2" text:outline-level="2"><text:bookmark-start text:name="__RefHeading___semestr_5"/><text:bookmark-start text:name="semestr"/>1 семестр<text:bookmark-end text:name="__RefHeading___semestr_5"/><text:bookmark-end text:name="semestr"/></text:h>
      <text:h text:style-name="Heading_20_3" text:outline-level="3"><text:bookmark-start text:name="__RefHeading___urok_1_6"/><text:bookmark-start text:name="urok_1"/>Урок 1<text:bookmark-end text:name="__RefHeading___urok_1_6"/><text:bookmark-end text:name="urok_1"/></text:h>
      <text:list text:style-name="List_20_1" text:continue-numbering="false">
        <text:list-item>
          <text:p text:style-name="List_20_1_Content_First"> <text:a xlink:type="simple" xlink:href="https://wiki.nsunc.com/asm/lesson1" text:style-name="Internet_20_link" text:visited-style-name="Visited_20_Internet_20_Link">Архитектура IBM PC (теоретический материал)</text:a></text:p>
        </text:list-item>
        <text:list-item>
          <text:p text:style-name="List_20_1_Content"> <text:a xlink:type="simple" xlink:href="https://wiki.nsunc.com/asm/nasm" text:style-name="Internet_20_link" text:visited-style-name="Visited_20_Internet_20_Link">Создание рабочей среды (практическое занятие)</text:a></text:p>
        </text:list-item>
        <text:list-item>
          <text:p text:style-name="List_20_1_Content_Last"> <text:a xlink:type="simple" xlink:href="https://wiki.nsunc.com/asm/base" text:style-name="Internet_20_link" text:visited-style-name="Visited_20_Internet_20_Link">Краткое содержание урока</text:a></text:p>
        </text:list-item>
      </text:list>
      <text:h text:style-name="Heading_20_3" text:outline-level="3"><text:bookmark-start text:name="__RefHeading___urok_2_7"/><text:bookmark-start text:name="urok_2"/>Урок 2<text:bookmark-end text:name="__RefHeading___urok_2_7"/><text:bookmark-end text:name="urok_2"/></text:h>
      <text:list text:style-name="List_20_1" text:continue-numbering="false">
        <text:list-item>
          <text:p text:style-name="List_20_1_Content_First"> <text:a xlink:type="simple" xlink:href="https://wiki.nsunc.com/asm/easycommands" text:style-name="Internet_20_link" text:visited-style-name="Visited_20_Internet_20_Link">Простейшие команды процессора x86 (теоретический материал). Команды mov, and, or, xor, not</text:a></text:p>
        </text:list-item>
        <text:list-item>
          <text:p text:style-name="List_20_1_Content_Last"> <text:a xlink:type="simple" xlink:href="https://wiki.nsunc.com/asm/gdb" text:style-name="Internet_20_link" text:visited-style-name="Visited_20_Internet_20_Link">Отладчик gdb (практическое занятие)</text:a></text:p>
        </text:list-item>
      </text:list>
      <text:h text:style-name="Heading_20_3" text:outline-level="3"><text:bookmark-start text:name="__RefHeading___urok_3_8"/><text:bookmark-start text:name="urok_3"/>Урок 3<text:bookmark-end text:name="__RefHeading___urok_3_8"/><text:bookmark-end text:name="urok_3"/></text:h>
      <text:list text:style-name="List_20_1" text:continue-numbering="false">
        <text:list-item>
          <text:p text:style-name="List_20_1_Content_First"> <text:a xlink:type="simple" xlink:href="https://wiki.nsunc.com/asm/interrupts" text:style-name="Internet_20_link" text:visited-style-name="Visited_20_Internet_20_Link">Прерывания (теоретическое занятие)</text:a></text:p>
        </text:list-item>
        <text:list-item>
          <text:p text:style-name="List_20_1_Content"> <text:a xlink:type="simple" xlink:href="https://wiki.nsunc.com/asm/lesson5" text:style-name="Internet_20_link" text:visited-style-name="Visited_20_Internet_20_Link">Логика и организация программы (теоретическое занятие)</text:a></text:p>
        </text:list-item>
        <text:list-item>
          <text:p text:style-name="List_20_1_Content_Last"> <text:a xlink:type="simple" xlink:href="https://wiki.nsunc.com/asm/int-examples" text:style-name="Internet_20_link" text:visited-style-name="Visited_20_Internet_20_Link">Пример использования прерываний, задание (практическое занятие)</text:a></text:p>
        </text:list-item>
      </text:list>
      <text:h text:style-name="Heading_20_3" text:outline-level="3"><text:bookmark-start text:name="__RefHeading___urok_4_9"/><text:bookmark-start text:name="urok_4"/>Урок 4<text:bookmark-end text:name="__RefHeading___urok_4_9"/><text:bookmark-end text:name="urok_4"/></text:h>
      <text:list text:style-name="List_20_1" text:continue-numbering="false">
        <text:list-item>
          <text:p text:style-name="List_20_1_Content_First"> <text:a xlink:type="simple" xlink:href="https://wiki.nsunc.com/asm/memory" text:style-name="Internet_20_link" text:visited-style-name="Visited_20_Internet_20_Link">Работа с памятью (теоретическое занятие)</text:a></text:p>
        </text:list-item>
        <text:list-item>
          <text:p text:style-name="List_20_1_Content_Last"> <text:a xlink:type="simple" xlink:href="https://wiki.nsunc.com/asm/define_data" text:style-name="Internet_20_link" text:visited-style-name="Visited_20_Internet_20_Link">Объявление переменных (теоретическое занятие)</text:a></text:p>
        </text:list-item>
      </text:list>
      <text:h text:style-name="Heading_20_3" text:outline-level="3"><text:bookmark-start text:name="__RefHeading___urok_5_10"/><text:bookmark-start text:name="urok_5"/>Урок 5<text:bookmark-end text:name="__RefHeading___urok_5_10"/><text:bookmark-end text:name="urok_5"/></text:h>
      <text:list text:style-name="List_20_1" text:continue-numbering="false">
        <text:list-item>
          <text:p text:style-name="LastListParagraph_List_20_1_Content_First"> <text:a xlink:type="simple" xlink:href="https://wiki.nsunc.com/ams/msdos" text:style-name="Internet_20_link" text:visited-style-name="Visited_20_Internet_20_Link">Пишем программы для MS-DOS</text:a></text:p>
        </text:list-item>
      </text:list>
      <text:h text:style-name="Heading_20_2" text:outline-level="2"><text:bookmark-start text:name="__RefHeading___semestr_11"/><text:bookmark-start text:name="semestr1"/>2 семестр<text:bookmark-end text:name="__RefHeading___semestr_11"/><text:bookmark-end text:name="semestr1"/></text:h>
      <text:h text:style-name="Heading_20_3" text:outline-level="3"><text:bookmark-start text:name="__RefHeading___urok_1_12"/><text:bookmark-start text:name="urok_11"/>Урок 1<text:bookmark-end text:name="__RefHeading___urok_1_12"/><text:bookmark-end text:name="urok_11"/></text:h>
      <text:list text:style-name="List_20_1" text:continue-numbering="false">
        <text:list-item>
          <text:p text:style-name="List_20_1_Content_First"> <text:a xlink:type="simple" xlink:href="https://wiki.nsunc.com/asm/memory" text:style-name="Internet_20_link" text:visited-style-name="Visited_20_Internet_20_Link">Работа с памятью (повторение)</text:a></text:p>
        </text:list-item>
        <text:list-item>
          <text:p text:style-name="List_20_1_Content"> <text:a xlink:type="simple" xlink:href="https://wiki.nsunc.com/asm/define_data" text:style-name="Internet_20_link" text:visited-style-name="Visited_20_Internet_20_Link">Объявление переменных (повторение)</text:a></text:p>
        </text:list-item>
        <text:list-item>
          <text:p text:style-name="List_20_1_Content_Last"> <text:a xlink:type="simple" xlink:href="https://wiki.nsunc.com/asm/memory_task" text:style-name="Internet_20_link" text:visited-style-name="Visited_20_Internet_20_Link">Задание</text:a></text:p>
        </text:list-item>
      </text:list>
      <text:h text:style-name="Heading_20_3" text:outline-level="3"><text:bookmark-start text:name="__RefHeading___urok_5_13"/><text:bookmark-start text:name="urok_51"/>Урок 5<text:bookmark-end text:name="__RefHeading___urok_5_13"/><text:bookmark-end text:name="urok_51"/></text:h>
      <text:list text:style-name="List_20_1" text:continue-numbering="false">
        <text:list-item>
          <text:p text:style-name="List_20_1_Content_First"> <text:a xlink:type="simple" xlink:href="https://wiki.nsunc.com/asm/ms_dos-nasm" text:style-name="Internet_20_link" text:visited-style-name="Visited_20_Internet_20_Link">Подготовка окружения для работы в среде DOSBox</text:a></text:p>
        </text:list-item>
        <text:list-item>
          <text:p text:style-name="List_20_1_Content"> <text:a xlink:type="simple" xlink:href="https://wiki.nsunc.com/asm/crt_task" text:style-name="Internet_20_link" text:visited-style-name="Visited_20_Internet_20_Link">Задание</text:a></text:p>
        </text:list-item>
        <text:list-item>
          <text:p text:style-name="List_20_1_Content"> <text:a xlink:type="simple" xlink:href="https://wiki.nsunc.com/asm/ld86" text:style-name="Internet_20_link" text:visited-style-name="Visited_20_Internet_20_Link">Использование линковщика ld86</text:a></text:p>
        </text:list-item>
        <text:list-item>
          <text:p text:style-name="List_20_1_Content_Last"> <text:a xlink:type="simple" xlink:href="https://wiki.nsunc.com/asm/bcc_nasm" text:style-name="Internet_20_link" text:visited-style-name="Visited_20_Internet_20_Link">bcc and nasm</text:a></text:p>
        </text:list-item>
      </text:list>
      <text:h text:style-name="Heading_20_2" text:outline-level="2"><text:bookmark-start text:name="__RefHeading___materialy_predyduschix_let_14"/><text:bookmark-start text:name="materialy_predyduschix_let"/>Материалы предыдущих лет<text:bookmark-end text:name="__RefHeading___materialy_predyduschix_let_14"/><text:bookmark-end text:name="materialy_predyduschix_let"/></text:h>
      <text:p text:style-name="Text_20_body"><text:a xlink:type="simple" xlink:href="https://wiki.nsunc.com/asm/asm0" text:style-name="Internet_20_link" text:visited-style-name="Visited_20_Internet_20_Link">Год 2010/2011 (1 и 2 семестры)</text:a></text:p>
      <text:h text:style-name="Heading_20_1" text:outline-level="1"><text:bookmark-start text:name="__RefHeading___vot_chto_my_delaem_s_temi_kto_ne_xodit_k_nam_15"/><text:bookmark-start text:name="vot_chto_my_delaem_s_temi_kto_ne_xodit_k_nam"/>Вот что мы делаем с теми, кто не ходит к нам!<text:bookmark-end text:name="__RefHeading___vot_chto_my_delaem_s_temi_kto_ne_xodit_k_nam_15"/><text:bookmark-end text:name="vot_chto_my_delaem_s_temi_kto_ne_xodit_k_nam"/></text:h>
      <text:p text:style-name="Text_20_body"><draw:frame draw:style-name="media" draw:name="0" text:anchor-type="as-char" draw:z-index="0" svg:width="13.229166666667cm" svg:height="8.7047916666667cm"><draw:image xlink:href="Pictures/5a80164230ac5cd281a8fb3433d4ec08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10:51</meta:creation-date>
    <dc:creator>Generated</dc:creator>
    <dc:date>2026-09-17T13::10:51</dc:date>
    <dc:language>en-US</dc:language>
    <meta:editing-cycles>1</meta:editing-cycles>
    <meta:editing-duration>PT0S</meta:editing-duration>
    <dc:title>asm</dc:title>
  </office:meta>
</office:document-meta>
</file>