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lender:object"/><text:bookmark-start text:name="__RefHeading___xmernye_tela_1"/><text:bookmark-start text:name="xmernye_tela"/>3-хмерные тела<text:bookmark-end text:name="__RefHeading___xmernye_tela_1"/><text:bookmark-end text:name="xmernye_tela"/></text:h>
      <text:p text:style-name="Text_20_body">В этом разделе рассматривается работа с 3-хмерными телами.</text:p>
      <text:h text:style-name="Heading_20_4" text:outline-level="4"><text:bookmark-start text:name="__RefHeading___primitivy_2"/><text:bookmark-start text:name="primitivy"/>Примитивы<text:bookmark-end text:name="__RefHeading___primitivy_2"/><text:bookmark-end text:name="primitivy"/></text:h>
      <text:h text:style-name="Heading_20_4" text:outline-level="4"><text:bookmark-start text:name="__RefHeading___osnovnye_operacii_3"/><text:bookmark-start text:name="osnovnye_operacii"/>Основные операции<text:bookmark-end text:name="__RefHeading___osnovnye_operacii_3"/><text:bookmark-end text:name="osnovnye_operacii"/></text:h>
      <text:h text:style-name="Heading_20_5" text:outline-level="5"><text:bookmark-start text:name="__RefHeading___sozdanie_4"/><text:bookmark-start text:name="sozdanie"/>Создание<text:bookmark-end text:name="__RefHeading___sozdanie_4"/><text:bookmark-end text:name="sozdanie"/></text:h>
      <text:h text:style-name="Heading_20_5" text:outline-level="5"><text:bookmark-start text:name="__RefHeading___unichtozhenie_5"/><text:bookmark-start text:name="unichtozhenie"/>Уничтожение<text:bookmark-end text:name="__RefHeading___unichtozhenie_5"/><text:bookmark-end text:name="unichtozheni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9:23</meta:creation-date>
    <dc:creator>Generated</dc:creator>
    <dc:date>2026-08-31T08::29:23</dc:date>
    <dc:language>en-US</dc:language>
    <meta:editing-cycles>1</meta:editing-cycles>
    <meta:editing-duration>PT0S</meta:editing-duration>
    <dc:title>blender:object</dc:title>
  </office:meta>
</office:document-meta>
</file>