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076af0c833ce67db5915965cab5c59.jpg"/>
  <manifest:file-entry manifest:media-type="image/png" manifest:full-path="Pictures/75099505481d14217e347c9f21f82c88.png"/>
  <manifest:file-entry manifest:media-type="image/png" manifest:full-path="Pictures/bd61f0eaf611de38bb1ccd3cffe2c160.png"/>
  <manifest:file-entry manifest:media-type="image/png" manifest:full-path="Pictures/f9a24843d9d4312b0a75a90a4653caa2.png"/>
  <manifest:file-entry manifest:media-type="image/png" manifest:full-path="Pictures/b26a2ae1c7a890a6345884f5db40615d.png"/>
  <manifest:file-entry manifest:media-type="image/png" manifest:full-path="Pictures/82b52a53e929af7de840d86943e72b5d.png"/>
  <manifest:file-entry manifest:media-type="image/png" manifest:full-path="Pictures/395c8ddea2fa8dc62ec9590903de1178.png"/>
  <manifest:file-entry manifest:media-type="image/jpeg" manifest:full-path="Pictures/eb45a27047929aecec790eb5eee71a65.jpg"/>
  <manifest:file-entry manifest:media-type="image/jpeg" manifest:full-path="Pictures/ebb14904e9067f092349a514781df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imp:partition"/>Попробуем теперь перекрасить цветок хлорофитума в красный цвет и уменьшить количество используемых цветов.</text:p>
      <text:p text:style-name="Text_20_body"><draw:frame draw:style-name="media" draw:name="0" text:anchor-type="as-char" draw:z-index="0" svg:width="7.9375cm" style:rel-width="100%" svg:height="7.9375cm" style:rel-height="scale"><draw:image xlink:href="Pictures/6e076af0c833ce67db5915965cab5c59.jpg" xlink:type="simple" xlink:show="embed" xlink:actuate="onLoad"/></draw:frame></text:p>
      <text:p text:style-name="Text_20_body">Для начала создадим копию фонового слоя.</text:p>
      <text:p text:style-name="Text_20_body"><draw:frame draw:style-name="media" draw:name="1" text:anchor-type="as-char" draw:z-index="1" svg:width="5.6620833333333cm" style:rel-width="100%" svg:height="20.32cm" style:rel-height="scale"><draw:image xlink:href="Pictures/75099505481d14217e347c9f21f82c88.png" xlink:type="simple" xlink:show="embed" xlink:actuate="onLoad"/></draw:frame></text:p>
      <text:p text:style-name="Text_20_body">Обесцветим копию слоя с помощью инструмента <text:span text:style-name="Emphasis">Цвет→Обесцветить</text:span>, и с помощью инструмента <text:span text:style-name="Emphasis">Цвет→Кривые</text:span> отредактируем контраст изображения.</text:p>
      <text:p text:style-name="Text_20_body"><draw:frame draw:style-name="media" draw:name="2" text:anchor-type="as-char" draw:z-index="2" svg:width="12.329583333333cm" svg:height="14.2875cm"><draw:image xlink:href="Pictures/bd61f0eaf611de38bb1ccd3cffe2c160.png" xlink:type="simple" xlink:show="embed" xlink:actuate="onLoad"/></draw:frame></text:p>
      <text:p text:style-name="Text_20_body">Избавимся от лишних цветов с помощью <text:span text:style-name="Emphasis">Цвет→Постеризация</text:span></text:p>
      <text:p text:style-name="Text_20_body"><draw:frame draw:style-name="media" draw:name="3" text:anchor-type="as-char" draw:z-index="3" svg:width="13.81125cm" svg:height="4.5508333333333cm"><draw:image xlink:href="Pictures/f9a24843d9d4312b0a75a90a4653caa2.png" xlink:type="simple" xlink:show="embed" xlink:actuate="onLoad"/></draw:frame></text:p>
      <text:p text:style-name="Text_20_body">В результате получим следующее изображение:</text:p>
      <text:p text:style-name="Text_20_body"><draw:frame draw:style-name="media" draw:name="4" text:anchor-type="as-char" draw:z-index="4" svg:width="20.16125cm" style:rel-width="100%" svg:height="11.403541666667cm" style:rel-height="scale"><draw:image xlink:href="Pictures/b26a2ae1c7a890a6345884f5db40615d.png" xlink:type="simple" xlink:show="embed" xlink:actuate="onLoad"/></draw:frame></text:p>
      <text:p text:style-name="Text_20_body">Дальнейшие действия произведем с помощью инструмента <text:span text:style-name="Emphasis">Выделение по цвету</text:span> <draw:frame draw:style-name="media" draw:name="5" text:anchor-type="as-char" draw:z-index="5" svg:width="0.97895833333333cm" svg:height="0.873125cm"><draw:image xlink:href="Pictures/82b52a53e929af7de840d86943e72b5d.png" xlink:type="simple" xlink:show="embed" xlink:actuate="onLoad"/></draw:frame> (горячая клавиша Shift+O). Активированным инструментом будем последовательно выбирать цвета (а мы сократили их количество до 6 штук на предыдущем шаге) и заливать выделенные области нужным цветом. В результате получим вот такую зловещую картинку:</text:p>
      <text:p text:style-name="Text_20_body"><draw:frame draw:style-name="media" draw:name="6" text:anchor-type="as-char" draw:z-index="6" svg:width="20.16125cm" style:rel-width="100%" svg:height="11.403541666667cm" style:rel-height="scale"><draw:image xlink:href="Pictures/395c8ddea2fa8dc62ec9590903de1178.png" xlink:type="simple" xlink:show="embed" xlink:actuate="onLoad"/></draw:frame></text:p>
      <text:p text:style-name="Text_20_body"><text:span text:style-name="Strong_20_Emphasis">Задание 1:</text:span> Комбинируя методики из превращения картинки в комикс и постеризацию с перекрашиванием преобразовать картинку Рене Магритта «Сын человеческий» в имитацию плаката советских времен. </text:p>
      <text:p text:style-name="Text_20_body"><draw:frame draw:style-name="media" draw:name="Рене Магритт &quot;Сын человеческий&quot; Legend" text:anchor-type="as-char" draw:z-index="0" svg:width="22.436666666667cm" style:rel-width="100%"><draw:text-box><text:p text:style-name="legendcenter"><draw:frame draw:style-name="media" draw:name="Рене Магритт &quot;Сын человеческий&quot;" text:anchor-type="as-char" draw:z-index="7" svg:width="22.436666666667cm" style:rel-width="100%" svg:height="27.093333333333cm" style:rel-height="scale"><draw:image xlink:href="Pictures/eb45a27047929aecec790eb5eee71a65.jpg" xlink:type="simple" xlink:show="embed" xlink:actuate="onLoad"/></draw:frame>Рене Магритт "Сын человеческий"</text:p></draw:text-box></draw:frame></text:p>
      <text:p text:style-name="Text_20_body"><draw:frame draw:style-name="media" draw:name="Плакат Legend" text:anchor-type="as-char" draw:z-index="0" svg:width="13.229166666667cm"><draw:text-box><text:p text:style-name="legendcenter"><draw:frame draw:style-name="media" draw:name="Плакат" text:anchor-type="as-char" draw:z-index="8" svg:width="13.229166666667cm" svg:height="8.651875cm"><draw:image xlink:href="Pictures/ebb14904e9067f092349a514781df124.jpg" xlink:type="simple" xlink:show="embed" xlink:actuate="onLoad"/></draw:frame>Плакат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0:39</meta:creation-date>
    <dc:creator>Generated</dc:creator>
    <dc:date>2026-08-31T10::50:39</dc:date>
    <dc:language>en-US</dc:language>
    <meta:editing-cycles>1</meta:editing-cycles>
    <meta:editing-duration>PT0S</meta:editing-duration>
    <dc:title>gimp:partition</dc:title>
  </office:meta>
</office:document-meta>
</file>