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fee8ad8a689481c5b6692e3dbb2f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imp:retouch"/>Попробуем сегодня освоить еще один простой метод улучшения изображений. Часто на фотографии имеется огромное количество мелких деталей, от которых бы хотелось избавиться. К примеру, огрехи печати на старых фотографиях или некие особенности кожи (родинки, шрамы и т.д.), GIMP имеет крайне мощный инструмент для борьбы со всеми этими бедами, под названием <text:span text:style-name="Emphasis">Штамп</text:span> и <text:span text:style-name="Emphasis">Лечебная кисть</text:span>.</text:p>
      <text:p text:style-name="Text_20_body">Какое между ними отличие: Штамп использует выделенный кусок изображения как источник и помещает его поверх того места, куда мы кликнем мышью. Чтобы выделить кусочек, просто нажмите Ctrl и щелкните по нему, чтобы поместить его копию поверх проблемного места — просто щелкните.</text:p>
      <text:p text:style-name="Text_20_body">Лечебная кисть же действует более тонко, с помощью определенных алгоритмов, она смешивает изображение-донор с изображением адресатом, результат его действия, чаще всего, менее заметен. Способ ее использования идентичен штампу.</text:p>
      <text:p text:style-name="Text_20_body"><text:span text:style-name="Strong_20_Emphasis">Задание 4</text:span>: С помощью штампа и лечащей кисти избавить несчастного молодого человека на этой старинной фотографии от атакующих его черных сущностей и белых пятен.</text:p>
      <text:p text:style-name="Text_20_body"><draw:frame draw:style-name="media" draw:name="0" text:anchor-type="as-char" draw:z-index="0" svg:width="7.9375cm" style:rel-width="100%" svg:height="9.3621794871795cm" style:rel-height="scale"><draw:image xlink:href="Pictures/b6fee8ad8a689481c5b6692e3dbb2f8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3::15:50</meta:creation-date>
    <dc:creator>Generated</dc:creator>
    <dc:date>2026-08-26T03::15:50</dc:date>
    <dc:language>en-US</dc:language>
    <meta:editing-cycles>1</meta:editing-cycles>
    <meta:editing-duration>PT0S</meta:editing-duration>
    <dc:title>gimp:retouch</dc:title>
  </office:meta>
</office:document-meta>
</file>