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5517e190dfb66e90a3a43e78046f96.png"/>
  <manifest:file-entry manifest:media-type="image/png" manifest:full-path="Pictures/8807582331d54d41246f07fe252dcb9b.png"/>
  <manifest:file-entry manifest:media-type="image/png" manifest:full-path="Pictures/cf42402b6bb30277d3b54fd98e6de052.png"/>
  <manifest:file-entry manifest:media-type="image/png" manifest:full-path="Pictures/70e86136c503b37ee283373676016664.png"/>
  <manifest:file-entry manifest:media-type="image/png" manifest:full-path="Pictures/5b364132b300b920e13b1eb8284debc2.png"/>
  <manifest:file-entry manifest:media-type="image/png" manifest:full-path="Pictures/088f3f9c7be062fefa605e72d96ab6d2.png"/>
  <manifest:file-entry manifest:media-type="image/png" manifest:full-path="Pictures/c8c21dcf6b082243f7c2946d5b3a566d.png"/>
  <manifest:file-entry manifest:media-type="image/png" manifest:full-path="Pictures/716a060b1a9d7293a758026b8202424b.png"/>
  <manifest:file-entry manifest:media-type="image/png" manifest:full-path="Pictures/03cf0e20593b2df42f108c30b6979e87.png"/>
  <manifest:file-entry manifest:media-type="image/png" manifest:full-path="Pictures/c3f51aa37ebf0306538f92fe52125c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imp:sharpness"/>Продолжим освоение приемов использования такого мощного инструмента как слои и маски. Воспользуемся ими чтобы повысить резкость изображения.</text:p>
      <text:p text:style-name="Text_20_body">Пусть у нас есть фото не в меру любопытной белки, которое хотелось бы улучшить. 
<draw:frame draw:style-name="media" draw:name="0" text:anchor-type="as-char" draw:z-index="0" svg:width="20.108333333333cm" style:rel-width="100%" svg:height="15.478125cm" style:rel-height="scale"><draw:image xlink:href="Pictures/1c5517e190dfb66e90a3a43e78046f96.png" xlink:type="simple" xlink:show="embed" xlink:actuate="onLoad"/></draw:frame></text:p>
      <text:p text:style-name="Text_20_body">Можно было бы воспользоваться стандартным средством для повышения резкости, однако чтобы добиться достойного результата нам придется поставить очень высокие значения, что приведет к резкому повышению шума изображения, воспользуемся знаниями из предыдущих уроков и постараемся применить повышение резкости только к нужным местам изображения — к краям контрастных областей. Для этого:</text:p>
      <text:list text:style-name="Numbering_20_1" text:continue-numbering="false">
        <text:list-item>
          <text:p text:style-name="Numbering_20_1_Content_First"> Продублируем фоновый слой и создадим на дубликате маску слоя со следующими параметрами: <text:line-break/><draw:frame draw:style-name="media" draw:name="1" text:anchor-type="as-char" draw:z-index="1" svg:width="8.5725cm" style:rel-width="100%" svg:height="10.556875cm" style:rel-height="scale"><draw:image xlink:href="Pictures/8807582331d54d41246f07fe252dcb9b.png" xlink:type="simple" xlink:show="embed" xlink:actuate="onLoad"/></draw:frame></text:p>
        </text:list-item>
        <text:list-item>
          <text:p text:style-name="Numbering_20_1_Content"> Переключимся в режим просмотра маски <text:line-break/><draw:frame draw:style-name="media" draw:name="2" text:anchor-type="as-char" draw:z-index="2" svg:width="6.746875cm" style:rel-width="100%" svg:height="15.134166666667cm" style:rel-height="scale"><draw:image xlink:href="Pictures/cf42402b6bb30277d3b54fd98e6de052.png" xlink:type="simple" xlink:show="embed" xlink:actuate="onLoad"/></draw:frame></text:p>
        </text:list-item>
        <text:list-item>
          <text:p text:style-name="Numbering_20_1_Content"> Так как мы хотим выделить только края изображения, то воспользуемся фильтром выделения краев: <text:line-break/><draw:frame draw:style-name="media" draw:name="3" text:anchor-type="as-char" draw:z-index="3" svg:width="17.991666666667cm" style:rel-width="100%" svg:height="15.292916666667cm" style:rel-height="scale"><draw:image xlink:href="Pictures/70e86136c503b37ee283373676016664.png" xlink:type="simple" xlink:show="embed" xlink:actuate="onLoad"/></draw:frame></text:p>
        </text:list-item>
        <text:list-item>
          <text:p text:style-name="Numbering_20_1_Content"> Установим следующие значения параметров фильтра (они зависят от изображения): <text:line-break/> <draw:frame draw:style-name="media" draw:name="4" text:anchor-type="as-char" draw:z-index="4" svg:width="8.6254166666667cm" style:rel-width="100%" svg:height="11.800416666667cm" style:rel-height="scale"><draw:image xlink:href="Pictures/5b364132b300b920e13b1eb8284debc2.png" xlink:type="simple" xlink:show="embed" xlink:actuate="onLoad"/></draw:frame></text:p>
        </text:list-item>
        <text:list-item>
          <text:p text:style-name="Numbering_20_1_Content"> Фильтр нам помог, но все же он выделил слишком много лишнего, воспользуемся кривыми чтобы сделать белый более белым, а черный более черным: <text:line-break/><draw:frame draw:style-name="media" draw:name="5" text:anchor-type="as-char" draw:z-index="5" svg:width="27.14625cm" style:rel-width="100%" svg:height="16.35125cm" style:rel-height="scale"><draw:image xlink:href="Pictures/088f3f9c7be062fefa605e72d96ab6d2.png" xlink:type="simple" xlink:show="embed" xlink:actuate="onLoad"/></draw:frame></text:p>
        </text:list-item>
        <text:list-item>
          <text:p text:style-name="Numbering_20_1_Content"> После повышения контраста слегка размоем наше изображение, чтобы избежать слишком четких граней: <text:line-break/><draw:frame draw:style-name="media" draw:name="6" text:anchor-type="as-char" draw:z-index="6" svg:width="13.17625cm" svg:height="11.800416666667cm"><draw:image xlink:href="Pictures/c8c21dcf6b082243f7c2946d5b3a566d.png" xlink:type="simple" xlink:show="embed" xlink:actuate="onLoad"/></draw:frame></text:p>
        </text:list-item>
        <text:list-item>
          <text:p text:style-name="Numbering_20_1_Content"> Теперь мы можем почти безбоязненно воспользоваться фильтром повышения резкости: <text:line-break/><draw:frame draw:style-name="media" draw:name="7" text:anchor-type="as-char" draw:z-index="7" svg:width="26.643541666667cm" style:rel-width="100%" svg:height="14.869583333333cm" style:rel-height="scale"><draw:image xlink:href="Pictures/716a060b1a9d7293a758026b8202424b.png" xlink:type="simple" xlink:show="embed" xlink:actuate="onLoad"/></draw:frame></text:p>
        </text:list-item>
        <text:list-item>
          <text:p text:style-name="Numbering_20_1_Content"> Выставим вот такие огромные значения для фильтра, обратите внимание как выглядит изображение в окне препросмотра: <text:line-break/><draw:frame draw:style-name="media" draw:name="8" text:anchor-type="as-char" draw:z-index="8" svg:width="7.8845833333333cm" style:rel-width="100%" svg:height="10.107083333333cm" style:rel-height="scale"><draw:image xlink:href="Pictures/03cf0e20593b2df42f108c30b6979e87.png" xlink:type="simple" xlink:show="embed" xlink:actuate="onLoad"/></draw:frame></text:p>
        </text:list-item>
        <text:list-item>
          <text:p text:style-name="Numbering_20_1_Content_Last"> Отключим маску слоя, переключимся на сам слой, слегка размоем его и в результате получим вот такое изображение: <text:line-break/><draw:frame draw:style-name="media" draw:name="9" text:anchor-type="as-char" draw:z-index="9" svg:width="20.108333333333cm" style:rel-width="100%" svg:height="15.478125cm" style:rel-height="scale"><draw:image xlink:href="Pictures/c3f51aa37ebf0306538f92fe52125c1e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8::06:22</meta:creation-date>
    <dc:creator>Generated</dc:creator>
    <dc:date>2026-08-25T18::06:22</dc:date>
    <dc:language>en-US</dc:language>
    <meta:editing-cycles>1</meta:editing-cycles>
    <meta:editing-duration>PT0S</meta:editing-duration>
    <dc:title>gimp:sharpness</dc:title>
  </office:meta>
</office:document-meta>
</file>