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bcc1093938d270c8cf23490ab953568.gif"/>
  <manifest:file-entry manifest:media-type="image/gif" manifest:full-path="Pictures/22600d4e77d629a75cd27185eaa81a6c.gif"/>
  <manifest:file-entry manifest:media-type="image/gif" manifest:full-path="Pictures/b97fc63d99bd6ccec5e42959f035b33b.gif"/>
  <manifest:file-entry manifest:media-type="image/gif" manifest:full-path="Pictures/ef78b60ee1a0a35115a99b652a5dade2.gif"/>
  <manifest:file-entry manifest:media-type="image/gif" manifest:full-path="Pictures/e5249be53f09d718d3f3c5845b691bb3.gif"/>
  <manifest:file-entry manifest:media-type="image/gif" manifest:full-path="Pictures/a72fe9b36d9d2133e551892b7847eb52.gif"/>
  <manifest:file-entry manifest:media-type="image/gif" manifest:full-path="Pictures/b69260246a8a9e60c0dcb18a49afb9a0.gif"/>
  <manifest:file-entry manifest:media-type="image/png" manifest:full-path="Pictures/6a170a2d67586f63e9e122d2a8d75d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tml:css"/><text:bookmark-start text:name="__RefHeading___obschie_svedenija_1"/><text:bookmark-start text:name="obschie_svedenija"/>Общие сведения<text:bookmark-end text:name="__RefHeading___obschie_svedenija_1"/><text:bookmark-end text:name="obschie_svedenija"/></text:h>
      <text:p text:style-name="Text_20_body">CSS (Cascading Style Sheets — каскадные таблицы стилей) – одна из базовых технологий в современном Интернете. Нечасто можно встретить сайт, свёрстанный без примененения CSS.</text:p>
      <text:p text:style-name="Text_20_body">CSS-код – это список инструкций для браузера, – как и где отображать элементы веб-страницы, написанный особым образом. Под «элементами» обычно подразумеваются теги XHTML/HTML и их содержимое.</text:p>
      <text:p text:style-name="Text_20_body">Инструкции CSS удобно хранить в виде отдельного текстового файла с расширением «.css», либо в виде отдельного текстового фрагмента в начале XHTML/HTML-документа (см. Включение CSS в HTML документ).</text:p>
      <text:p text:style-name="Text_20_body">Основная идея CSS в том, чтобы отделить дизайн документа от его содержимого. CSS отвечает за оформление и внешний вид, а XHTML/HTML — за содержание и логическую структуру документа.</text:p>
      <text:p text:style-name="Text_20_body">Посмотрим на фрагмент XHTML-документа:</text:p>
      <text:p text:style-name="Preformatted_20_Text">&lt;h1&gt;Сказка про Красную Шапочку&lt;/h1&gt;<text:line-break/>&lt;p&gt;Жила однажды в далекой деревушке маленькая прелестная девочка. …&lt;/p&gt;</text:p>
      <text:p text:style-name="Text_20_body">Из служебной XHTML разметки мы видим только элемент заголовка h1  и абзаца p, и ни слова об оформлении — шрифтах, цвете текста, фоне, отступах и прочем дизайне. Всё это возложено на CSS:</text:p>
      <text:p text:style-name="Preformatted_20_Text">/* оформляем заголовки: */<text:line-break/>h1 {<text:line-break/><text:s text:c="2"/>color: red;<text:line-break/><text:s text:c="2"/>background-color: yellow;<text:line-break/><text:s text:c="2"/>font: Tahoma 2em;<text:line-break/>}<text:line-break/>/* оформляем абзацы текста: */<text:line-break/>p {<text:line-break/><text:s text:c="2"/>color: grey;<text:line-break/><text:s text:c="2"/>line-height: 150%;<text:line-break/>}</text:p>
      <text:h text:style-name="Heading_20_1" text:outline-level="1"><text:bookmark-start text:name="__RefHeading___vkljuchenie_css_v_html_dokument_2"/><text:bookmark-start text:name="vkljuchenie_css_v_html_dokument"/>Включение CSS в HTML документ<text:bookmark-end text:name="__RefHeading___vkljuchenie_css_v_html_dokument_2"/><text:bookmark-end text:name="vkljuchenie_css_v_html_dokument"/></text:h>
      <text:p text:style-name="Text_20_body">Для того, чтобы применить таблицу стилей  к HTML-документу, мы можем избрать один из трёх способов, либо комбинировать их:</text:p>
      <text:list text:style-name="List_20_1" text:continue-numbering="false">
        <text:list-item>
          <text:p text:style-name="List_20_1_Content_First"> применить внешние стили (в виде отдельного текстового .css-файла) с помощью элемента link</text:p>
        </text:list-item>
        <text:list-item>
          <text:p text:style-name="List_20_1_Content"> встроить стили непосредственно в HTML-документ (в виде блока css-текста) с помощью элемента style</text:p>
        </text:list-item>
        <text:list-item>
          <text:p text:style-name="List_20_1_Content_Last"> применить inline-стиль, то есть назначить стиль конкретному HTML-элементу непосредственно в документе, с помощью HTML-атрибута style</text:p>
        </text:list-item>
      </text:list>
      <text:p text:style-name="Text_20_body">Разберём эти способы подробнее.</text:p>
      <text:h text:style-name="Heading_20_2" text:outline-level="2"><text:bookmark-start text:name="__RefHeading___vneshnie_stili_external_style_sheets_3"/><text:bookmark-start text:name="vneshnie_stili_external_style_sheets"/>Внешние стили (external style sheets)<text:bookmark-end text:name="__RefHeading___vneshnie_stili_external_style_sheets_3"/><text:bookmark-end text:name="vneshnie_stili_external_style_sheets"/></text:h>
      <text:p text:style-name="Text_20_body">Применяются с помощью элемента link, который должен располагаться внутри элемента head и нигде более.</text:p>
      <text:p text:style-name="Preformatted_20_Text">&lt;link rel=”stylesheet” type=”text/css” href=”mystyle.css” media=”all” /&gt;</text:p>
      <text:p text:style-name="Text_20_body">Встретив в HTML-документе этот тег, браузер загрузит с сайта CSS-файл (в нашем случае это mystyle.css) и применит к документу содержащиеся в нём стили. Файл не должен содержать ничего, кроме CSS-инструкций.</text:p>
      <text:p text:style-name="Text_20_body">Внешний файл со стилями удобен тем, что одни и те же стили можно применять ко множеству документов на сайте — в каждом из них достаточно лишь вписать одну строку с элементом link.</text:p>
      <text:h text:style-name="Heading_20_2" text:outline-level="2"><text:bookmark-start text:name="__RefHeading___tablicy_stilej_dokumenta_document_style_sheets_4"/><text:bookmark-start text:name="tablicy_stilej_dokumenta_document_style_sheets"/>Таблицы стилей документа (document style sheets)<text:bookmark-end text:name="__RefHeading___tablicy_stilej_dokumenta_document_style_sheets_4"/><text:bookmark-end text:name="tablicy_stilej_dokumenta_document_style_sheets"/></text:h>
      <text:p text:style-name="Text_20_body">Называются так потому, что располагаются непосредственно в HTML-документе и применяются только к нему. Иногда называются embedded style sheet (встроенный стиль).</text:p>
      <text:p text:style-name="Text_20_body">CSS-стили и комментарии располагаются между открывающим и закрывающим тегами элемента style:</text:p>
      <text:p text:style-name="Preformatted_20_Text">&lt;style type=”text/css”&gt;<text:line-break/>...<text:line-break/>&lt;/style&gt;</text:p>
      <text:p text:style-name="Text_20_body">Сам тег style (в отличие от link) может находиться в любой части документа, но обычно его размещают внутри элемента head.
Стили, подставляемые в строку (inline styles)</text:p>
      <text:p text:style-name="Text_20_body">Иногда нужно назначить стиль отдельному элементу на странице, не применяя внешних стилей и элемента style. Типичный случай — элемент встречается единожды в документе или на сайте, но требует особого оформления. Воспользуемся атрибутом style (именно атрибутом элементов, а не элементом!):</text:p>
      <text:p text:style-name="Preformatted_20_Text">&lt;p style=”color: red”&gt;Я абзац, выделенный красным цветом, других таких на сайте нет&lt;/p&gt;</text:p>
      <text:p text:style-name="Text_20_body">Атрибут style есть почти у всех HTML-элементов. Кроме тех, что располагаются вне элемента body.</text:p>
      <text:p text:style-name="Text_20_body">Внутри атрибута style можно написать несколько CSS объявлений, разделённых точкой с запятой, фигурные скобки не используются.</text:p>
      <text:p text:style-name="Text_20_body">Замечание: избегайте использования вышеописанного способа. Inline-стили смешивают содержимое документа и его дизайн, в то время как идеологически более правильно отделять содержимое документа и информацию о его оформлении.</text:p>
      <text:h text:style-name="Heading_20_1" text:outline-level="1"><text:bookmark-start text:name="__RefHeading___sintaksis_css_5"/><text:bookmark-start text:name="sintaksis_css"/>Синтаксис CSS<text:bookmark-end text:name="__RefHeading___sintaksis_css_5"/><text:bookmark-end text:name="sintaksis_css"/></text:h>
      <text:p text:style-name="Text_20_body">Все CSS-правила состоят из селектора и блока объявлений (заключённого в фигурные скобки). Внутри блока объявлений (внутри фигурных скобок, проще говоря) может находиться одно или несколько объявлений, разделённых точкой с запятой. Объявление – это строка, составленная из css-свойства и его значения.</text:p>
      <text:p text:style-name="Text_20_body">Как обычно выглядит css-правило</text:p>
      <text:p text:style-name="Text_20_body"><draw:frame draw:style-name="media" draw:name="0" text:anchor-type="as-char" draw:z-index="0" svg:width="10.795cm" svg:height="3.413125cm"><draw:image xlink:href="Pictures/abcc1093938d270c8cf23490ab953568.gif" xlink:type="simple" xlink:show="embed" xlink:actuate="onLoad"/></draw:frame></text:p>
      <text:p text:style-name="Text_20_body">Как это может выглядеть на практике? Вот три примера CSS-правил:</text:p>
      <text:p text:style-name="Preformatted_20_Text">a {text-decoration: none;}<text:line-break/><text:line-break/>p.announce {border: 1px dashed black;} /* здесь селектор - p.announce */<text:line-break/><text:line-break/>p.note {<text:line-break/><text:s text:c="2"/>display: block; /* да, объявлений может быть несколько */<text:line-break/><text:s text:c="2"/>float: right;<text:s text:c="3"/>/* и их не обязательно писать на одной строке */<text:line-break/>}</text:p>
      <text:p text:style-name="Text_20_body">Каждое правило начинается с селектора (по-русски – указателя), указывающего на те html-элементы, к которым мы собираемся применить css-правило.</text:p>
      <text:p text:style-name="Text_20_body">В блоке объявлений происходит самое интересное – мы устанавливаем правила оформления выбранных нами элементов, переопределяя их свойства – размеры, цвет, бордюры, поля, положение на экране и т.д. Основная часть этого справочника состоит именно в описании этих свойств и их возможных значений.</text:p>
      <text:h text:style-name="Heading_20_1" text:outline-level="1"><text:bookmark-start text:name="__RefHeading___selektory_6"/><text:bookmark-start text:name="selektory"/>Селекторы<text:bookmark-end text:name="__RefHeading___selektory_6"/><text:bookmark-end text:name="selektory"/></text:h>
      <text:p text:style-name="Text_20_body">Чтобы применить css-оформление к HTML-элементу или множеству элементов, обычно используются селекторы – специальные указатели на HTML-объекты, к которым мы планируем применить css-правило.</text:p>
      <text:p text:style-name="Text_20_body">Вот три основных вида селекторов.</text:p>
      <text:h text:style-name="Heading_20_2" text:outline-level="2"><text:bookmark-start text:name="__RefHeading___html_selektory_7"/><text:bookmark-start text:name="html_selektory"/>HTML селекторы<text:bookmark-end text:name="__RefHeading___html_selektory_7"/><text:bookmark-end text:name="html_selektory"/></text:h>
      <text:p text:style-name="Text_20_body">Это простейший случай – в качестве селектора мы используем имя того html-элемента, который хотим изменить. Например, для тега &lt;strong&gt; селектором будет strong. Соответственно, для тега </text:p>
      <text:p text:style-name="Preformatted_20_Text">&lt;h1&gt; селектором будет h1, и так далее. Теперь мы можем переопределить внешний вид всех таких элементов в нашем документе:<text:line-break/>strong {font-weight: normal; color: red;}<text:line-break/>h1 { font: bold 10pt verdana; }</text:p>
      <text:h text:style-name="Heading_20_2" text:outline-level="2"><text:bookmark-start text:name="__RefHeading___selektory_klassa_8"/><text:bookmark-start text:name="selektory_klassa"/>Селекторы класса<text:bookmark-end text:name="__RefHeading___selektory_klassa_8"/><text:bookmark-end text:name="selektory_klassa"/></text:h>
      <text:p text:style-name="Text_20_body">«Класс» - это некое имя, строка, которое мы можем применить к любым HTML-тегам, чтобы впоследствии ссылаться на них по имени класса. В качестве имени класса вы можете использовать практически любую строку. Удобство таких селекторов в том, что можно присвоить одно имя класса множеству html-тегов в документе и затем управлять их внешним видом, обращаясь к ним по имени класса:</text:p>
      <text:p text:style-name="Text_20_body"><draw:frame draw:style-name="media" draw:name="1" text:anchor-type="as-char" draw:z-index="1" svg:width="10.689166666667cm" svg:height="2.9897916666667cm"><draw:image xlink:href="Pictures/22600d4e77d629a75cd27185eaa81a6c.gif" xlink:type="simple" xlink:show="embed" xlink:actuate="onLoad"/></draw:frame></text:p>
      <text:p text:style-name="Preformatted_20_Text">.myClass { font: bold 10pt verdana; } /* меняем шрифт для всех тегов с классом myClass */</text:p>
      <text:h text:style-name="Heading_20_2" text:outline-level="2"><text:bookmark-start text:name="__RefHeading___id_selektory_ili_identifikatory_9"/><text:bookmark-start text:name="id_selektory_ili_identifikatory"/>ID селекторы (или идентификаторы)<text:bookmark-end text:name="__RefHeading___id_selektory_ili_identifikatory_9"/><text:bookmark-end text:name="id_selektory_ili_identifikatory"/></text:h>
      <text:p text:style-name="Text_20_body">Любой идентификатор (ID) – это некое имя, которое вы, так же, как и в случае с классами, можете применить к любому HTML-тегу. Основное отличие – ID должен быть уникален в рамках html-документа:</text:p>
      <text:p text:style-name="Text_20_body"><draw:frame draw:style-name="media" draw:name="2" text:anchor-type="as-char" draw:z-index="2" svg:width="13.758333333333cm" svg:height="3.1220833333333cm"><draw:image xlink:href="Pictures/b97fc63d99bd6ccec5e42959f035b33b.gif" xlink:type="simple" xlink:show="embed" xlink:actuate="onLoad"/></draw:frame></text:p>
      <text:p text:style-name="Preformatted_20_Text">#myObj { margin: 1em; } /* изменяем поля для элемента, у которого id=”myObj” */<text:line-break/>span#today { margin: 1em; } /* изменяем поля для элемента span, у которого id=”today” */</text:p>
      <text:h text:style-name="Heading_20_1" text:outline-level="1"><text:bookmark-start text:name="__RefHeading___primenenie_odnogo_stilja_k_neskolkim_selektoram_10"/><text:bookmark-start text:name="primenenie_odnogo_stilja_k_neskolkim_selektoram"/>Применение одного стиля к нескольким селекторам<text:bookmark-end text:name="__RefHeading___primenenie_odnogo_stilja_k_neskolkim_selektoram_10"/><text:bookmark-end text:name="primenenie_odnogo_stilja_k_neskolkim_selektoram"/></text:h>
      <text:p text:style-name="Text_20_body">Очень распространённая задача – применить один набор правил к нескольким разным селекторам. Это делается элементарно – достаточно перечислить селекторы через запятую:</text:p>
      <text:p text:style-name="Text_20_body">Впоследствии оформление для селекторов можно переопределить индивидуально:</text:p>
      <text:p text:style-name="Preformatted_20_Text">/* все параграфы и списки делаем красными, шрифтом Tahoma */<text:line-break/>p, li, ul, ol {color:red; font-face: Tahoma, sans-serif;}<text:line-break/>/* переопределяем цвет на синий для нумерованных списков */<text:line-break/>ol {color: blue;}</text:p>
      <text:h text:style-name="Heading_20_1" text:outline-level="1"><text:bookmark-start text:name="__RefHeading___selektory_zavisjaschie_ot_konteksta_11"/><text:bookmark-start text:name="selektory_zavisjaschie_ot_konteksta"/>Селекторы, зависящие от контекста<text:bookmark-end text:name="__RefHeading___selektory_zavisjaschie_ot_konteksta_11"/><text:bookmark-end text:name="selektory_zavisjaschie_ot_konteksta"/></text:h>
      <text:p text:style-name="Text_20_body">Мы научились устанавливать стили для элементов HTML независимо от того, где именно в документе они расположены. Но CSS чуть гибче, чем кажется. Мы можем «прицеливаться» точнее и определять стили для элементов в зависимости от контекста (англ. Contextual Selectors).</text:p>
      <text:p text:style-name="Text_20_body">Вот, посмотрите:
/* все ссылки, находящиеся внутри списков, станут красными: */
li a {color: red;}
/* все ссылки в параграфах, находящихся внутри таблиц, станут зелеными: */
table p a {color: green;}</text:p>
      <text:p text:style-name="Text_20_body">Это самый распространённый метод создания контекстуальных селекторов, который называется «селектором потомков». Разберём его подробнее.</text:p>
      <text:h text:style-name="Heading_20_2" text:outline-level="2"><text:bookmark-start text:name="__RefHeading___selektory_potomkov_12"/><text:bookmark-start text:name="selektory_potomkov"/>Селекторы потомков<text:bookmark-end text:name="__RefHeading___selektory_potomkov_12"/><text:bookmark-end text:name="selektory_potomkov"/></text:h>
      <text:p text:style-name="Text_20_body">«Потомками» элемента HTML называются любые вложенные в него элементы: это его «дети» (то есть непосредственно вложенные), дети его детей, и так далее, вглубь иерархии тегов.</text:p>
      <text:p text:style-name="Text_20_body">Правильно используя селекторы, мы можем прицельно применить CSS стили к нужным элементам, сославшись на их родительский элемент. Для этого перед селектором искомого элемента надо вставить селекторы его «предков», разделив их пробелом.</text:p>
      <text:p text:style-name="Text_20_body"><draw:frame draw:style-name="media" draw:name="3" text:anchor-type="as-char" draw:z-index="3" svg:width="13.123333333333cm" svg:height="3.7570833333333cm"><draw:image xlink:href="Pictures/ef78b60ee1a0a35115a99b652a5dade2.gif" xlink:type="simple" xlink:show="embed" xlink:actuate="onLoad"/></draw:frame></text:p>
      <text:p text:style-name="Text_20_body">В приведённом примере мы вроде бы создали список селекторов, разделённый пробелами. На самом деле это один селектор потомков. Он указывает на все гиперссылки (элементы A) вложенные в списки (элементы LI), в свою очередь находящиеся внутри элемента с идентификатором footer. У всех таких гиперссылок мы меняем толщину шрифта на bold (полужирный шрифт).</text:p>
      <text:h text:style-name="Heading_20_2" text:outline-level="2"><text:bookmark-start text:name="__RefHeading___selektory_detej_13"/><text:bookmark-start text:name="selektory_detej"/>Селекторы детей<text:bookmark-end text:name="__RefHeading___selektory_detej_13"/><text:bookmark-end text:name="selektory_detej"/></text:h>
      <text:p text:style-name="Text_20_body">«Детьми» или «дочерними элементами» элемента HTML называются непосредственно вложенные в него элементы, он для них является «родительским» элементом. Элементы, находящиеся на 2-м и более глубоких уровнях вложенности, «детьми» не являются – это дети детей, то есть «потомки» (см. предыдущий раздел).</text:p>
      <text:p text:style-name="Text_20_body">CSS позволяет нам создать селектор для выбора дочерних элементов любого элемента и изменить их свойства, применив CSS стили. Для этого перед селектором искомого элемента надо вставить селекторы его «предков», разделив их знаком &gt;.</text:p>
      <text:p text:style-name="Text_20_body"><draw:frame draw:style-name="media" draw:name="4" text:anchor-type="as-char" draw:z-index="4" svg:width="12.22375cm" svg:height="3.6777083333333cm"><draw:image xlink:href="Pictures/e5249be53f09d718d3f3c5845b691bb3.gif" xlink:type="simple" xlink:show="embed" xlink:actuate="onLoad"/></draw:frame></text:p>
      <text:p text:style-name="Text_20_body">В приведённом примере мы находим все элементы B, вложенные непосредственно в элементы I, и выключаем для них полужирный шрифт. Все остальные элементы B в документе останутся без изменений.</text:p>
      <text:h text:style-name="Heading_20_2" text:outline-level="2"><text:bookmark-start text:name="__RefHeading___selektory_smezhnyx_ehlementov_adjacent_sibling_selectors_14"/><text:bookmark-start text:name="selektory_smezhnyx_ehlementov_adjacent_sibling_selectors"/>Селекторы смежных элементов (Adjacent Sibling Selectors)<text:bookmark-end text:name="__RefHeading___selektory_smezhnyx_ehlementov_adjacent_sibling_selectors_14"/><text:bookmark-end text:name="selektory_smezhnyx_ehlementov_adjacent_sibling_selectors"/></text:h>
      <text:p text:style-name="Text_20_body">Иногда нам надо выбрать элемент, расположенный в HTML-документе непосредственно за другим элементом. Так, например, чтобы выбрать все заголовки H1, следующие за параграфами P, и изменить их верхний отступ, мы напишем следующее правило CSS:</text:p>
      <text:p text:style-name="Text_20_body"><draw:frame draw:style-name="media" draw:name="5" text:anchor-type="as-char" draw:z-index="5" svg:width="11.27125cm" svg:height="3.81cm"><draw:image xlink:href="Pictures/a72fe9b36d9d2133e551892b7847eb52.gif" xlink:type="simple" xlink:show="embed" xlink:actuate="onLoad"/></draw:frame></text:p>
      <text:p text:style-name="Text_20_body">Важно: будет выбран только первый (!) заголовок H1, расположенный непосредственно после P. Если между элементами P и H1 встретится любой элемент, хоть один (даже если это
) – то селектор не сработает и правило не применится.</text:p>
      <text:p text:style-name="Text_20_body">Важно: селекторы смежных элементов появились в CSS v2 и поддерживаются, увы, не во всех браузерах. В Internet Explorer они появились только с 7-й версии, в Opera – с 5-й версии.</text:p>
      <text:h text:style-name="Heading_20_1" text:outline-level="1"><text:bookmark-start text:name="__RefHeading___obzor_svojstv_css_15"/><text:bookmark-start text:name="obzor_svojstv_css"/>Обзор свойств CSS<text:bookmark-end text:name="__RefHeading___obzor_svojstv_css_15"/><text:bookmark-end text:name="obzor_svojstv_css"/></text:h>
      <text:p text:style-name="Text_20_body">Справочник опирается на актуальную сейчас спецификацию CSS 2.1, соответственно, приведенный ниже список css-свойств ограничен рамками спецификации.</text:p>
      <text:h text:style-name="Heading_20_2" text:outline-level="2"><text:bookmark-start text:name="__RefHeading___osnovnye_svojstva_16"/><text:bookmark-start text:name="osnovnye_svojstva"/>Основные свойства<text:bookmark-end text:name="__RefHeading___osnovnye_svojstva_16"/><text:bookmark-end text:name="osnovnye_svojstva"/></text:h>
      <text:p text:style-name="Text_20_body">Список базовых свойств, которые должен знать даже начинающий веб-мастер:</text:p>
      <text:p text:style-name="Text_20_body">margin, padding, border, background-color, color, font-family, font-size, float</text:p>
      <text:h text:style-name="Heading_20_2" text:outline-level="2"><text:bookmark-start text:name="__RefHeading___fon_17"/><text:bookmark-start text:name="fon"/>Фон<text:bookmark-end text:name="__RefHeading___fon_17"/><text:bookmark-end text:name="fon"/></text:h>
      <text:p text:style-name="Text_20_body">background</text:p>
      <text:p text:style-name="Preformatted_20_Text"><text:s text:c="2"/>Сокращенный вариант записи для свойств background-color, background-image, background-repeat, background-attachment и background-position.</text:p>
      <text:p text:style-name="Text_20_body">background-attachment</text:p>
      <text:p text:style-name="Preformatted_20_Text"><text:s text:c="2"/>Устанавливает, должна ли фоновая картинка скролиться или должна быть зафиксирована в окне браузера.</text:p>
      <text:p text:style-name="Text_20_body">background-color</text:p>
      <text:p text:style-name="Preformatted_20_Text"><text:s text:c="2"/>Устанавливает цвет фона для элемента.</text:p>
      <text:p text:style-name="Text_20_body">background-image</text:p>
      <text:p text:style-name="Preformatted_20_Text"><text:s text:c="2"/>Устанавливает фоновую картинку для элемента.</text:p>
      <text:p text:style-name="Text_20_body">background-position</text:p>
      <text:p text:style-name="Preformatted_20_Text"><text:s text:c="2"/>Устанавливает первоначальное положение для фоновой картинки.</text:p>
      <text:p text:style-name="Text_20_body">background-repeat</text:p>
      <text:p text:style-name="Preformatted_20_Text"><text:s text:c="2"/>Управляет циклическим повторением фоновой картинки.</text:p>
      <text:h text:style-name="Heading_20_2" text:outline-level="2"><text:bookmark-start text:name="__RefHeading___ramka_granica_bordjur_18"/><text:bookmark-start text:name="ramka_granica_bordjur"/>Рамка (граница, бордюр)<text:bookmark-end text:name="__RefHeading___ramka_granica_bordjur_18"/><text:bookmark-end text:name="ramka_granica_bordjur"/></text:h>
      <text:h text:style-name="Heading_20_3" text:outline-level="3"><text:bookmark-start text:name="__RefHeading___vlijajut_na_vse_chetyre_ramki_19"/><text:bookmark-start text:name="vlijajut_na_vse_chetyre_ramki"/>Влияют на все четыре рамки<text:bookmark-end text:name="__RefHeading___vlijajut_na_vse_chetyre_ramki_19"/><text:bookmark-end text:name="vlijajut_na_vse_chetyre_ramki"/></text:h>
      <text:p text:style-name="Text_20_body">border</text:p>
      <text:p text:style-name="Preformatted_20_Text"><text:s text:c="2"/>Краткий вариант записи для свойств border-width, border-style и border-color. Влияет на все четыре границы элемента.</text:p>
      <text:p text:style-name="Text_20_body">border-color</text:p>
      <text:p text:style-name="Preformatted_20_Text"><text:s text:c="2"/>Устанавливает цвет рамки со всех сторон элемента.</text:p>
      <text:p text:style-name="Text_20_body">border-width</text:p>
      <text:p text:style-name="Preformatted_20_Text"><text:s text:c="2"/>Устанавливает толщину рамки со всех сторон элемента.</text:p>
      <text:p text:style-name="Text_20_body">border-style</text:p>
      <text:p text:style-name="Preformatted_20_Text"><text:s text:c="2"/>Определяет стиль оформления рамки вокруг элемента.</text:p>
      <text:p text:style-name="Text_20_body">border-collapse</text:p>
      <text:p text:style-name="Preformatted_20_Text"><text:s text:c="2"/>Указывает ячейкам таблицы, иметь ли собственный бордюр или общий с соседней ячейкой.</text:p>
      <text:p text:style-name="Text_20_body">border-spacing</text:p>
      <text:p text:style-name="Preformatted_20_Text"><text:s text:c="2"/>Устанавливает расстояние между ячейками таблицы.</text:p>
      <text:h text:style-name="Heading_20_3" text:outline-level="3"><text:bookmark-start text:name="__RefHeading___verxnjaja_ramka_20"/><text:bookmark-start text:name="verxnjaja_ramka"/>Верхняя рамка<text:bookmark-end text:name="__RefHeading___verxnjaja_ramka_20"/><text:bookmark-end text:name="verxnjaja_ramka"/></text:h>
      <text:p text:style-name="Text_20_body">border-top</text:p>
      <text:p text:style-name="Preformatted_20_Text"><text:s text:c="2"/>Краткий вариант доступа к свойствам border-top-width, border-top-style и border-top-color.</text:p>
      <text:p text:style-name="Text_20_body">border-top-color</text:p>
      <text:p text:style-name="Preformatted_20_Text"><text:s text:c="2"/>Устанавливает цвет верхнего бордюра.</text:p>
      <text:p text:style-name="Text_20_body">border-top-style</text:p>
      <text:p text:style-name="Preformatted_20_Text"><text:s text:c="2"/>Устанавливает стиль линии верхнего бордюра.</text:p>
      <text:p text:style-name="Text_20_body">border-top-width</text:p>
      <text:p text:style-name="Preformatted_20_Text"><text:s text:c="2"/>Устанавливает ширину верхнего бордюра.</text:p>
      <text:h text:style-name="Heading_20_3" text:outline-level="3"><text:bookmark-start text:name="__RefHeading___nizhnjaja_ramka_21"/><text:bookmark-start text:name="nizhnjaja_ramka"/>Нижняя рамка<text:bookmark-end text:name="__RefHeading___nizhnjaja_ramka_21"/><text:bookmark-end text:name="nizhnjaja_ramka"/></text:h>
      <text:p text:style-name="Text_20_body">border-bottom</text:p>
      <text:p text:style-name="Preformatted_20_Text"><text:s text:c="2"/>Краткий вариант доступа к свойствам border-bottom-width, border-bottom-style и border-bottom-color.</text:p>
      <text:p text:style-name="Text_20_body">border-bottom-color</text:p>
      <text:p text:style-name="Preformatted_20_Text"><text:s text:c="2"/>Устанавливает цвет нижнего бордюра.</text:p>
      <text:p text:style-name="Text_20_body">border-bottom-style</text:p>
      <text:p text:style-name="Preformatted_20_Text"><text:s text:c="2"/>Устанавливает стиль линии нижнего бордюра.</text:p>
      <text:p text:style-name="Text_20_body">border-bottom-width</text:p>
      <text:p text:style-name="Preformatted_20_Text"><text:s text:c="2"/>Устанавливает ширину нижнего бордюра.</text:p>
      <text:h text:style-name="Heading_20_3" text:outline-level="3"><text:bookmark-start text:name="__RefHeading___levaja_ramka_22"/><text:bookmark-start text:name="levaja_ramka"/>Левая рамка<text:bookmark-end text:name="__RefHeading___levaja_ramka_22"/><text:bookmark-end text:name="levaja_ramka"/></text:h>
      <text:p text:style-name="Text_20_body">border-left</text:p>
      <text:p text:style-name="Preformatted_20_Text"><text:s text:c="2"/>Краткий вариант доступа к свойствам border-left-width, border-left-style and border-left-color.</text:p>
      <text:p text:style-name="Text_20_body">border-left-color</text:p>
      <text:p text:style-name="Preformatted_20_Text"><text:s text:c="2"/>Устанавливает цвет левого бордюра.</text:p>
      <text:p text:style-name="Text_20_body">border-left-style</text:p>
      <text:p text:style-name="Preformatted_20_Text"><text:s text:c="2"/>Устанавливает стиль линии левого бордюра.</text:p>
      <text:p text:style-name="Text_20_body">border-left-width</text:p>
      <text:p text:style-name="Preformatted_20_Text"><text:s text:c="2"/>Устанавливает ширину левого бордюра.</text:p>
      <text:h text:style-name="Heading_20_3" text:outline-level="3"><text:bookmark-start text:name="__RefHeading___pravaja_ramka_23"/><text:bookmark-start text:name="pravaja_ramka"/>Правая рамка<text:bookmark-end text:name="__RefHeading___pravaja_ramka_23"/><text:bookmark-end text:name="pravaja_ramka"/></text:h>
      <text:p text:style-name="Text_20_body">border-right</text:p>
      <text:p text:style-name="Preformatted_20_Text"><text:s text:c="2"/>Краткий вариант доступа к свойствам volume, border-right-style и border-right-color.</text:p>
      <text:p text:style-name="Text_20_body">border-right-color</text:p>
      <text:p text:style-name="Preformatted_20_Text"><text:s text:c="2"/>Устанавливает цвет правого бордюра.</text:p>
      <text:p text:style-name="Text_20_body">border-right-style</text:p>
      <text:p text:style-name="Preformatted_20_Text"><text:s text:c="2"/>Устанавливает стиль линии правого бордюра.</text:p>
      <text:p text:style-name="Text_20_body">volume</text:p>
      <text:p text:style-name="Preformatted_20_Text"><text:s text:c="2"/>Устанавливает ширину правого бордюра.</text:p>
      <text:h text:style-name="Heading_20_2" text:outline-level="2"><text:bookmark-start text:name="__RefHeading___shrift_24"/><text:bookmark-start text:name="shrift"/>Шрифт<text:bookmark-end text:name="__RefHeading___shrift_24"/><text:bookmark-end text:name="shrift"/></text:h>
      <text:p text:style-name="Text_20_body">font</text:p>
      <text:p text:style-name="Preformatted_20_Text"><text:s text:c="2"/>Краткий вариант записи свойств font-style, font-variant, font-weight, font-size, line-height и font-family.</text:p>
      <text:p text:style-name="Text_20_body">font-family</text:p>
      <text:p text:style-name="Preformatted_20_Text"><text:s text:c="2"/>Определяет шрифт(ы) для отображения текста.</text:p>
      <text:p text:style-name="Text_20_body">font-size</text:p>
      <text:p text:style-name="Preformatted_20_Text"><text:s text:c="2"/>Управляет размером шрифта.</text:p>
      <text:p text:style-name="Text_20_body">font-style</text:p>
      <text:p text:style-name="Preformatted_20_Text"><text:s text:c="2"/>Управляет наклоном шрифта (курсив).</text:p>
      <text:p text:style-name="Text_20_body">font-variant</text:p>
      <text:p text:style-name="Preformatted_20_Text"><text:s text:c="2"/>Управляет внешним видом строчных букв (строчные как прописные, "капитель").</text:p>
      <text:p text:style-name="Text_20_body">font-weight</text:p>
      <text:p text:style-name="Preformatted_20_Text"><text:s text:c="2"/>Управляет толщиной (насыщенностью) шрифта.</text:p>
      <text:h text:style-name="Heading_20_2" text:outline-level="2"><text:bookmark-start text:name="__RefHeading___pozicionirovanie_25"/><text:bookmark-start text:name="pozicionirovanie"/>Позиционирование<text:bookmark-end text:name="__RefHeading___pozicionirovanie_25"/><text:bookmark-end text:name="pozicionirovanie"/></text:h>
      <text:p text:style-name="Text_20_body">position</text:p>
      <text:p text:style-name="Preformatted_20_Text"><text:s text:c="2"/>Определяет порядок, в соответствии с которым элемент отображается на веб-странице.</text:p>
      <text:p text:style-name="Text_20_body">bottom</text:p>
      <text:p text:style-name="Preformatted_20_Text"><text:s text:c="2"/>Сдвигает элемент относительно нижнего края. Используется совместно со свойством position.</text:p>
      <text:p text:style-name="Text_20_body">left</text:p>
      <text:p text:style-name="Preformatted_20_Text"><text:s text:c="2"/>Сдвигает элемент относительно левого края. Используется совместно со свойством position.</text:p>
      <text:p text:style-name="Text_20_body">page-break-before</text:p>
      <text:p text:style-name="Preformatted_20_Text"><text:s text:c="2"/>Сдвигает элемент относительно верхнего края. Используется совместно со свойством position.</text:p>
      <text:p text:style-name="Text_20_body">right</text:p>
      <text:p text:style-name="Preformatted_20_Text"><text:s text:c="2"/>Сдвигает элемент относительно правого края. Используется совместно со свойством position.</text:p>
      <text:p text:style-name="Text_20_body">z-index</text:p>
      <text:p text:style-name="Preformatted_20_Text"><text:s text:c="2"/>Определяет порядок, в соответствии с которым элементы накладываются друг на друга, если необходимо отобразить их на одном месте.</text:p>
      <text:h text:style-name="Heading_20_2" text:outline-level="2"><text:bookmark-start text:name="__RefHeading___formatirovanie_26"/><text:bookmark-start text:name="formatirovanie"/>Форматирование<text:bookmark-end text:name="__RefHeading___formatirovanie_26"/><text:bookmark-end text:name="formatirovanie"/></text:h>
      <text:p text:style-name="Text_20_body">clear</text:p>
      <text:p text:style-name="Preformatted_20_Text"><text:s text:c="2"/>Запрещает/разрешает элементу обтекать "floated" объекты.</text:p>
      <text:p text:style-name="Text_20_body">clip</text:p>
      <text:p text:style-name="Preformatted_20_Text"><text:s text:c="2"/>Определяет область элемента, которая должна отображаться на странице.</text:p>
      <text:p text:style-name="Text_20_body">display</text:p>
      <text:p text:style-name="Preformatted_20_Text"><text:s text:c="2"/>Изменяет базовые свойства элементов.</text:p>
      <text:p text:style-name="Text_20_body">float</text:p>
      <text:p text:style-name="Preformatted_20_Text"><text:s text:c="2"/>Сдвигает элемент к правому или левому краю.</text:p>
      <text:p text:style-name="Text_20_body">height</text:p>
      <text:p text:style-name="Preformatted_20_Text"><text:s text:c="2"/>Определяет высоту прямоугольной области вокруг элемента.</text:p>
      <text:p text:style-name="Text_20_body">overflow</text:p>
      <text:p text:style-name="Preformatted_20_Text"><text:s text:c="2"/>Определят как отображать блочный элемент в случае, если его содержимое выходит за рамки родительского элемента.</text:p>
      <text:p text:style-name="Text_20_body">visibility</text:p>
      <text:p text:style-name="Preformatted_20_Text"><text:s text:c="2"/>Управляет настройкой видимости элемента.</text:p>
      <text:p text:style-name="Text_20_body">width</text:p>
      <text:p text:style-name="Preformatted_20_Text"><text:s text:c="2"/>Определяет ширину прямоугольной области вокруг элемента.</text:p>
      <text:h text:style-name="Heading_20_2" text:outline-level="2"><text:bookmark-start text:name="__RefHeading___spiski_27"/><text:bookmark-start text:name="spiski"/>Списки<text:bookmark-end text:name="__RefHeading___spiski_27"/><text:bookmark-end text:name="spiski"/></text:h>
      <text:p text:style-name="Text_20_body">list-style</text:p>
      <text:p text:style-name="Preformatted_20_Text"><text:s text:c="2"/>позволяет одновременно задать три параметра для маркеров пунктов списка: list-style-type, list-style-position и/или list-style-image.</text:p>
      <text:p text:style-name="Text_20_body">list-style-image</text:p>
      <text:p text:style-name="Preformatted_20_Text"><text:s text:c="2"/>Устанавливает изображение, которое будет использоваться для маркировки пунктов списка.</text:p>
      <text:p text:style-name="Text_20_body">list-style-position</text:p>
      <text:p text:style-name="Preformatted_20_Text"><text:s text:c="2"/>Определяет, как отобразить на странице маркер пункта в списке: внутри того же прямоугольника, в котором располагается элемент списка или вне его.</text:p>
      <text:p text:style-name="Text_20_body">list-style-type</text:p>
      <text:p text:style-name="Preformatted_20_Text"><text:s text:c="2"/>Определяет, какой вид будет иметь маркер пункта в списке..</text:p>
      <text:h text:style-name="Heading_20_2" text:outline-level="2"><text:bookmark-start text:name="__RefHeading___tekst_28"/><text:bookmark-start text:name="tekst"/>Текст<text:bookmark-end text:name="__RefHeading___tekst_28"/><text:bookmark-end text:name="tekst"/></text:h>
      <text:p text:style-name="Text_20_body">direction</text:p>
      <text:p text:style-name="Preformatted_20_Text"><text:s text:c="2"/>Применяется при создании сайтов на языках, в которых чтение страницы идет справа налево.</text:p>
      <text:p text:style-name="Text_20_body">letter-spacing</text:p>
      <text:p text:style-name="Preformatted_20_Text"><text:s text:c="2"/>Определяет длину интервала между буквами.</text:p>
      <text:p text:style-name="Text_20_body">page-break-inside</text:p>
      <text:p text:style-name="Preformatted_20_Text"><text:s text:c="2"/>Определяет размер межстрочного интервала.</text:p>
      <text:p text:style-name="Text_20_body">text-align</text:p>
      <text:p text:style-name="Preformatted_20_Text"><text:s text:c="2"/>Выравнивает содержимое блочного элемента (текст или изображение) относительно границ блока, а так же содержимое ячеек таблицы по горизонтали.</text:p>
      <text:p text:style-name="Text_20_body">text-decoration</text:p>
      <text:p text:style-name="Preformatted_20_Text"><text:s text:c="2"/>Определяет, какой оформительский прием нужно применить к тексту.</text:p>
      <text:p text:style-name="Text_20_body">text-indent</text:p>
      <text:p text:style-name="Preformatted_20_Text"><text:s text:c="2"/>Определяет размер отступа первой строки в тексте.</text:p>
      <text:p text:style-name="Text_20_body">text-transform</text:p>
      <text:p text:style-name="Preformatted_20_Text"><text:s text:c="2"/>Управляет написанием прописных или строчных букв в тексте.</text:p>
      <text:p text:style-name="Text_20_body">vertical-align</text:p>
      <text:p text:style-name="Preformatted_20_Text"><text:s text:c="2"/>Определяет высоту содержимого внутри инлайн элемента или внутри ячейки таблицы.</text:p>
      <text:p text:style-name="Text_20_body">white-space</text:p>
      <text:p text:style-name="Preformatted_20_Text"><text:s text:c="2"/>Определяет как отображать пробелы, символы табуляции и пустой строки.</text:p>
      <text:p text:style-name="Text_20_body">word-spacing</text:p>
      <text:p text:style-name="Preformatted_20_Text"><text:s text:c="2"/>Определяет расстояние между словами.</text:p>
      <text:p text:style-name="Text_20_body">[collapse collapsed]</text:p>
      <text:h text:style-name="Heading_20_2" text:outline-level="2"><text:bookmark-start text:name="__RefHeading___pechat_29"/><text:bookmark-start text:name="pechat"/>Печать<text:bookmark-end text:name="__RefHeading___pechat_29"/><text:bookmark-end text:name="pechat"/></text:h>
      <text:p text:style-name="Text_20_body">widows</text:p>
      <text:p text:style-name="Preformatted_20_Text"><text:s text:c="2"/>Позволяет избежать появления висячей строки.</text:p>
      <text:p text:style-name="Text_20_body">orphans</text:p>
      <text:p text:style-name="Preformatted_20_Text"><text:s text:c="2"/>Позволяет избежать появления одинокой первой строки.</text:p>
      <text:p text:style-name="Text_20_body">page-break-after</text:p>
      <text:p text:style-name="Preformatted_20_Text"><text:s text:c="2"/>Определяет наличие или отсутствие разрыва страницы после элемента при печати.</text:p>
      <text:p text:style-name="Text_20_body">page-break-before</text:p>
      <text:p text:style-name="Preformatted_20_Text"><text:s text:c="2"/>Определяет наличие или отсутствие разрыва страницы перед элементом при печати.</text:p>
      <text:p text:style-name="Text_20_body">page-break-inside</text:p>
      <text:p text:style-name="Preformatted_20_Text"><text:s text:c="2"/>Определяет наличие или отсутствие разрыва страницы внутри элемента при печати.</text:p>
      <text:h text:style-name="Heading_20_2" text:outline-level="2"><text:bookmark-start text:name="__RefHeading___polja_30"/><text:bookmark-start text:name="polja"/>Поля<text:bookmark-end text:name="__RefHeading___polja_30"/><text:bookmark-end text:name="polja"/></text:h>
      <text:p text:style-name="Text_20_body">padding</text:p>
      <text:p text:style-name="Preformatted_20_Text"><text:s text:c="2"/>Сокращенный способ задать следующие параметры: padding-top, padding-right, padding-bottom и/или padding-left.</text:p>
      <text:p text:style-name="Text_20_body">padding-bottom</text:p>
      <text:p text:style-name="Preformatted_20_Text"><text:s text:c="2"/>Определяет ширину пространства между содержимым элемента и нижним бордюром.</text:p>
      <text:p text:style-name="Text_20_body">padding-left</text:p>
      <text:p text:style-name="Preformatted_20_Text"><text:s text:c="2"/>Определяет ширину пространства между содержимым элемента и левым бордюром.</text:p>
      <text:p text:style-name="Text_20_body">padding-right</text:p>
      <text:p text:style-name="Preformatted_20_Text"><text:s text:c="2"/>Определяет ширину внешнего пространства между правым бордюром и невидимой границей прямоугольника.</text:p>
      <text:p text:style-name="Text_20_body">padding-top</text:p>
      <text:p text:style-name="Preformatted_20_Text"><text:s text:c="2"/>Определяет ширину внешнего пространства между верхним бордюром и невидимой границей прямоугольника.</text:p>
      <text:h text:style-name="Heading_20_2" text:outline-level="2"><text:bookmark-start text:name="__RefHeading___prochee_31"/><text:bookmark-start text:name="prochee"/>Прочее<text:bookmark-end text:name="__RefHeading___prochee_31"/><text:bookmark-end text:name="prochee"/></text:h>
      <text:p text:style-name="Text_20_body">caption-side</text:p>
      <text:p text:style-name="Preformatted_20_Text"><text:s text:c="2"/>Определяет, где будет отображаться заголовок таблицы: над ней или под ней.</text:p>
      <text:p text:style-name="Text_20_body">color</text:p>
      <text:p text:style-name="Preformatted_20_Text"><text:s text:c="2"/>Устанавливает цвет текста элемента.</text:p>
      <text:p text:style-name="Text_20_body">content</text:p>
      <text:p text:style-name="Preformatted_20_Text"><text:s text:c="2"/>Применяется для того, чтобы вставить текст или изображение до или после какого-либо элемента.</text:p>
      <text:p text:style-name="Text_20_body">counter-increment</text:p>
      <text:p text:style-name="Preformatted_20_Text"><text:s text:c="2"/>Задает значения приращений счетчика.</text:p>
      <text:p text:style-name="Text_20_body">counter-reset</text:p>
      <text:p text:style-name="Preformatted_20_Text"><text:s text:c="2"/>Устанавливает идентификатор, который хранит счетчик отображений какого-либо элемента и устанавливает начальное значение этого счетчика.</text:p>
      <text:p text:style-name="Text_20_body">cursor</text:p>
      <text:p text:style-name="Preformatted_20_Text"><text:s text:c="2"/>Определяет вид курсора при наведении мышки на некий элемент.</text:p>
      <text:p text:style-name="Text_20_body">empty-cells</text:p>
      <text:p text:style-name="Preformatted_20_Text"><text:s text:c="2"/>Определяет, нужно ли отображать границы и фон ячейки, если в ней нет содержимого.</text:p>
      <text:p text:style-name="Text_20_body">margin</text:p>
      <text:p text:style-name="Preformatted_20_Text"><text:s text:c="2"/>Сокращенный способ задать следующие параметры: margin-top, margin-right, margin-bottom и/или margin-left</text:p>
      <text:p text:style-name="Text_20_body">margin-bottom</text:p>
      <text:p text:style-name="Preformatted_20_Text"><text:s text:c="2"/>Определяет ширину внешнего пространства между нижним бордюром и невидимой границей прямоугольника.</text:p>
      <text:p text:style-name="Text_20_body">margin-left</text:p>
      <text:p text:style-name="Preformatted_20_Text"><text:s text:c="2"/>Определяет ширину внешнего пространства между левым бордюром и невидимой границей прямоугольника.</text:p>
      <text:p text:style-name="Text_20_body">margin-right</text:p>
      <text:p text:style-name="Preformatted_20_Text"><text:s text:c="2"/>Определяет ширину внешнего пространства между правым бордюром и невидимой границей прямоугольника.</text:p>
      <text:p text:style-name="Text_20_body">margin-top</text:p>
      <text:p text:style-name="Preformatted_20_Text"><text:s text:c="2"/>Определяет ширину внешнего пространства между верхним бордюром и невидимой границей прямоугольника.</text:p>
      <text:p text:style-name="Text_20_body">max-height</text:p>
      <text:p text:style-name="Preformatted_20_Text"><text:s text:c="2"/>Определяет максимальную высоту элемента.</text:p>
      <text:p text:style-name="Text_20_body">max-width</text:p>
      <text:p text:style-name="Preformatted_20_Text"><text:s text:c="2"/>Определяет максимальную ширину элемента.</text:p>
      <text:p text:style-name="Text_20_body">min-height</text:p>
      <text:p text:style-name="Preformatted_20_Text"><text:s text:c="2"/>Определяет минимальную высоту элемента.</text:p>
      <text:p text:style-name="Text_20_body">min-width</text:p>
      <text:p text:style-name="Preformatted_20_Text"><text:s text:c="2"/>Определяет минимальную ширину элемента.</text:p>
      <text:p text:style-name="Text_20_body">outline</text:p>
      <text:p text:style-name="Preformatted_20_Text"><text:s text:c="2"/>Это быстрый способ задать следующие параметры: outline-width, outline-style и/или outline-color.</text:p>
      <text:p text:style-name="Text_20_body">outline-color</text:p>
      <text:p text:style-name="Preformatted_20_Text"><text:s text:c="2"/>Определяет цвет контура вокруг элемента.</text:p>
      <text:p text:style-name="Text_20_body">outline-style</text:p>
      <text:p text:style-name="Preformatted_20_Text"><text:s text:c="2"/>Определяет вид контура вокруг элемента.</text:p>
      <text:p text:style-name="Text_20_body">outline-width</text:p>
      <text:p text:style-name="Preformatted_20_Text"><text:s text:c="2"/>Определяет ширину контура вокруг элемента.</text:p>
      <text:p text:style-name="Text_20_body">quotes</text:p>
      <text:p text:style-name="Preformatted_20_Text"><text:s text:c="2"/>Определяет вид открывающей и закрывающей кавычки в тексте.</text:p>
      <text:p text:style-name="Text_20_body">table-layout</text:p>
      <text:p text:style-name="Preformatted_20_Text"><text:s text:c="2"/>Определяет ширину столбцов в таблице.</text:p>
      <text:h text:style-name="Heading_20_1" text:outline-level="1"><text:bookmark-start text:name="__RefHeading___sokraschjonnye_svojstva_css_32"/><text:bookmark-start text:name="sokraschjonnye_svojstva_css"/>Сокращённые свойства CSS<text:bookmark-end text:name="__RefHeading___sokraschjonnye_svojstva_css_32"/><text:bookmark-end text:name="sokraschjonnye_svojstva_css"/></text:h>
      <text:p text:style-name="Text_20_body">Некоторые свойства CSS принято называть сокращениями или сокращёнными свойствами (shorthand property). Они предоставляют короткий, компактный способ записи для нескольких других, более узкоспециализированных свойств. Например, сокращённое свойство border управляет внешним видом рамки вокруг элемента, позволяя определить в одной строке сразу несколько атрибутов: цвет, стиль и ширину рамки. Иначе для этого понадобились бы свойства border-width, border-style и border-color.
Список сокращённых свойств:</text:p>
      <text:p text:style-name="Text_20_body">font - сокращенное свойство для свойств шрифта:</text:p>
      <text:list text:style-name="List_20_1" text:continue-numbering="false">
        <text:list-item>
          <text:p text:style-name="List_20_1_Content_First"> font-style</text:p>
        </text:list-item>
        <text:list-item>
          <text:p text:style-name="List_20_1_Content"> font-variant</text:p>
        </text:list-item>
        <text:list-item>
          <text:p text:style-name="List_20_1_Content"> font-weight</text:p>
        </text:list-item>
        <text:list-item>
          <text:p text:style-name="List_20_1_Content"> font-size</text:p>
        </text:list-item>
        <text:list-item>
          <text:p text:style-name="List_20_1_Content"> line-height</text:p>
        </text:list-item>
        <text:list-item>
          <text:p text:style-name="List_20_1_Content_Last"> font-family</text:p>
        </text:list-item>
      </text:list>
      <text:p text:style-name="Text_20_body">background - сокращенный вариант записи для свойств фона:</text:p>
      <text:list text:style-name="List_20_1" text:continue-numbering="false">
        <text:list-item>
          <text:p text:style-name="List_20_1_Content_First"> background-color</text:p>
        </text:list-item>
        <text:list-item>
          <text:p text:style-name="List_20_1_Content"> background-image</text:p>
        </text:list-item>
        <text:list-item>
          <text:p text:style-name="List_20_1_Content"> background-repeat</text:p>
        </text:list-item>
        <text:list-item>
          <text:p text:style-name="List_20_1_Content"> background-attachment</text:p>
        </text:list-item>
        <text:list-item>
          <text:p text:style-name="List_20_1_Content_Last"> background-position</text:p>
        </text:list-item>
      </text:list>
      <text:p text:style-name="Text_20_body">margin - сокращенное свойство для управления внешними отступами:</text:p>
      <text:list text:style-name="List_20_1" text:continue-numbering="false">
        <text:list-item>
          <text:p text:style-name="List_20_1_Content_First"> margin-top</text:p>
        </text:list-item>
        <text:list-item>
          <text:p text:style-name="List_20_1_Content"> margin-right</text:p>
        </text:list-item>
        <text:list-item>
          <text:p text:style-name="List_20_1_Content"> margin-bottom</text:p>
        </text:list-item>
        <text:list-item>
          <text:p text:style-name="List_20_1_Content_Last"> margin-left</text:p>
        </text:list-item>
      </text:list>
      <text:p text:style-name="Text_20_body">padding - сокращенное свойство для управления внутренними отступами:</text:p>
      <text:list text:style-name="List_20_1" text:continue-numbering="false">
        <text:list-item>
          <text:p text:style-name="List_20_1_Content_First"> padding-top</text:p>
        </text:list-item>
        <text:list-item>
          <text:p text:style-name="List_20_1_Content"> padding-right</text:p>
        </text:list-item>
        <text:list-item>
          <text:p text:style-name="List_20_1_Content"> padding-bottom</text:p>
        </text:list-item>
        <text:list-item>
          <text:p text:style-name="List_20_1_Content_Last"> padding-left</text:p>
        </text:list-item>
      </text:list>
      <text:p text:style-name="Text_20_body">border - сокращенный вариант записи для свойств бордюра:</text:p>
      <text:list text:style-name="List_20_1" text:continue-numbering="false">
        <text:list-item>
          <text:p text:style-name="List_20_1_Content_First"> border-width</text:p>
        </text:list-item>
        <text:list-item>
          <text:p text:style-name="List_20_1_Content"> border-style</text:p>
        </text:list-item>
        <text:list-item>
          <text:p text:style-name="List_20_1_Content_Last"> border-color</text:p>
        </text:list-item>
      </text:list>
      <text:h text:style-name="Heading_20_1" text:outline-level="1"><text:bookmark-start text:name="__RefHeading___prioritet_v_kaskade_stilej_important_33"/><text:bookmark-start text:name="prioritet_v_kaskade_stilej_important"/>Приоритет в каскаде стилей (!important)<text:bookmark-end text:name="__RefHeading___prioritet_v_kaskade_stilej_important_33"/><text:bookmark-end text:name="prioritet_v_kaskade_stilej_important"/></text:h>
      <text:p text:style-name="Text_20_body">Объявление !important переводится на русский как !важно.</text:p>
      <text:p text:style-name="Text_20_body">Если к паре свойство - значение приписать объявление !important, тогда это значение CSS-свойства получит максимальный приоритет в каскаде стилей. Проще говоря, это объявление сработает для элемента независимо от наличия других правил CSS для этого же элемента.</text:p>
      <text:p text:style-name="Text_20_body">!important добавляется вот так:</text:p>
      <text:p text:style-name="Text_20_body"><draw:frame draw:style-name="media" draw:name="6" text:anchor-type="as-char" draw:z-index="6" svg:width="12.435416666667cm" svg:height="2.9633333333333cm"><draw:image xlink:href="Pictures/b69260246a8a9e60c0dcb18a49afb9a0.gif" xlink:type="simple" xlink:show="embed" xlink:actuate="onLoad"/></draw:frame></text:p>
      <text:p text:style-name="Text_20_body">Внимание! Очень распространённая ошибка – располагать !important после точки с запятой. Браузер игнорирует такие записи.</text:p>
      <text:h text:style-name="Heading_20_1" text:outline-level="1"><text:bookmark-start text:name="__RefHeading___zadanie_cveta_v_css_34"/><text:bookmark-start text:name="zadanie_cveta_v_css"/>Задание цвета в CSS<text:bookmark-end text:name="__RefHeading___zadanie_cveta_v_css_34"/><text:bookmark-end text:name="zadanie_cveta_v_css"/></text:h>
      <text:p text:style-name="Text_20_body">CSS предлагает нам четыре удобных способа указать цвет.</text:p>
      <text:list text:style-name="List_20_1" text:continue-numbering="false">
        <text:list-item>
          <text:p text:style-name="List_20_1_Content_First"> По имени. Используются англоязычные названия цветов, например blue или red (см. Именованные цвета).</text:p>
        </text:list-item>
        <text:list-item>
          <text:p text:style-name="List_20_1_Content"> В шестнадцатиричном RGB (например, #71C354 или #3C9). Этот способ широко используется в HTML (см. Безопасные (browser-safe) цвета в CSS).</text:p>
        </text:list-item>
        <text:list-item>
          <text:p text:style-name="List_20_1_Content"> В десятичном формате RGB (например, rgb (126, 6, 9)), где значение каждой компоненты цвета может варьироваться от 0 до 255.</text:p>
        </text:list-item>
        <text:list-item>
          <text:p text:style-name="List_20_1_Content_Last"> В формате RGB с указанием величин в процентах, например, rgb (30%, 40%, 70%)), где значение каждой компоненты цвета может варьироваться от 0 до 100.</text:p>
        </text:list-item>
      </text:list>
      <text:p text:style-name="Text_20_body">Пример</text:p>
      <text:p text:style-name="Preformatted_20_Text">/* Несколько способов сделать параграфы зелеными: */<text:line-break/>p {color: lime}<text:line-break/>p {color: rgb(0,255,0)}<text:line-break/>p {color: #0f0}<text:line-break/>p {color: #00ff00}<text:line-break/>p {color: rgb(0%, 100%, 0%)}</text:p>
      <text:p text:style-name="Text_20_body">В этом примере все способы задания цвета равнозначны и приведут к одному и тому же результату - цвет параграфов станет ярко-зеленым.</text:p>
      <text:h text:style-name="Heading_20_1" text:outline-level="1"><text:bookmark-start text:name="__RefHeading___zadanie_razmerov_dlina_shirina_v_css_35"/><text:bookmark-start text:name="zadanie_razmerov_dlina_shirina_v_css"/>Задание размеров (длина, ширина) в CSS<text:bookmark-end text:name="__RefHeading___zadanie_razmerov_dlina_shirina_v_css_35"/><text:bookmark-end text:name="zadanie_razmerov_dlina_shirina_v_css"/></text:h>
      <text:p text:style-name="Text_20_body">Размеры задаются в числовых значениях - отрицательных и положительных. Допустимы десятичные дроби, дробная часть пишется через знак «.» (точка).</text:p>
      <text:p text:style-name="Text_20_body">Сразу после числа необходимо указать единицу измерения.</text:p>
      <text:p text:style-name="Text_20_body">Существует множество единиц измерения.</text:p>
      <text:p text:style-name="Text_20_body">em</text:p>
      <text:p text:style-name="Preformatted_20_Text"><text:s text:c="2"/>Ширина буквы m в настоящем шрифте. Например, p {text-indent: 3em} задаст красную строку абзаца шириной в три буквы m.</text:p>
      <text:p text:style-name="Text_20_body">ex</text:p>
      <text:p text:style-name="Preformatted_20_Text"><text:s text:c="2"/>Высота буквы x в настоящем шрифте. Применяется аналогично em.</text:p>
      <text:p text:style-name="Text_20_body">px</text:p>
      <text:p text:style-name="Preformatted_20_Text"><text:s text:c="2"/>Размер в пикселах.</text:p>
      <text:p text:style-name="Text_20_body">in</text:p>
      <text:p text:style-name="Preformatted_20_Text"><text:s text:c="2"/>Размер в дюймах. Один дюйм = 2.54 сантиметра.</text:p>
      <text:p text:style-name="Text_20_body">cm</text:p>
      <text:p text:style-name="Preformatted_20_Text"><text:s text:c="2"/>Размер в сантиметрах.</text:p>
      <text:p text:style-name="Text_20_body">mm</text:p>
      <text:p text:style-name="Preformatted_20_Text"><text:s text:c="2"/>Размер в миллиметрах.</text:p>
      <text:p text:style-name="Text_20_body">pt</text:p>
      <text:p text:style-name="Preformatted_20_Text"><text:s text:c="2"/>Размер в пунктах. Один пункт = 1/72 дюйма (в CSS 2.1).</text:p>
      <text:p text:style-name="Text_20_body">pc</text:p>
      <text:p text:style-name="Preformatted_20_Text"><text:s text:c="2"/>Размер в пиках. (12 пунктов).</text:p>
      <text:p text:style-name="Text_20_body">Примеры</text:p>
      <text:p text:style-name="Preformatted_20_Text">body {margin: 1in}<text:line-break/>table {padding: 1.5cm}<text:line-break/>p {text-indent: -2pt}<text:line-break/>img.logo {height: 12px}<text:line-break/>p {text-indent: 3em}<text:line-break/>blockquote {padding-bottom: 2ex}<text:line-break/>table {border-width: 7.5pc}</text:p>
      <text:h text:style-name="Heading_20_1" text:outline-level="1"><text:bookmark-start text:name="__RefHeading___blochnaja_model_box_model_36"/><text:bookmark-start text:name="blochnaja_model_box_model"/>Блочная модель (Box Model)<text:bookmark-end text:name="__RefHeading___blochnaja_model_box_model_36"/><text:bookmark-end text:name="blochnaja_model_box_model"/></text:h>
      <text:p text:style-name="Text_20_body">Как известно, любой HTML/XHTML-документ состоит из элементов (тегов), образующих некую иерархию. Веб-мастер использует CSS, чтобы принудить браузер определенным образом оформить и отобразить содержимое элементов, превратив его в красиво оформленный документ.</text:p>
      <text:p text:style-name="Text_20_body">Практически любой элемент браузер воспринимает как прямоугольную область, так, как показано в примере ниже. Это поведение браузера назвается Box Model («блочная» или «коробочная» модель).</text:p>
      <text:p text:style-name="Text_20_body">Предположим, мы имеем на входе:</text:p>
      <text:p text:style-name="Preformatted_20_Text">&lt;span&gt;Какой-то контент&lt;/span&gt;</text:p>
      <text:p text:style-name="Text_20_body"><draw:frame draw:style-name="media" draw:name="7" text:anchor-type="as-char" draw:z-index="7" svg:width="11.90625cm" svg:height="5.8208333333333cm"><draw:image xlink:href="Pictures/6a170a2d67586f63e9e122d2a8d75d38.png" xlink:type="simple" xlink:show="embed" xlink:actuate="onLoad"/></draw:frame></text:p>
      <text:p text:style-name="Text_20_body">В приведенном примере бордюры изображены для наглядности, по умолчанию они имеют нулевую толщину и не видны.</text:p>
      <text:p text:style-name="Text_20_body">Благодаря CSS мы можем переопределить характеристики каждого блока-прямоугольника - его положение на странице, цвета, толщину и наличие границ, а также шрифт и оформление содержимого блока.</text:p>
      <text:p text:style-name="Text_20_body">Прямоугольная область, содержащая элемент, состоит из четырёх частей. Это:</text:p>
      <text:list text:style-name="List_20_1" text:continue-numbering="false">
        <text:list-item>
          <text:p text:style-name="List_20_1_Content_First"> Собственно, содержимое элемента (контент)</text:p>
        </text:list-item>
        <text:list-item>
          <text:p text:style-name="List_20_1_Content"> Бордюр (рамка, англ. «border»)</text:p>
        </text:list-item>
        <text:list-item>
          <text:p text:style-name="List_20_1_Content"> Пространство между содержимым элемента и бордюром (англ. «padding»).</text:p>
        </text:list-item>
        <text:list-item>
          <text:p text:style-name="List_20_1_Content_Last"> Внешнее пространство между бордюром и невидимой границей прямоугольника (англ. «margin»).</text:p>
        </text:list-item>
      </text:list>
      <text:p text:style-name="Text_20_body">Существует два типа элементов - блочные («block») и внутритекстовые («inline», можно называть как «встроенные»).</text:p>
      <text:h text:style-name="Heading_20_2" text:outline-level="2"><text:bookmark-start text:name="__RefHeading___blochnye_block_ehlementy_37"/><text:bookmark-start text:name="blochnye_block_ehlementy"/>Блочные (block) элементы<text:bookmark-end text:name="__RefHeading___blochnye_block_ehlementy_37"/><text:bookmark-end text:name="blochnye_block_ehlementy"/></text:h>
      <text:p text:style-name="Text_20_body">Занимают до 100% ширины родительского элемента. При этом соседним элементам придется подвинуться вниз. Так, например, h1 является блочным элементом - всякий следующий за ним элемент будет отображен ниже.</text:p>
      <text:h text:style-name="Heading_20_2" text:outline-level="2"><text:bookmark-start text:name="__RefHeading___inline-_inlajn_-_ehlementy_38"/><text:bookmark-start text:name="inline-_inlajn_-_ehlementy"/>Inline- ("инлайн"-) элементы<text:bookmark-end text:name="__RefHeading___inline-_inlajn_-_ehlementy_38"/><text:bookmark-end text:name="inline-_inlajn_-_ehlementy"/></text:h>
      <text:p text:style-name="Text_20_body">Имеют ширину как у своего содержимого. Это означает, что два и более inline-элемента могут располагаться последовательно на одной линии. Например, тег a - это inline-элемент. Он может находиться прямо в тексте, окруженный текстом с двух сторон.</text:p>
      <text:p text:style-name="Text_20_body">Любой веб-браузер содержит некий базовый встроенный набор правил, и знает, какой XHTML-элемент относится к типу «block», а какой - к «inline». Согласно этим правилам браузер рисует h1 заголовки шрифтом, вдвое превышающим размер обычного шрифта, а гиперссылки по умолчанию отображаются синими с подчеркиванием.</text:p>
      <text:p text:style-name="Text_20_body">С помощью CSS мы можем переопределять эти правила, влияя на отображение прямоугольников элементов. CSS позволяет задавать свойства, определяющие цвет шрифта, фона и бордюра, стиль и ширину бордюра, ширину полей и отступов и многое-многое другое.</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4::05:59</meta:creation-date>
    <dc:creator>Generated</dc:creator>
    <dc:date>2026-09-01T14::05:59</dc:date>
    <dc:language>en-US</dc:language>
    <meta:editing-cycles>1</meta:editing-cycles>
    <meta:editing-duration>PT0S</meta:editing-duration>
    <dc:title>html:css</dc:title>
  </office:meta>
</office:document-meta>
</file>