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bb8e4ede455af31c0e49c61584c5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abbr"/><text:bookmark-start text:name="__RefHeading___teg_abbr_1"/><text:bookmark-start text:name="teg_abbr"/>Тег ABBR<text:bookmark-end text:name="__RefHeading___teg_abbr_1"/><text:bookmark-end text:name="teg_abbr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ABBR&gt; указывает, что последовательность символов является аббревиатурой. С помощью параметра <text:a xlink:type="simple" xlink:href="#__RefHeading___parametr_title_9" text:style-name="Local_20_link" text:visited-style-name="Visited_20_Local_20_Link">title</text:a> дается расшифровка сокращения, что позволяет понимать аббревиатуру тем людям, которые с ней не знакомы. Кроме того, поисковые системы индексируют полнотекстовый вариант сокращения, что может использоваться для повышения рейтинга документа.</text:p>
      <text:p text:style-name="Text_20_body">По умолчанию, текст заключенный в контейнере &lt;ABBR&gt; подчеркивается пунктирной линией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abbr&gt;Текст&lt;/abbr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title_9" text:style-name="Local_20_link" text:visited-style-name="Visited_20_Local_20_Link">title</text:a> </text:p>
          </table:table-cell>
          <table:table-cell office:value-type="string" table:style-name="tablecell">
            <text:p text:style-name="tablealignleft">Добавляет всплывающую подсказку к тексту, в которой дается расшифровка аббревиатуры.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Обязателен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title&gt;Тег ABBR&lt;/title&gt;<text:line-break/><text:s text:c="2"/>&lt;meta http-equiv="Content-Type" content="text/html; charset=utf-8"&gt;<text:line-break/><text:s text:c="2"/>&lt;style type="text/css"&gt;<text:line-break/><text:s text:c="3"/>ABBR {<text:line-break/><text:s text:c="4"/>border-bottom: 1px dashed red; /* Пунктирное подчеркивание текста */<text:line-break/><text:s text:c="4"/>color: #000080; /* Темно-синий цвет текста */<text:line-break/><text:s text:c="3"/>}<text:line-break/><text:s text:c="2"/>&lt;/style&gt;<text:line-break/> &lt;/head&gt;<text:line-break/> &lt;body&gt; <text:line-break/><text:s text:c="2"/>&lt;p&gt;&lt;abbr title="Common Gateway Interface, общий шлюзовый интерфейс"&gt;CGI&lt;/abbr&gt; <text:line-break/><text:s text:c="2"/>обозначается протокол, с помощью которого любые внешние программы взаимодействуют <text:line-break/><text:s text:c="2"/>с веб-сервером. С помощью CGI на сервере можно выполнять программы на любом <text:line-break/><text:s text:c="2"/>языке программирования и результат их действия выводить в виде веб-страницы.&lt;/p&gt;<text:line-break/>&lt;/body&gt; <text:line-break/>&lt;/html&gt;</text:p>
          </table:table-cell>
        </table:table-row>
      </table:table>
      <text:p text:style-name="Text_20_body">Результат данного примера показан на рисунке.</text:p>
      <text:p text:style-name="Text_20_body"><draw:frame draw:style-name="media" draw:name="Вид всплывающей подсказки при наведении курсора мыши на текст аббревиатуры  Legend" text:anchor-type="as-char" draw:z-index="0" svg:width="11.482916666667cm"><draw:text-box><text:p text:style-name="legendcenter"><draw:frame draw:style-name="media" draw:name="Вид всплывающей подсказки при наведении курсора мыши на текст аббревиатуры " text:anchor-type="as-char" draw:z-index="0" svg:width="11.482916666667cm" svg:height="5.4504166666667cm"><draw:image xlink:href="Pictures/e0bb8e4ede455af31c0e49c61584c5eb.png" xlink:type="simple" xlink:show="embed" xlink:actuate="onLoad"/></draw:frame>Вид всплывающей подсказки при наведении курсора мыши на текст аббревиатуры
</text:p></draw:text-box></draw:frame></text:p>
      <text:h text:style-name="Heading_20_3" text:outline-level="3"><text:bookmark-start text:name="__RefHeading___primechanie_7"/><text:bookmark-start text:name="primechanie"/>Примечание<text:bookmark-end text:name="__RefHeading___primechanie_7"/><text:bookmark-end text:name="primechanie"/></text:h>
      <text:p text:style-name="Text_20_body">Браузер Internet Explorer до 7 версии включительно не поддерживает тег &lt;ABBR&gt;, взамен рекомендуется использовать тег <text:a xlink:type="simple" xlink:href="https://wiki.nsunc.com/html/tags/acronym" text:style-name="Internet_20_link" text:visited-style-name="Visited_20_Internet_20_Link">&lt;ACRONYM&gt;</text:a>.</text:p>
      <text:h text:style-name="Heading_20_2" text:outline-level="2"><text:bookmark-start text:name="__RefHeading___opisanie_parametrov_tega_abbr_8"/><text:bookmark-start text:name="opisanie_parametrov_tega_abbr"/>Описание параметров тега &lt;ABBR&gt;<text:bookmark-end text:name="__RefHeading___opisanie_parametrov_tega_abbr_8"/><text:bookmark-end text:name="opisanie_parametrov_tega_abbr"/></text:h>
      <text:h text:style-name="Heading_20_3" text:outline-level="3"><text:bookmark-start text:name="__RefHeading___parametr_title_9"/><text:bookmark-start text:name="parametr_title"/>Параметр TITLE<text:bookmark-end text:name="__RefHeading___parametr_title_9"/><text:bookmark-end text:name="parametr_title"/></text:h>
      <text:h text:style-name="Heading_20_4" text:outline-level="4"><text:bookmark-start text:name="__RefHeading___opisanie_10"/><text:bookmark-start text:name="opisanie1"/>Описание<text:bookmark-end text:name="__RefHeading___opisanie_10"/><text:bookmark-end text:name="opisanie1"/></text:h>
      <text:p text:style-name="Text_20_body">Расширенное описание элемента. Оно отображается на веб-странице в виде всплывающей подсказки при наведении курсора мыши на аббревиатуру.</text:p>
      <text:h text:style-name="Heading_20_4" text:outline-level="4"><text:bookmark-start text:name="__RefHeading___sintaksis_11"/><text:bookmark-start text:name="sintaksis1"/>Синтаксис<text:bookmark-end text:name="__RefHeading___sintaksis_11"/><text:bookmark-end text:name="sintaksis1"/></text:h>
      <text:p text:style-name="Preformatted_20_Text">&lt;abbr title="текст"&gt;...&lt;/abbr&gt;</text:p>
      <text:h text:style-name="Heading_20_4" text:outline-level="4"><text:bookmark-start text:name="__RefHeading___objazatelnyj_parametr_12"/><text:bookmark-start text:name="objazatelnyj_parametr"/>Обязательный параметр<text:bookmark-end text:name="__RefHeading___objazatelnyj_parametr_12"/><text:bookmark-end text:name="objazatelnyj_parametr"/></text:h>
      <text:p text:style-name="Text_20_body">Нет.</text:p>
      <text:h text:style-name="Heading_20_4" text:outline-level="4"><text:bookmark-start text:name="__RefHeading___argumenty_13"/><text:bookmark-start text:name="argumenty"/>Аргументы<text:bookmark-end text:name="__RefHeading___argumenty_13"/><text:bookmark-end text:name="argumenty"/></text:h>
      <text:p text:style-name="Text_20_body">Любая текстовая строка. Строка должна заключаться в двойные или одинарные кавычки.</text:p>
      <text:h text:style-name="Heading_20_4" text:outline-level="4"><text:bookmark-start text:name="__RefHeading___znachenie_po_umolchaniju_14"/><text:bookmark-start text:name="znachenie_po_umolchaniju"/>Значение по умолчанию<text:bookmark-end text:name="__RefHeading___znachenie_po_umolchaniju_14"/><text:bookmark-end text:name="znachenie_po_umolchaniju"/></text:h>
      <text:p text:style-name="Text_20_body">Н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7:24</meta:creation-date>
    <dc:creator>Generated</dc:creator>
    <dc:date>2026-08-31T08::17:24</dc:date>
    <dc:language>en-US</dc:language>
    <meta:editing-cycles>1</meta:editing-cycles>
    <meta:editing-duration>PT0S</meta:editing-duration>
    <dc:title>html:tags:abbr</dc:title>
  </office:meta>
</office:document-meta>
</file>