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90466abab327725fbab244a44cffbe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tml:tags:acronym"/><text:bookmark-start text:name="__RefHeading___teg_acronym_1"/><text:bookmark-start text:name="teg_acronym"/>Тег ACRONYM<text:bookmark-end text:name="__RefHeading___teg_acronym_1"/><text:bookmark-end text:name="teg_acronym"/></text:h>
      <text:h text:style-name="Heading_20_3" text:outline-level="3"><text:bookmark-start text:name="__RefHeading___opisanie_2"/><text:bookmark-start text:name="opisanie"/>Описание<text:bookmark-end text:name="__RefHeading___opisanie_2"/><text:bookmark-end text:name="opisanie"/></text:h>
      <text:p text:style-name="Text_20_body">Элемент &lt;ACRONYM&gt; указывает на то, что текст является акронимом. В отличие от аббревиатуры, акроним — это устоявшееся сокращение, которое применяется как самостоятельное слово. К акронимам, например, можно отнести следующие слова: СПИД, ликбез, замполит, США, DOS и др.</text:p>
      <text:p text:style-name="Text_20_body">По умолчанию, текст заключенный в контейнере &lt;ACRONYM&gt; подчеркивается пунктирной линией.</text:p>
      <text:h text:style-name="Heading_20_3" text:outline-level="3"><text:bookmark-start text:name="__RefHeading___sintaksis_3"/><text:bookmark-start text:name="sintaksis"/>Синтаксис<text:bookmark-end text:name="__RefHeading___sintaksis_3"/><text:bookmark-end text:name="sintaksis"/></text:h>
      <text:p text:style-name="Preformatted_20_Text">&lt;acronym&gt;Текст&lt;/acronym&gt;</text:p>
      <text:h text:style-name="Heading_20_3" text:outline-level="3"><text:bookmark-start text:name="__RefHeading___parametry_4"/><text:bookmark-start text:name="parametry"/>Параметры<text:bookmark-end text:name="__RefHeading___parametry_4"/><text:bookmark-end text:name="parametry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a xlink:type="simple" xlink:href="#__RefHeading___parametr_title_8" text:style-name="Local_20_link" text:visited-style-name="Visited_20_Local_20_Link">title</text:a> </text:p>
          </table:table-cell>
          <table:table-cell office:value-type="string" table:style-name="tablecell">
            <text:p text:style-name="tablealignleft">Добавляет всплывающую подсказку к тексту, в которой дается расшифровка акронима. </text:p>
          </table:table-cell>
        </table:table-row>
      </table:table>
      <text:h text:style-name="Heading_20_3" text:outline-level="3"><text:bookmark-start text:name="__RefHeading___zakryvajuschij_teg_5"/><text:bookmark-start text:name="zakryvajuschij_teg"/>Закрывающий тег<text:bookmark-end text:name="__RefHeading___zakryvajuschij_teg_5"/><text:bookmark-end text:name="zakryvajuschij_teg"/></text:h>
      <text:p text:style-name="Text_20_body">Обязателен.</text:p>
      <text:h text:style-name="Heading_20_3" text:outline-level="3"><text:bookmark-start text:name="__RefHeading___primer_6"/><text:bookmark-start text:name="primer"/>Пример<text:bookmark-end text:name="__RefHeading___primer_6"/><text:bookmark-end text:name="primer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&lt;!DOCTYPE HTML PUBLIC "-//W3C//DTD HTML 4.01//EN" "http://www.w3.org/TR/html4/strict.dtd"&gt;<text:line-break/> &lt;html&gt;<text:line-break/><text:s text:c="2"/>&lt;head&gt;<text:line-break/><text:s text:c="3"/>&lt;meta http-equiv="Content-Type" content="text/html; charset=windows-1251"&gt;<text:line-break/><text:s text:c="3"/>&lt;title&gt;Тег ACRONYM&lt;/title&gt;<text:line-break/><text:s text:c="3"/>&lt;style type="text/css"&gt;<text:line-break/><text:s text:c="4"/>ACRONYM {<text:line-break/><text:s text:c="5"/>border-bottom: 1px dashed blue; /* Подчеркивание текста */<text:line-break/><text:s text:c="5"/>color: maroon; /* Цвет текста */<text:line-break/><text:s text:c="4"/>}<text:line-break/><text:s text:c="3"/>&lt;/style&gt;<text:line-break/><text:s text:c="2"/>&lt;/head&gt;<text:line-break/><text:s text:c="2"/>&lt;body&gt; <text:line-break/><text:s text:c="2"/>&lt;p&gt;Популярность языка JavaScript порождена его широкими возможностями <text:line-break/><text:s text:c="2"/>по взаимодействию с элементами веб-страницы через &lt;acronym title="Document <text:line-break/><text:s text:c="2"/>Object Model, Объектная модель документа"&gt;DOM&lt;/acronym&gt;.&lt;/p&gt;<text:line-break/> &lt;/body&gt; <text:line-break/>&lt;/html&gt;</text:p>
          </table:table-cell>
        </table:table-row>
      </table:table>
      <text:p text:style-name="Text_20_body">Результат данного примера показан ниже.</text:p>
      <text:p text:style-name="Text_20_body"><draw:frame draw:style-name="media" draw:name="Вид всплывающей подсказки при использовании тега &lt;ACRONYM&gt; Legend" text:anchor-type="as-char" draw:z-index="0" svg:width="12.620625cm"><draw:text-box><text:p text:style-name="legendcenter"><draw:frame draw:style-name="media" draw:name="Вид всплывающей подсказки при использовании тега &lt;ACRONYM&gt;" text:anchor-type="as-char" draw:z-index="0" svg:width="12.620625cm" svg:height="4.6566666666667cm"><draw:image xlink:href="Pictures/690466abab327725fbab244a44cffbee.png" xlink:type="simple" xlink:show="embed" xlink:actuate="onLoad"/></draw:frame>Вид всплывающей подсказки при использовании тега &lt;ACRONYM&gt;</text:p></draw:text-box></draw:frame></text:p>
      <text:h text:style-name="Heading_20_2" text:outline-level="2"><text:bookmark-start text:name="__RefHeading___opisanie_parametrov_tega_acronym_7"/><text:bookmark-start text:name="opisanie_parametrov_tega_acronym"/>Описание параметров тега &lt;ACRONYM&gt;<text:bookmark-end text:name="__RefHeading___opisanie_parametrov_tega_acronym_7"/><text:bookmark-end text:name="opisanie_parametrov_tega_acronym"/></text:h>
      <text:h text:style-name="Heading_20_3" text:outline-level="3"><text:bookmark-start text:name="__RefHeading___parametr_title_8"/><text:bookmark-start text:name="parametr_title"/>Параметр TITLE<text:bookmark-end text:name="__RefHeading___parametr_title_8"/><text:bookmark-end text:name="parametr_title"/></text:h>
      <text:h text:style-name="Heading_20_4" text:outline-level="4"><text:bookmark-start text:name="__RefHeading___opisanie_9"/><text:bookmark-start text:name="opisanie1"/>Описание<text:bookmark-end text:name="__RefHeading___opisanie_9"/><text:bookmark-end text:name="opisanie1"/></text:h>
      <text:p text:style-name="Text_20_body">Расширенное описание элемента. Оно отображается на веб-странице в виде всплывающей подсказки при наведении курсора мыши на акроним.</text:p>
      <text:h text:style-name="Heading_20_4" text:outline-level="4"><text:bookmark-start text:name="__RefHeading___sintaksis_10"/><text:bookmark-start text:name="sintaksis1"/>Синтаксис<text:bookmark-end text:name="__RefHeading___sintaksis_10"/><text:bookmark-end text:name="sintaksis1"/></text:h>
      <text:p text:style-name="Preformatted_20_Text">&lt;acronym title="текст"&gt;...&lt;/acronym&gt;</text:p>
      <text:h text:style-name="Heading_20_4" text:outline-level="4"><text:bookmark-start text:name="__RefHeading___argumenty_11"/><text:bookmark-start text:name="argumenty"/>Аргументы<text:bookmark-end text:name="__RefHeading___argumenty_11"/><text:bookmark-end text:name="argumenty"/></text:h>
      <text:p text:style-name="Text_20_body">Любая текстовая строка. Строка должна заключаться в двойные или одинарные кавычки.</text:p>
      <text:h text:style-name="Heading_20_4" text:outline-level="4"><text:bookmark-start text:name="__RefHeading___znachenie_po_umolchaniju_12"/><text:bookmark-start text:name="znachenie_po_umolchaniju"/>Значение по умолчанию<text:bookmark-end text:name="__RefHeading___znachenie_po_umolchaniju_12"/><text:bookmark-end text:name="znachenie_po_umolchaniju"/></text:h>
      <text:p text:style-name="Text_20_body">Нет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5::46:48</meta:creation-date>
    <dc:creator>Generated</dc:creator>
    <dc:date>2026-08-10T15::46:48</dc:date>
    <dc:language>en-US</dc:language>
    <meta:editing-cycles>1</meta:editing-cycles>
    <meta:editing-duration>PT0S</meta:editing-duration>
    <dc:title>html:tags:acronym</dc:title>
  </office:meta>
</office:document-meta>
</file>