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0466abab327725fbab244a44cffb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address"/><text:bookmark-start text:name="__RefHeading___teg_address_1"/><text:bookmark-start text:name="teg_address"/>Тег ADDRESS<text:bookmark-end text:name="__RefHeading___teg_address_1"/><text:bookmark-end text:name="teg_address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ADDRESS&gt; предназначен для хранения информации об авторе и может включать в себя любые элементы HTML вроде ссылок, текста, выделений и т.д. Планируется, что поисковые системы будут анализировать содержимое этого тега для сбора информации об авторах сайтов.</text:p>
      <text:p text:style-name="Text_20_body">По умолчанию текст внутри контейнера &lt;ADDRESS&gt; отображается курсивным начертанием. Если эта особенность не требуется, используйте стили для изменения начертания шрифта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address&gt;Текст&lt;/address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ext:p text:style-name="Text_20_body">Нет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 &lt;html&gt;<text:line-break/><text:s text:c="2"/>&lt;head&gt;<text:line-break/><text:s text:c="3"/>&lt;meta http-equiv="Content-Type" content="text/html; charset=utf-8"&gt;<text:line-break/><text:s text:c="3"/>&lt;title&gt;Тег ADDRESS&lt;/title&gt;<text:line-break/><text:s text:c="2"/>&lt;/head&gt;<text:line-break/> &lt;body&gt;<text:line-break/><text:s text:c="2"/>&lt;address&gt;<text:line-break/><text:s text:c="3"/>Этот партал зделан сабствинаручно веб-дизайнером Ваней Шапочкиным в праграме <text:line-break/><text:s text:c="3"/>Блакнот. Если вы хатите взять маи статьи к сибе на сайт то спрасите мое разришение. <text:line-break/><text:s text:c="2"/>&lt;/address&gt;<text:line-break/> &lt;/body&gt;<text:line-break/>&lt;/html&gt;</text:p>
          </table:table-cell>
        </table:table-row>
      </table:table>
      <text:p text:style-name="Text_20_body">Результат примера показан на рисунке.</text:p>
      <text:p text:style-name="Text_20_body"><draw:frame draw:style-name="media" draw:name="Вид текста, добавленного в контейнер &lt;ADDRESS&gt; Legend" text:anchor-type="as-char" draw:z-index="0" svg:width="12.620625cm"><draw:text-box><text:p text:style-name="legendcenter"><draw:frame draw:style-name="media" draw:name="Вид текста, добавленного в контейнер &lt;ADDRESS&gt;" text:anchor-type="as-char" draw:z-index="0" svg:width="12.620625cm" svg:height="4.6566666666667cm"><draw:image xlink:href="Pictures/690466abab327725fbab244a44cffbee.png" xlink:type="simple" xlink:show="embed" xlink:actuate="onLoad"/></draw:frame>Вид текста, добавленного в контейнер &lt;ADDRESS&gt;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5:08</meta:creation-date>
    <dc:creator>Generated</dc:creator>
    <dc:date>2026-08-31T08::15:08</dc:date>
    <dc:language>en-US</dc:language>
    <meta:editing-cycles>1</meta:editing-cycles>
    <meta:editing-duration>PT0S</meta:editing-duration>
    <dc:title>html:tags:address</dc:title>
  </office:meta>
</office:document-meta>
</file>