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bba76ffa783deff6ae0b6ad67229ab2.png"/>
  <manifest:file-entry manifest:media-type="image/png" manifest:full-path="Pictures/110461888fd358c5d8909597b0df71bb.png"/>
  <manifest:file-entry manifest:media-type="image/png" manifest:full-path="Pictures/c104fef9e4549088eac8499ff0c0be7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tml:tags:area"/><text:bookmark-start text:name="__RefHeading___teg_area_1"/><text:bookmark-start text:name="teg_area"/>Тег AREA<text:bookmark-end text:name="__RefHeading___teg_area_1"/><text:bookmark-end text:name="teg_area"/></text:h>
      <text:h text:style-name="Heading_20_3" text:outline-level="3"><text:bookmark-start text:name="__RefHeading___opisanie_2"/><text:bookmark-start text:name="opisanie"/>Описание<text:bookmark-end text:name="__RefHeading___opisanie_2"/><text:bookmark-end text:name="opisanie"/></text:h>
      <text:p text:style-name="Text_20_body">Каждый элемент &lt;AREA&gt; определяет активные области изображения, которые являются ссылками. Рисунок с привязанными к нему активными областями называется в совокупности картой-изображением. Такая карта по внешнему виду ничем не отличается от обычного изображения, но при этом оно может быть разбито на невидимые зоны разной формы, где каждая из областей служит ссылкой. Тег &lt;AREA&gt; задает форму области, ее координаты, устанавливает адрес документа, на который следует сделать ссылку, а также имя окна или фрейма, куда браузер будет загружать документ. Этот тег всегда располагается в контейнере <text:a xlink:type="simple" xlink:href="https://wiki.nsunc.com/html/tags/map" text:style-name="Internet_20_link" text:visited-style-name="Visited_20_Internet_20_Link">&lt;MAP&gt;</text:a>, который связывает координаты областей с изображением.</text:p>
      <text:h text:style-name="Heading_20_3" text:outline-level="3"><text:bookmark-start text:name="__RefHeading___sintaksis_3"/><text:bookmark-start text:name="sintaksis"/>Синтаксис<text:bookmark-end text:name="__RefHeading___sintaksis_3"/><text:bookmark-end text:name="sintaksis"/></text:h>
      <text:p text:style-name="Preformatted_20_Text">&lt;map&gt;<text:line-break/> &lt;area href="URL"&gt;<text:line-break/>&lt;/map&gt;</text:p>
      <text:h text:style-name="Heading_20_3" text:outline-level="3"><text:bookmark-start text:name="__RefHeading___parametry_4"/><text:bookmark-start text:name="parametry"/>Параметры<text:bookmark-end text:name="__RefHeading___parametry_4"/><text:bookmark-end text:name="parametry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a xlink:type="simple" xlink:href="#__RefHeading___parametr_alt_8" text:style-name="Local_20_link" text:visited-style-name="Visited_20_Local_20_Link">alt</text:a> </text:p>
          </table:table-cell>
          <table:table-cell office:value-type="string" table:style-name="tablecell">
            <text:p text:style-name="tablealignleft">Альтернативный текст для области изображения. </text:p>
          </table:table-cell>
        </table:table-row>
        <table:table-row>
          <table:table-cell office:value-type="string" table:style-name="tablecell">
            <text:p text:style-name="tablealignleft"><text:a xlink:type="simple" xlink:href="#__RefHeading___parametr_coords_15" text:style-name="Local_20_link" text:visited-style-name="Visited_20_Local_20_Link">coords</text:a> </text:p>
          </table:table-cell>
          <table:table-cell office:value-type="string" table:style-name="tablecell">
            <text:p text:style-name="tablealignleft">Координаты активной области.  </text:p>
          </table:table-cell>
        </table:table-row>
        <table:table-row>
          <table:table-cell office:value-type="string" table:style-name="tablecell">
            <text:p text:style-name="tablealignleft"><text:a xlink:type="simple" xlink:href="#__RefHeading___parametr_href_22" text:style-name="Local_20_link" text:visited-style-name="Visited_20_Local_20_Link">href</text:a> </text:p>
          </table:table-cell>
          <table:table-cell office:value-type="string" table:style-name="tablecell">
            <text:p text:style-name="tablealignleft">Задает адрес документа, на который следует перейти. </text:p>
          </table:table-cell>
        </table:table-row>
        <table:table-row>
          <table:table-cell office:value-type="string" table:style-name="tablecell">
            <text:p text:style-name="tablealignleft"><text:a xlink:type="simple" xlink:href="#__RefHeading___parametr_nohref_29" text:style-name="Local_20_link" text:visited-style-name="Visited_20_Local_20_Link">nohref</text:a>  </text:p>
          </table:table-cell>
          <table:table-cell office:value-type="string" table:style-name="tablecell">
            <text:p text:style-name="tablealignleft">Область без ссылки на другой документ.  </text:p>
          </table:table-cell>
        </table:table-row>
        <table:table-row>
          <table:table-cell office:value-type="string" table:style-name="tablecell">
            <text:p text:style-name="tablealignleft"><text:a xlink:type="simple" xlink:href="#__RefHeading___parametr_shape_35" text:style-name="Local_20_link" text:visited-style-name="Visited_20_Local_20_Link">shape</text:a>  </text:p>
          </table:table-cell>
          <table:table-cell office:value-type="string" table:style-name="tablecell">
            <text:p text:style-name="tablealignleft">Форма области.  </text:p>
          </table:table-cell>
        </table:table-row>
        <table:table-row>
          <table:table-cell office:value-type="string" table:style-name="tablecell">
            <text:p text:style-name="tablealignleft"><text:a xlink:type="simple" xlink:href="#__RefHeading___parametr_target_40" text:style-name="Local_20_link" text:visited-style-name="Visited_20_Local_20_Link">target</text:a>  </text:p>
          </table:table-cell>
          <table:table-cell office:value-type="string" table:style-name="tablecell">
            <text:p text:style-name="tablealignleft">Имя окна или фрейма, куда браузер будет загружать документ.  </text:p>
          </table:table-cell>
        </table:table-row>
      </table:table>
      <text:h text:style-name="Heading_20_3" text:outline-level="3"><text:bookmark-start text:name="__RefHeading___zakryvajuschij_teg_5"/><text:bookmark-start text:name="zakryvajuschij_teg"/>Закрывающий тег<text:bookmark-end text:name="__RefHeading___zakryvajuschij_teg_5"/><text:bookmark-end text:name="zakryvajuschij_teg"/></text:h>
      <text:p text:style-name="Text_20_body">Не требуется.</text:p>
      <text:h text:style-name="Heading_20_3" text:outline-level="3"><text:bookmark-start text:name="__RefHeading___primer_6"/><text:bookmark-start text:name="primer"/>Пример<text:bookmark-end text:name="__RefHeading___primer_6"/><text:bookmark-end text:name="primer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&lt;!DOCTYPE HTML PUBLIC "-//W3C//DTD HTML 4.01//EN" "http://www.w3.org/TR/html4/strict.dtd"&gt;<text:line-break/>&lt;html&gt;<text:line-break/> &lt;head&gt;<text:line-break/><text:s text:c="2"/>&lt;meta http-equiv="Content-Type" content="text/html; charset=windows-1251"&gt;<text:line-break/><text:s text:c="2"/>&lt;title&gt;Тег AREA&lt;/title&gt;<text:line-break/><text:s text:c="2"/>&lt;style type="text/css"&gt;<text:line-break/><text:s text:c="3"/>DIV#title {<text:line-break/><text:s text:c="4"/>line-height: 0; /* Изменяем межстрочное расстояние */<text:line-break/><text:s text:c="3"/>}<text:line-break/><text:s text:c="3"/>DIV#title IMG {<text:line-break/><text:s text:c="4"/>border: none; /* Убираем рамку вокруг изображения */<text:line-break/><text:s text:c="3"/>}<text:line-break/><text:s text:c="2"/>&lt;/style&gt;<text:line-break/> &lt;/head&gt;<text:line-break/> &lt;body&gt; <text:line-break/> &lt;div id="title"&gt;&lt;img src="images/ecctitle.png" width="640" height="158" alt="Детский образовательный центр"&gt;&lt;br&gt;<text:line-break/><text:s text:c="2"/>&lt;img src="images/navigate.png" width="640" height="30" alt="Навигация по сайту" usemap="#Navigation"&gt;&lt;/div&gt;<text:line-break/><text:s text:c="2"/>&lt;p&gt;&lt;map name="Navigation"&gt;<text:line-break/><text:s text:c="2"/>&lt;area shape="poly" coords="113,24,211,24,233,0,137,0" href="inform.html" alt="Информация"&gt;<text:line-break/><text:s text:c="2"/>&lt;area shape="poly" coords="210,24,233,0,329,0,307,24" href="activity.html" alt="Мероприятия"&gt;<text:line-break/><text:s text:c="2"/>&lt;area shape="poly" coords="304,24,385,24,407,0,329,0" href="depart.html" alt="Отделения"&gt;<text:line-break/><text:s text:c="2"/>&lt;area shape="poly" coords="384,24,449,24,473,0,406,0" href="techinfo.html" alt="Техническая информация"&gt;<text:line-break/><text:s text:c="2"/>&lt;area shape="poly" coords="449,24,501,24,525,0,473,0" href="study.html" alt="Обучение"&gt;<text:line-break/><text:s text:c="2"/>&lt;area shape="poly" coords="501,24,560,24,583,0,525,0" href="work.html" alt="Работа"&gt;<text:line-break/><text:s text:c="2"/>&lt;area shape="poly" coords="560,24,615,24,639,0,585,0" href="misk.html" alt="Разное"&gt;<text:line-break/><text:s text:c="2"/>&lt;/map&gt;&lt;/p&gt;<text:line-break/> &lt;/body&gt;<text:line-break/>&lt;/html&gt;</text:p>
          </table:table-cell>
        </table:table-row>
      </table:table>
      <text:h text:style-name="Heading_20_2" text:outline-level="2"><text:bookmark-start text:name="__RefHeading___opisanie_parametrov_tega_area_7"/><text:bookmark-start text:name="opisanie_parametrov_tega_area"/>Описание параметров тега &lt;AREA&gt;<text:bookmark-end text:name="__RefHeading___opisanie_parametrov_tega_area_7"/><text:bookmark-end text:name="opisanie_parametrov_tega_area"/></text:h>
      <text:h text:style-name="Heading_20_3" text:outline-level="3"><text:bookmark-start text:name="__RefHeading___parametr_alt_8"/><text:bookmark-start text:name="parametr_alt"/>Параметр ALT<text:bookmark-end text:name="__RefHeading___parametr_alt_8"/><text:bookmark-end text:name="parametr_alt"/></text:h>
      <text:h text:style-name="Heading_20_4" text:outline-level="4"><text:bookmark-start text:name="__RefHeading___opisanie_9"/><text:bookmark-start text:name="opisanie1"/>Описание<text:bookmark-end text:name="__RefHeading___opisanie_9"/><text:bookmark-end text:name="opisanie1"/></text:h>
      <text:p text:style-name="Text_20_body">Параметр alt устанавливает альтернативный текст для области изображения. Такой текст отображается в виде всплывающей подсказки при наведении курсора мыши на область. Не все браузеры поддерживают параметр alt.</text:p>
      <text:h text:style-name="Heading_20_4" text:outline-level="4"><text:bookmark-start text:name="__RefHeading___sintaksis_10"/><text:bookmark-start text:name="sintaksis1"/>Синтаксис<text:bookmark-end text:name="__RefHeading___sintaksis_10"/><text:bookmark-end text:name="sintaksis1"/></text:h>
      <text:p text:style-name="Preformatted_20_Text">&lt;area alt="текст"&gt;</text:p>
      <text:h text:style-name="Heading_20_4" text:outline-level="4"><text:bookmark-start text:name="__RefHeading___objazatelnyj_parametr_11"/><text:bookmark-start text:name="objazatelnyj_parametr"/>Обязательный параметр<text:bookmark-end text:name="__RefHeading___objazatelnyj_parametr_11"/><text:bookmark-end text:name="objazatelnyj_parametr"/></text:h>
      <text:p text:style-name="Text_20_body">Да.</text:p>
      <text:h text:style-name="Heading_20_4" text:outline-level="4"><text:bookmark-start text:name="__RefHeading___argumenty_12"/><text:bookmark-start text:name="argumenty"/>Аргументы<text:bookmark-end text:name="__RefHeading___argumenty_12"/><text:bookmark-end text:name="argumenty"/></text:h>
      <text:p text:style-name="Text_20_body">Любая подходящяя текстовая строка. Ее обязательно надо брать в двойные или одинарные кавычки.</text:p>
      <text:h text:style-name="Heading_20_4" text:outline-level="4"><text:bookmark-start text:name="__RefHeading___znachenie_po_umolchaniju_13"/><text:bookmark-start text:name="znachenie_po_umolchaniju"/>Значение по умолчанию<text:bookmark-end text:name="__RefHeading___znachenie_po_umolchaniju_13"/><text:bookmark-end text:name="znachenie_po_umolchaniju"/></text:h>
      <text:p text:style-name="Text_20_body">Нет.</text:p>
      <text:h text:style-name="Heading_20_4" text:outline-level="4"><text:bookmark-start text:name="__RefHeading___primer_14"/><text:bookmark-start text:name="primer1"/>Пример<text:bookmark-end text:name="__RefHeading___primer_14"/><text:bookmark-end text:name="primer1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&lt;!DOCTYPE HTML PUBLIC "-//W3C//DTD HTML 4.01//EN" "http://www.w3.org/TR/html4/strict.dtd"&gt;<text:line-break/>&lt;html&gt;<text:line-break/>&lt;head&gt;<text:line-break/>&lt;meta http-equiv="Content-Type" content="text/html; charset=utf-8"&gt;<text:line-break/>&lt;title&gt;Тег AREA, параметр alt&lt;/title&gt;<text:line-break/>&lt;/head&gt;<text:line-break/>&lt;body&gt;<text:line-break/> &lt;p&gt;&lt;img src="/html/example/images/europe.png" alt="Европа" width="422" <text:line-break/><text:s text:c="3"/>height="387" border="0" usemap="#Map"&gt;<text:line-break/>&lt;map name="Map"&gt;<text:line-break/> &lt;area shape="poly" coords="34,83,42,90,52,87,64,85,71,81,79,87,84,95,<text:line-break/><text:s text:c="2"/>75,110,61,120,42,116,37,110,25,94,32,82" href="is.html" alt="Исландия"&gt;<text:line-break/> &lt;area shape="poly" coords="168,262,173,254,180,254,207,272,201,290,206,309,<text:line-break/><text:s text:c="2"/>197,318,182,316,182,323,165,320,152,317,154,292,138,276,168,263" href="fr.html" alt="Франция"&gt;<text:line-break/> &lt;area shape="poly" coords="250,223,264,217,274,222,295,221,298,235,301,257,<text:line-break/><text:s text:c="2"/>290,269,274,268,247,254,243,241,243,241" href="pl.html" alt="Польша"&gt;<text:line-break/>&lt;/map&gt;&lt;/p&gt;<text:line-break/>&lt;/body&gt;<text:line-break/>&lt;/html&gt;</text:p>
          </table:table-cell>
        </table:table-row>
      </table:table>
      <text:h text:style-name="Heading_20_3" text:outline-level="3"><text:bookmark-start text:name="__RefHeading___parametr_coords_15"/><text:bookmark-start text:name="parametr_coords"/>Параметр COORDS<text:bookmark-end text:name="__RefHeading___parametr_coords_15"/><text:bookmark-end text:name="parametr_coords"/></text:h>
      <text:h text:style-name="Heading_20_4" text:outline-level="4"><text:bookmark-start text:name="__RefHeading___opisanie_16"/><text:bookmark-start text:name="opisanie2"/>Описание<text:bookmark-end text:name="__RefHeading___opisanie_16"/><text:bookmark-end text:name="opisanie2"/></text:h>
      <text:p text:style-name="Text_20_body">Устанавливает координаты области, она также называется «горячая область». Такая область может быть ссылкой на файл или связана с действием, определяемым скриптом.</text:p>
      <text:p text:style-name="Text_20_body">Значения координат представляют собой набор чисел, разделенных запятыми. Если две области перекрываются между собой, приоритет имеет та, которая определена в коде HTML выше.</text:p>
      <text:h text:style-name="Heading_20_4" text:outline-level="4"><text:bookmark-start text:name="__RefHeading___sintaksis_17"/><text:bookmark-start text:name="sintaksis2"/>Синтаксис<text:bookmark-end text:name="__RefHeading___sintaksis_17"/><text:bookmark-end text:name="sintaksis2"/></text:h>
      <text:p text:style-name="Preformatted_20_Text">&lt;area coords="координата 1, координата 2, координата 3, ..."&gt;</text:p>
      <text:h text:style-name="Heading_20_4" text:outline-level="4"><text:bookmark-start text:name="__RefHeading___objazatelnyj_parametr_18"/><text:bookmark-start text:name="objazatelnyj_parametr1"/>Обязательный параметр<text:bookmark-end text:name="__RefHeading___objazatelnyj_parametr_18"/><text:bookmark-end text:name="objazatelnyj_parametr1"/></text:h>
      <text:p text:style-name="Text_20_body">Нет.</text:p>
      <text:h text:style-name="Heading_20_4" text:outline-level="4"><text:bookmark-start text:name="__RefHeading___argumenty_19"/><text:bookmark-start text:name="argumenty1"/>Аргументы<text:bookmark-end text:name="__RefHeading___argumenty_19"/><text:bookmark-end text:name="argumenty1"/></text:h>
      <text:p text:style-name="Text_20_body">Набор координат определяется формой «горячей области», которая задается параметром shape. Отсчет координат обычно ведется от левого верхнего угла изображения и указывается в пикселах.</text:p>
      <text:p text:style-name="Text_20_body">Для прямоугольника (shape=«rect») определяется четыре координаты — X1, Y1, X2, Y2, как показано на рисунке.</text:p>
      <text:p text:style-name="Text_20_body"><draw:frame draw:style-name="media" draw:name="Координаты для прямоугольника Legend" text:anchor-type="as-char" draw:z-index="0" svg:width="9.8425cm" style:rel-width="100%"><draw:text-box><text:p text:style-name="legendcenter"><draw:frame draw:style-name="media" draw:name="Координаты для прямоугольника" text:anchor-type="as-char" draw:z-index="0" svg:width="9.8425cm" style:rel-width="100%" svg:height="6.8527083333333cm" style:rel-height="scale"><draw:image xlink:href="Pictures/dbba76ffa783deff6ae0b6ad67229ab2.png" xlink:type="simple" xlink:show="embed" xlink:actuate="onLoad"/></draw:frame>Координаты для прямоугольника</text:p></draw:text-box></draw:frame></text:p>
      <text:p text:style-name="Text_20_body">Для окружности (shape=«circle») определяется три координаты — координаты центра окружности (X, Y) и ее радиус (R), как показано на рисунке.</text:p>
      <text:p text:style-name="Text_20_body"><draw:frame draw:style-name="media" draw:name="Координаты для окружности Legend" text:anchor-type="as-char" draw:z-index="0" svg:width="8.41375cm" style:rel-width="100%"><draw:text-box><text:p text:style-name="legendcenter"><draw:frame draw:style-name="media" draw:name="Координаты для окружности" text:anchor-type="as-char" draw:z-index="1" svg:width="8.41375cm" style:rel-width="100%" svg:height="6.270625cm" style:rel-height="scale"><draw:image xlink:href="Pictures/110461888fd358c5d8909597b0df71bb.png" xlink:type="simple" xlink:show="embed" xlink:actuate="onLoad"/></draw:frame>Координаты для окружности</text:p></draw:text-box></draw:frame></text:p>
      <text:p text:style-name="Text_20_body">Для полигона (многоугольника) (shape=«poly») последовательно указываются координаты каждой вершины (X1, Y1, X2, Y2, :), как показано на рисунке.</text:p>
      <text:p text:style-name="Text_20_body"><draw:frame draw:style-name="media" draw:name="Координаты для полигона Legend" text:anchor-type="as-char" draw:z-index="0" svg:width="9.8425cm" style:rel-width="100%"><draw:text-box><text:p text:style-name="legendcenter"><draw:frame draw:style-name="media" draw:name="Координаты для полигона" text:anchor-type="as-char" draw:z-index="2" svg:width="9.8425cm" style:rel-width="100%" svg:height="7.4877083333333cm" style:rel-height="scale"><draw:image xlink:href="Pictures/c104fef9e4549088eac8499ff0c0be72.png" xlink:type="simple" xlink:show="embed" xlink:actuate="onLoad"/></draw:frame>Координаты для полигона</text:p></draw:text-box></draw:frame></text:p>
      <text:h text:style-name="Heading_20_4" text:outline-level="4"><text:bookmark-start text:name="__RefHeading___znachenie_po_umolchaniju_20"/><text:bookmark-start text:name="znachenie_po_umolchaniju1"/>Значение по умолчанию<text:bookmark-end text:name="__RefHeading___znachenie_po_umolchaniju_20"/><text:bookmark-end text:name="znachenie_po_umolchaniju1"/></text:h>
      <text:p text:style-name="Text_20_body">Нет.</text:p>
      <text:h text:style-name="Heading_20_4" text:outline-level="4"><text:bookmark-start text:name="__RefHeading___primer_21"/><text:bookmark-start text:name="primer2"/>Пример<text:bookmark-end text:name="__RefHeading___primer_21"/><text:bookmark-end text:name="primer2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&lt;!DOCTYPE HTML PUBLIC "-//W3C//DTD HTML 4.01//EN" "http://www.w3.org/TR/html4/strict.dtd"&gt;<text:line-break/>&lt;html&gt;<text:line-break/> &lt;head&gt;<text:line-break/><text:s text:c="2"/>&lt;meta http-equiv="Content-Type" content="text/html; charset=utf-8"&gt;<text:line-break/><text:s text:c="2"/>&lt;title&gt;Тег AREA, параметр coords&lt;/title&gt;<text:line-break/> &lt;/head&gt;<text:line-break/> &lt;body&gt;<text:line-break/><text:s text:c="2"/>&lt;p&gt;&lt;map name="worm"&gt;<text:line-break/><text:s text:c="3"/>&lt;area coords="321, 245, 100" shape="circle" href="../wormik/knob.html" alt="Координаты для червяка"&gt;<text:line-break/><text:s text:c="2"/>&lt;/map&gt;&lt;/p&gt;<text:line-break/><text:s text:c="2"/>&lt;p&gt;&lt;img src="/images/bigworm.gif" usemap="#worm" width="623" height="511" alt="Червяк"&gt;&lt;/p&gt;<text:line-break/> &lt;/body&gt;<text:line-break/>&lt;/html&gt;</text:p>
          </table:table-cell>
        </table:table-row>
      </table:table>
      <text:h text:style-name="Heading_20_3" text:outline-level="3"><text:bookmark-start text:name="__RefHeading___parametr_href_22"/><text:bookmark-start text:name="parametr_href"/>Параметр HREF<text:bookmark-end text:name="__RefHeading___parametr_href_22"/><text:bookmark-end text:name="parametr_href"/></text:h>
      <text:h text:style-name="Heading_20_4" text:outline-level="4"><text:bookmark-start text:name="__RefHeading___opisanie_23"/><text:bookmark-start text:name="opisanie3"/>Описание<text:bookmark-end text:name="__RefHeading___opisanie_23"/><text:bookmark-end text:name="opisanie3"/></text:h>
      <text:p text:style-name="Text_20_body">Задает адрес документа, на который следует перейти. Поскольку в качестве адреса ссылки может использоваться документ любого типа, то результат перехода по ссылке зависит от конечного файла. Так, архивы (файлы с расширением zip или rar) будут сохраняться на локальный диск. По умолчанию новый документ загружается в текущее окно браузера, однако это свойство можно изменить с помощью параметра target.</text:p>
      <text:h text:style-name="Heading_20_4" text:outline-level="4"><text:bookmark-start text:name="__RefHeading___sintaksis_24"/><text:bookmark-start text:name="sintaksis3"/>Синтаксис<text:bookmark-end text:name="__RefHeading___sintaksis_24"/><text:bookmark-end text:name="sintaksis3"/></text:h>
      <text:p text:style-name="Preformatted_20_Text">&lt;area href="URL"&gt;</text:p>
      <text:h text:style-name="Heading_20_4" text:outline-level="4"><text:bookmark-start text:name="__RefHeading___objazatelnyj_parametr_25"/><text:bookmark-start text:name="objazatelnyj_parametr2"/>Обязательный параметр<text:bookmark-end text:name="__RefHeading___objazatelnyj_parametr_25"/><text:bookmark-end text:name="objazatelnyj_parametr2"/></text:h>
      <text:p text:style-name="Text_20_body">Да.</text:p>
      <text:h text:style-name="Heading_20_4" text:outline-level="4"><text:bookmark-start text:name="__RefHeading___argumenty_26"/><text:bookmark-start text:name="argumenty2"/>Аргументы<text:bookmark-end text:name="__RefHeading___argumenty_26"/><text:bookmark-end text:name="argumenty2"/></text:h>
      <text:p text:style-name="Text_20_body">В качестве значения принимается полный или относительный путь к файлу, а также указатель на функцию JavaScript.</text:p>
      <text:h text:style-name="Heading_20_4" text:outline-level="4"><text:bookmark-start text:name="__RefHeading___znachenie_po_umolchaniju_27"/><text:bookmark-start text:name="znachenie_po_umolchaniju2"/>Значение по умолчанию<text:bookmark-end text:name="__RefHeading___znachenie_po_umolchaniju_27"/><text:bookmark-end text:name="znachenie_po_umolchaniju2"/></text:h>
      <text:p text:style-name="Text_20_body">Нет.</text:p>
      <text:h text:style-name="Heading_20_4" text:outline-level="4"><text:bookmark-start text:name="__RefHeading___primer_28"/><text:bookmark-start text:name="primer3"/>Пример<text:bookmark-end text:name="__RefHeading___primer_28"/><text:bookmark-end text:name="primer3"/></text:h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&lt;!DOCTYPE HTML PUBLIC "-//W3C//DTD HTML 4.01//EN" "http://www.w3.org/TR/html4/strict.dtd"&gt;<text:line-break/>&lt;html&gt;<text:line-break/> &lt;head&gt;<text:line-break/><text:s text:c="2"/>&lt;meta http-equiv="Content-Type" content="text/html; charset=utf-8"&gt;<text:line-break/><text:s text:c="2"/>&lt;title&gt;Тег AREA, параметр href&lt;/title&gt;<text:line-break/> &lt;/head&gt;<text:line-break/> &lt;body&gt;<text:line-break/><text:s text:c="2"/>&lt;p&gt;&lt;map name="worm"&gt;<text:line-break/><text:s text:c="2"/>&lt;area coords="321, 245, 100" shape="circle" href="../wormik/knob.html" alt="Координаты для червяка"&gt;<text:line-break/><text:s text:c="2"/>&lt;/map&gt;&lt;/p&gt;<text:line-break/><text:s text:c="2"/>&lt;p&gt;&lt;img src="/images/bigworm.gif" usemap="#worm" width="623" height="511" alt="Червяк"&gt;&lt;/p&gt;<text:line-break/> &lt;/body&gt;<text:line-break/>&lt;/html&gt;</text:p>
          </table:table-cell>
        </table:table-row>
      </table:table>
      <text:h text:style-name="Heading_20_3" text:outline-level="3"><text:bookmark-start text:name="__RefHeading___parametr_nohref_29"/><text:bookmark-start text:name="parametr_nohref"/>Параметр NOHREF<text:bookmark-end text:name="__RefHeading___parametr_nohref_29"/><text:bookmark-end text:name="parametr_nohref"/></text:h>
      <text:h text:style-name="Heading_20_4" text:outline-level="4"><text:bookmark-start text:name="__RefHeading___opisanie_30"/><text:bookmark-start text:name="opisanie4"/>Описание<text:bookmark-end text:name="__RefHeading___opisanie_30"/><text:bookmark-end text:name="opisanie4"/></text:h>
      <text:p text:style-name="Text_20_body">Этот параметр сообщает браузеру, что «горячая область» не является ссылкой. При этом параметр href не должен включаться.</text:p>
      <text:h text:style-name="Heading_20_4" text:outline-level="4"><text:bookmark-start text:name="__RefHeading___sintaksis_31"/><text:bookmark-start text:name="sintaksis4"/>Синтаксис<text:bookmark-end text:name="__RefHeading___sintaksis_31"/><text:bookmark-end text:name="sintaksis4"/></text:h>
      <text:p text:style-name="Preformatted_20_Text">&lt;area nohref&gt;</text:p>
      <text:h text:style-name="Heading_20_4" text:outline-level="4"><text:bookmark-start text:name="__RefHeading___argumenty_32"/><text:bookmark-start text:name="argumenty3"/>Аргументы<text:bookmark-end text:name="__RefHeading___argumenty_32"/><text:bookmark-end text:name="argumenty3"/></text:h>
      <text:p text:style-name="Text_20_body">Нет.</text:p>
      <text:h text:style-name="Heading_20_4" text:outline-level="4"><text:bookmark-start text:name="__RefHeading___znachenie_po_umolchaniju_33"/><text:bookmark-start text:name="znachenie_po_umolchaniju3"/>Значение по умолчанию<text:bookmark-end text:name="__RefHeading___znachenie_po_umolchaniju_33"/><text:bookmark-end text:name="znachenie_po_umolchaniju3"/></text:h>
      <text:p text:style-name="Text_20_body">По умолчанию параметр nohref не установлен.</text:p>
      <text:h text:style-name="Heading_20_4" text:outline-level="4"><text:bookmark-start text:name="__RefHeading___primer_34"/><text:bookmark-start text:name="primer4"/>Пример<text:bookmark-end text:name="__RefHeading___primer_34"/><text:bookmark-end text:name="primer4"/></text:h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&lt;!DOCTYPE HTML PUBLIC "-//W3C//DTD HTML 4.01//EN" "http://www.w3.org/TR/html4/strict.dtd"&gt;<text:line-break/>&lt;html&gt;<text:line-break/> &lt;head&gt;<text:line-break/><text:s text:c="2"/>&lt;meta http-equiv="Content-Type" content="text/html; charset=utf-8"&gt;<text:line-break/><text:s text:c="2"/>&lt;title&gt;Тег AREA, параметр nohref&lt;/title&gt;<text:line-break/> &lt;/head&gt;<text:line-break/> &lt;body&gt;<text:line-break/><text:s text:c="2"/>&lt;p&gt;&lt;map name="nortland"&gt;<text:line-break/><text:s text:c="3"/>&lt;area coords="21, 24, 121, 124" shape="rect" nohref alt="Вход на сайт"&gt;<text:line-break/><text:s text:c="2"/>&lt;/map&gt;&lt;/p&gt; <text:line-break/><text:s text:c="2"/>&lt;p&gt;&lt;img src="/images/piter.gif" usemap="#nortland" width="200" height="200" alt="Питер Нортон"&gt;&lt;/p&gt;<text:line-break/> &lt;/body&gt;<text:line-break/>&lt;/html&gt;</text:p>
          </table:table-cell>
        </table:table-row>
      </table:table>
      <text:h text:style-name="Heading_20_3" text:outline-level="3"><text:bookmark-start text:name="__RefHeading___parametr_shape_35"/><text:bookmark-start text:name="parametr_shape"/>Параметр SHAPE<text:bookmark-end text:name="__RefHeading___parametr_shape_35"/><text:bookmark-end text:name="parametr_shape"/></text:h>
      <text:h text:style-name="Heading_20_4" text:outline-level="4"><text:bookmark-start text:name="__RefHeading___opisanie_36"/><text:bookmark-start text:name="opisanie5"/>Описание<text:bookmark-end text:name="__RefHeading___opisanie_36"/><text:bookmark-end text:name="opisanie5"/></text:h>
      <text:p text:style-name="Text_20_body">Определяет форму «горячей области», координаты которой задаются с помощью параметра coords.</text:p>
      <text:h text:style-name="Heading_20_4" text:outline-level="4"><text:bookmark-start text:name="__RefHeading___sintaksis_37"/><text:bookmark-start text:name="sintaksis5"/>Синтаксис<text:bookmark-end text:name="__RefHeading___sintaksis_37"/><text:bookmark-end text:name="sintaksis5"/></text:h>
      <text:p text:style-name="Preformatted_20_Text">&lt;area shape="circle | poly | rect"&gt;</text:p>
      <text:h text:style-name="Heading_20_4" text:outline-level="4"><text:bookmark-start text:name="__RefHeading___argumenty_38"/><text:bookmark-start text:name="argumenty4"/>Аргументы<text:bookmark-end text:name="__RefHeading___argumenty_38"/><text:bookmark-end text:name="argumenty4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circle </text:p>
          </table:table-cell>
          <table:table-cell office:value-type="string" table:style-name="tablecell">
            <text:p text:style-name="tablealignleft">Область в виде окружности. </text:p>
          </table:table-cell>
        </table:table-row>
        <table:table-row>
          <table:table-cell office:value-type="string" table:style-name="tablecell">
            <text:p text:style-name="tablealignleft">poly </text:p>
          </table:table-cell>
          <table:table-cell office:value-type="string" table:style-name="tablecell">
            <text:p text:style-name="tablealignleft">Область в виде полигона (многоугольника). </text:p>
          </table:table-cell>
        </table:table-row>
        <table:table-row>
          <table:table-cell office:value-type="string" table:style-name="tablecell">
            <text:p text:style-name="tablealignleft">rect </text:p>
          </table:table-cell>
          <table:table-cell office:value-type="string" table:style-name="tablecell">
            <text:p text:style-name="tablealignleft">Прямоугольная область. </text:p>
          </table:table-cell>
        </table:table-row>
      </table:table>
      <text:h text:style-name="Heading_20_4" text:outline-level="4"><text:bookmark-start text:name="__RefHeading___znachenie_po_umolchaniju_39"/><text:bookmark-start text:name="znachenie_po_umolchaniju4"/>Значение по умолчанию<text:bookmark-end text:name="__RefHeading___znachenie_po_umolchaniju_39"/><text:bookmark-end text:name="znachenie_po_umolchaniju4"/></text:h>
      <text:p text:style-name="Text_20_body">rect</text:p>
      <text:h text:style-name="Heading_20_3" text:outline-level="3"><text:bookmark-start text:name="__RefHeading___parametr_target_40"/><text:bookmark-start text:name="parametr_target"/>Параметр TARGET<text:bookmark-end text:name="__RefHeading___parametr_target_40"/><text:bookmark-end text:name="parametr_target"/></text:h>
      <text:h text:style-name="Heading_20_4" text:outline-level="4"><text:bookmark-start text:name="__RefHeading___opisanie_41"/><text:bookmark-start text:name="opisanie6"/>Описание<text:bookmark-end text:name="__RefHeading___opisanie_41"/><text:bookmark-end text:name="opisanie6"/></text:h>
      <text:p text:style-name="Text_20_body">По умолчанию, при переходе по ссылке документ открывается в текущем окне или фрейме. При необходимости, это условие может быть изменено параметром target тега &lt;AREA&gt;.</text:p>
      <text:h text:style-name="Heading_20_4" text:outline-level="4"><text:bookmark-start text:name="__RefHeading___sintaksis_42"/><text:bookmark-start text:name="sintaksis6"/>Синтаксис<text:bookmark-end text:name="__RefHeading___sintaksis_42"/><text:bookmark-end text:name="sintaksis6"/></text:h>
      <text:p text:style-name="Preformatted_20_Text">&lt;area target="имя окна"&gt;</text:p>
      <text:h text:style-name="Heading_20_4" text:outline-level="4"><text:bookmark-start text:name="__RefHeading___argumenty_43"/><text:bookmark-start text:name="argumenty5"/>Аргументы<text:bookmark-end text:name="__RefHeading___argumenty_43"/><text:bookmark-end text:name="argumenty5"/></text:h>
      <text:p text:style-name="Text_20_body">В качестве аргумента используется имя окна или фрейма, заданное параметром name. Если установлено несуществующее имя, то будет открыто новое окно. В качестве зарезервированных имен используются следующие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_blank </text:p>
          </table:table-cell>
          <table:table-cell office:value-type="string" table:style-name="tablecell">
            <text:p text:style-name="tablealignleft">Загружает страницу в новое окно браузера. </text:p>
          </table:table-cell>
        </table:table-row>
        <table:table-row>
          <table:table-cell office:value-type="string" table:style-name="tablecell">
            <text:p text:style-name="tablealignleft">_self </text:p>
          </table:table-cell>
          <table:table-cell office:value-type="string" table:style-name="tablecell">
            <text:p text:style-name="tablealignleft">Загружает страницу в текущее окно. </text:p>
          </table:table-cell>
        </table:table-row>
        <table:table-row>
          <table:table-cell office:value-type="string" table:style-name="tablecell">
            <text:p text:style-name="tablealignleft">_parent </text:p>
          </table:table-cell>
          <table:table-cell office:value-type="string" table:style-name="tablecell">
            <text:p text:style-name="tablealignleft">Загружает страницу во фрейм-родитель, если фреймов нет, то этот параметр работает как _self. </text:p>
          </table:table-cell>
        </table:table-row>
        <table:table-row>
          <table:table-cell office:value-type="string" table:style-name="tablecell">
            <text:p text:style-name="tablealignleft">_top </text:p>
          </table:table-cell>
          <table:table-cell office:value-type="string" table:style-name="tablecell">
            <text:p text:style-name="tablealignleft">Отменяет все фреймы и загружает страницу в полном окне браузера, если фреймов нет, то этот параметр работает как _self. </text:p>
          </table:table-cell>
        </table:table-row>
      </table:table>
      <text:h text:style-name="Heading_20_4" text:outline-level="4"><text:bookmark-start text:name="__RefHeading___znachenie_po_umolchaniju_44"/><text:bookmark-start text:name="znachenie_po_umolchaniju5"/>Значение по умолчанию<text:bookmark-end text:name="__RefHeading___znachenie_po_umolchaniju_44"/><text:bookmark-end text:name="znachenie_po_umolchaniju5"/></text:h>
      <text:p text:style-name="Text_20_body">_self</text:p>
      <text:h text:style-name="Heading_20_4" text:outline-level="4"><text:bookmark-start text:name="__RefHeading___primer_45"/><text:bookmark-start text:name="primer5"/>Пример<text:bookmark-end text:name="__RefHeading___primer_45"/><text:bookmark-end text:name="primer5"/></text:h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&lt;!DOCTYPE HTML PUBLIC "-//W3C//DTD HTML 4.01 Transitional//EN" "http://www.w3.org/TR/html4/loose.dtd"&gt;<text:line-break/>&lt;html&gt;<text:line-break/> &lt;head&gt;<text:line-break/><text:s text:c="2"/>&lt;meta http-equiv="Content-Type" content="text/html; charset=utf-8"&gt;<text:line-break/><text:s text:c="2"/>&lt;title&gt;Тег AREA, параметр target&lt;/title&gt;<text:line-break/> &lt;/head&gt;<text:line-break/> &lt;body&gt;<text:line-break/><text:s text:c="2"/>&lt;p&gt;&lt;map name="nortland"&gt;<text:line-break/><text:s text:c="2"/>&lt;area coords="21, 24, 121, 124" shape="rect" href="/sch/images/new.html" <text:line-break/><text:s text:c="2"/>target="_blank" alt="Откроется в новом окне"&gt;<text:line-break/><text:s text:c="2"/>&lt;/map&gt;&lt;/p&gt; <text:line-break/><text:s text:c="2"/>&lt;p&gt;&lt;img src="/images/piter.gif" usemap="#nortland" width="200" <text:line-break/><text:s text:c="2"/>height="200" alt="Питер Нортон"&gt;&lt;/p&gt;<text:line-break/> &lt;/body&gt;<text:line-break/>&lt;/html&gt;</text:p>
          </table:table-cell>
        </table:table-row>
      </table:table>
      <text:p text:style-name="Text_20_body">Обратите внимание, что в данном примере используется переходный &lt;!DOCTYPE&gt;. При использовании строгого &lt;!DOCTYPE&gt; пример не пройдет валидацию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6::03:33</meta:creation-date>
    <dc:creator>Generated</dc:creator>
    <dc:date>2026-08-11T16::03:33</dc:date>
    <dc:language>en-US</dc:language>
    <meta:editing-cycles>1</meta:editing-cycles>
    <meta:editing-duration>PT0S</meta:editing-duration>
    <dc:title>html:tags:area</dc:title>
  </office:meta>
</office:document-meta>
</file>