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6c502ce4e1bd4a43bc092cd39511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b"/><text:bookmark-start text:name="__RefHeading___teg_b_1"/><text:bookmark-start text:name="teg_b"/>Тег B<text:bookmark-end text:name="__RefHeading___teg_b_1"/><text:bookmark-end text:name="teg_b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Устанавливает жирное начертание шрифта. Допустимо использовать этот тег совместно с другими тегами, которые определяют начертание текста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b&gt;Текст&lt;/b&gt;</text:p>
      <text:h text:style-name="Heading_20_3" text:outline-level="3"><text:bookmark-start text:name="__RefHeading___zakryvajuschij_teg_4"/><text:bookmark-start text:name="zakryvajuschij_teg"/>Закрывающий тег<text:bookmark-end text:name="__RefHeading___zakryvajuschij_teg_4"/><text:bookmark-end text:name="zakryvajuschij_teg"/></text:h>
      <text:p text:style-name="Text_20_body">Обязателен.</text:p>
      <text:h text:style-name="Heading_20_3" text:outline-level="3"><text:bookmark-start text:name="__RefHeading___parametry_5"/><text:bookmark-start text:name="parametry"/>Параметры<text:bookmark-end text:name="__RefHeading___parametry_5"/><text:bookmark-end text:name="parametry"/></text:h>
      <text:p text:style-name="Text_20_body">Нет.</text:p>
      <text:h text:style-name="Heading_20_3" text:outline-level="3"><text:bookmark-start text:name="__RefHeading___analog_css_6"/><text:bookmark-start text:name="analog_css"/>Аналог CSS<text:bookmark-end text:name="__RefHeading___analog_css_6"/><text:bookmark-end text:name="analog_css"/></text:h>
      <text:p text:style-name="Text_20_body">font-weight</text:p>
      <text:h text:style-name="Heading_20_3" text:outline-level="3"><text:bookmark-start text:name="__RefHeading___primer_7"/><text:bookmark-start text:name="primer"/>Пример<text:bookmark-end text:name="__RefHeading___primer_7"/><text:bookmark-end text:name="prime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HTML 4.01IE 5.5IE 6IE 7Op 9.5Sa 3.1Ff 2.0Ff 3.0<text:line-break/> <text:line-break/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B&lt;/title&gt;<text:line-break/> &lt;/head&gt;<text:line-break/> &lt;body&gt;<text:line-break/> <text:line-break/><text:s text:c="2"/>&lt;p&gt;&lt;b&gt;Lorem ipsum dolor sit amet&lt;/b&gt;&lt;/p&gt;<text:line-break/><text:s text:c="2"/>&lt;p&gt;&lt;b&gt;Lorem ipsum&lt;/b&gt; dolor sit amet, consectetuer adipiscing elit, <text:line-break/><text:s text:c="2"/>sed diem nonummy nibh euismod tincidunt ut lacreet dolore magna aliguam erat <text:line-break/><text:s text:c="2"/>volutpat. &lt;b&gt;Ut wisis&lt;/b&gt; enim ad minim veniam, quis nostrud exerci <text:line-break/><text:s text:c="2"/>tution ullamcorper suscipit lobortis nisl ut aliquip ex ea commodo consequat.&lt;/p&gt;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rezultat_dannogo_primera_8"/><text:bookmark-start text:name="rezultat_dannogo_primera"/>Результат данного примера<text:bookmark-end text:name="__RefHeading___rezultat_dannogo_primera_8"/><text:bookmark-end text:name="rezultat_dannogo_primera"/></text:h>
      <text:p text:style-name="Text_20_body"><draw:frame draw:style-name="media" draw:name="Вид жирного начертания шрифта в тексте Legend" text:anchor-type="as-char" draw:z-index="0" svg:width="11.58875cm"><draw:text-box><text:p text:style-name="legendcenter"><draw:frame draw:style-name="media" draw:name="Вид жирного начертания шрифта в тексте" text:anchor-type="as-char" draw:z-index="0" svg:width="11.58875cm" svg:height="6.3764583333333cm"><draw:image xlink:href="Pictures/6a6c502ce4e1bd4a43bc092cd3951190.png" xlink:type="simple" xlink:show="embed" xlink:actuate="onLoad"/></draw:frame>Вид жирного начертания шрифта в тексте</text:p></draw:text-box></draw:frame></text:p>
      <text:h text:style-name="Heading_20_3" text:outline-level="3"><text:bookmark-start text:name="__RefHeading___primechanie_9"/><text:bookmark-start text:name="primechanie"/>Примечание<text:bookmark-end text:name="__RefHeading___primechanie_9"/><text:bookmark-end text:name="primechanie"/></text:h>
      <text:p text:style-name="Text_20_body">Хотя использование тега &lt;B&gt; не осуждается в HTML 4, применение стилей предоставляет больше возможностей по управлению жирностью текста. С другой стороны, поисковые системы «любят» слова, выделенные жирным начертанием, и повышают их рейтинг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48:48</meta:creation-date>
    <dc:creator>Generated</dc:creator>
    <dc:date>2026-08-10T14::48:48</dc:date>
    <dc:language>en-US</dc:language>
    <meta:editing-cycles>1</meta:editing-cycles>
    <meta:editing-duration>PT0S</meta:editing-duration>
    <dc:title>html:tags:b</dc:title>
  </office:meta>
</office:document-meta>
</file>