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5ea696877c343fc372fe5588737e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big"/><text:bookmark-start text:name="__RefHeading___teg_big_1"/><text:bookmark-start text:name="teg_big"/>Тег BIG<text:bookmark-end text:name="__RefHeading___teg_big_1"/><text:bookmark-end text:name="teg_big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Тег &lt;BIG&gt; увеличивает размер шрифта на единицу по сравнению с обычным текстом. В HTML размер шрифта измеряется в условных единицах от 1 до 7, средний размер текста, используемый по умолчанию, принят 3. Таким образом, добавление тега &lt;BIG&gt; увеличивает текст на одну условную единицу. Допускается применение вложенных тегов &lt;BIG&gt;, при этом размер шрифта будет больше с каждым уровнем.</text:p>
      <text:p text:style-name="Text_20_body">На размер шрифта влияет не только заданный параметр size тега &lt;FONT&gt;, но и выбор гарнитуры шрифта. Шрифт Arial выглядит крупнее, чем шрифт Times, а шрифт Verdana чуть больше шрифта Arial. Учитывайте эту особенность при выборе шрифта и его размеров. Для более точного управления размером текста используйте стили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big&gt;Текст&lt;/big&gt;</text:p>
      <text:h text:style-name="Heading_20_3" text:outline-level="3"><text:bookmark-start text:name="__RefHeading___zakryvajuschij_teg_4"/><text:bookmark-start text:name="zakryvajuschij_teg"/>Закрывающий тег<text:bookmark-end text:name="__RefHeading___zakryvajuschij_teg_4"/><text:bookmark-end text:name="zakryvajuschij_teg"/></text:h>
      <text:p text:style-name="Text_20_body">Обязателен.</text:p>
      <text:h text:style-name="Heading_20_3" text:outline-level="3"><text:bookmark-start text:name="__RefHeading___parametry_5"/><text:bookmark-start text:name="parametry"/>Параметры<text:bookmark-end text:name="__RefHeading___parametry_5"/><text:bookmark-end text:name="parametry"/></text:h>
      <text:p text:style-name="Text_20_body">Нет.</text:p>
      <text:h text:style-name="Heading_20_3" text:outline-level="3"><text:bookmark-start text:name="__RefHeading___analog_css_6"/><text:bookmark-start text:name="analog_css"/>Аналог CSS<text:bookmark-end text:name="__RefHeading___analog_css_6"/><text:bookmark-end text:name="analog_css"/></text:h>
      <text:p text:style-name="Text_20_body">font-size</text:p>
      <text:h text:style-name="Heading_20_3" text:outline-level="3"><text:bookmark-start text:name="__RefHeading___primer_7"/><text:bookmark-start text:name="primer"/>Пример<text:bookmark-end text:name="__RefHeading___primer_7"/><text:bookmark-end text:name="prim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TML 4.01IE 5.5IE 6IE 7Op 9.5Sa 3.1Ff 2.0Ff 3.0<text:line-break/> <text:line-break/>&lt;!DOCTYPE HTML PUBLIC "-//W3C//DTD HTML 4.01//EN" "http://www.w3.org/TR/html4/strict.dtd"&gt;<text:line-break/>&lt;html&gt;<text:line-break/> &lt;head&gt;<text:line-break/><text:s text:c="2"/>&lt;meta http-equiv="Content-Type" content="text/html; charset=windows-1251"&gt;<text:line-break/><text:s text:c="2"/>&lt;title&gt;Тег BIG&lt;/title&gt;<text:line-break/> &lt;/head&gt;<text:line-break/> &lt;body&gt;<text:line-break/> <text:line-break/><text:s text:c="2"/>&lt;p&gt;&lt;big&gt;&lt;big&gt;Lorem ipsum dolor sit amet&lt;/big&gt;&lt;/big&gt;&lt;/p&gt;<text:line-break/> <text:line-break/><text:s text:c="2"/>&lt;p&gt;&lt;big&gt;Lorem&lt;/big&gt; ipsum dolor sit amet, consectetuer adipiscing elit, <text:line-break/><text:s text:c="2"/>sed diem nonummy nibh euismod tincidunt ut lacreet dolore magna aliguam erat <text:line-break/><text:s text:c="2"/>volutpat. &lt;big&gt;Ut&lt;/big&gt; wisis enim ad minim veniam, quis nostrud <text:line-break/><text:s text:c="2"/>exerci tution ullamcorper suscipit lobortis nisl ut aliquip ex ea commodo consequat.&lt;/p&gt;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rezultat_dannogo_primera_8"/><text:bookmark-start text:name="rezultat_dannogo_primera"/>Результат данного примера<text:bookmark-end text:name="__RefHeading___rezultat_dannogo_primera_8"/><text:bookmark-end text:name="rezultat_dannogo_primera"/></text:h>
      <text:p text:style-name="Text_20_body"><draw:frame draw:style-name="media" draw:name="Вид текста при использовании тега &lt;BIG&gt; Legend" text:anchor-type="as-char" draw:z-index="0" svg:width="10.742083333333cm"><draw:text-box><text:p text:style-name="legendcenter"><draw:frame draw:style-name="media" draw:name="Вид текста при использовании тега &lt;BIG&gt;" text:anchor-type="as-char" draw:z-index="0" svg:width="10.742083333333cm" svg:height="6.6145833333333cm"><draw:image xlink:href="Pictures/f65ea696877c343fc372fe5588737e3a.png" xlink:type="simple" xlink:show="embed" xlink:actuate="onLoad"/></draw:frame>Вид текста при использовании тега &lt;BIG&gt;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49:04</meta:creation-date>
    <dc:creator>Generated</dc:creator>
    <dc:date>2026-08-10T14::49:04</dc:date>
    <dc:language>en-US</dc:language>
    <meta:editing-cycles>1</meta:editing-cycles>
    <meta:editing-duration>PT0S</meta:editing-duration>
    <dc:title>html:tags:big</dc:title>
  </office:meta>
</office:document-meta>
</file>