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06185ab4896209d54d176c12dd719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:tags:blockquote"/><text:bookmark-start text:name="__RefHeading___teg_blockquote_1"/><text:bookmark-start text:name="teg_blockquote"/>Тег BLOCKQUOTE<text:bookmark-end text:name="__RefHeading___teg_blockquote_1"/><text:bookmark-end text:name="teg_blockquote"/></text:h>
      <text:h text:style-name="Heading_20_3" text:outline-level="3"><text:bookmark-start text:name="__RefHeading___opisanie_2"/><text:bookmark-start text:name="opisanie"/>Описание<text:bookmark-end text:name="__RefHeading___opisanie_2"/><text:bookmark-end text:name="opisanie"/></text:h>
      <text:p text:style-name="Text_20_body">Тег &lt;BLOCKQUOTE&gt; предназначен для выделения длинных цитат внутри документа. Текст, обозначенный этим тегом, традиционно отображается как выровненный блок с отступами слева и справа (примерно по 40 пикселов), а также с отбивкой сверху и снизу.</text:p>
      <text:h text:style-name="Heading_20_3" text:outline-level="3"><text:bookmark-start text:name="__RefHeading___sintaksis_3"/><text:bookmark-start text:name="sintaksis"/>Синтаксис<text:bookmark-end text:name="__RefHeading___sintaksis_3"/><text:bookmark-end text:name="sintaksis"/></text:h>
      <text:p text:style-name="Preformatted_20_Text">&lt;blockquote&gt;Текст&lt;/blockquote&gt;</text:p>
      <text:h text:style-name="Heading_20_3" text:outline-level="3"><text:bookmark-start text:name="__RefHeading___zakryvajuschij_teg_4"/><text:bookmark-start text:name="zakryvajuschij_teg"/>Закрывающий тег<text:bookmark-end text:name="__RefHeading___zakryvajuschij_teg_4"/><text:bookmark-end text:name="zakryvajuschij_teg"/></text:h>
      <text:p text:style-name="Text_20_body">Обязателен.</text:p>
      <text:h text:style-name="Heading_20_3" text:outline-level="3"><text:bookmark-start text:name="__RefHeading___parametry_5"/><text:bookmark-start text:name="parametry"/>Параметры<text:bookmark-end text:name="__RefHeading___parametry_5"/><text:bookmark-end text:name="parametr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cite </text:p>
          </table:table-cell>
          <table:table-cell office:value-type="string" table:style-name="tablecell">
            <text:p text:style-name="tablealignleft">Определяет ссылку на первоисточник, откуда позаимствована цитата. </text:p>
          </table:table-cell>
        </table:table-row>
      </table:table>
      <text:h text:style-name="Heading_20_3" text:outline-level="3"><text:bookmark-start text:name="__RefHeading___primer_6"/><text:bookmark-start text:name="primer"/>Пример<text:bookmark-end text:name="__RefHeading___primer_6"/><text:bookmark-end text:name="primer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windows-1251"&gt;<text:line-break/><text:s text:c="2"/>&lt;title&gt;Тег BLOCKQUOTE&lt;/title&gt;<text:line-break/> &lt;/head&gt;<text:line-break/> &lt;body&gt;<text:line-break/> <text:line-break/><text:s text:c="2"/>&lt;hr&gt;<text:line-break/><text:s text:c="2"/>&lt;blockquote&gt;<text:line-break/><text:s text:c="3"/>&lt;p&gt;Lorem ipsum dolor sit amet, consectetuer adipiscing elit, <text:line-break/><text:s text:c="3"/>sed diem nonummy nibh euismod tincidunt ut lacreet dolore magna aliguam erat <text:line-break/><text:s text:c="3"/>volutpat. Ut wisis enim ad minim veniam, quis nostrud exerci tution ullamcorper <text:line-break/><text:s text:c="3"/>suscipit lobortis nisl ut aliquip ex ea commodo consequat.&lt;/p&gt;<text:line-break/><text:s text:c="2"/>&lt;/blockquote&gt;<text:line-break/><text:s text:c="2"/>&lt;hr&gt;<text:line-break/> <text:line-break/> &lt;/body&gt;<text:line-break/>&lt;/html&gt;</text:p>
          </table:table-cell>
        </table:table-row>
      </table:table>
      <text:p text:style-name="Text_20_body">Результат данного примера показан ни рисунке.</text:p>
      <text:p text:style-name="Text_20_body"><draw:frame draw:style-name="media" draw:name="Применение тега &lt;BLOCKQUOTE&gt; Legend" text:anchor-type="as-char" draw:z-index="0" svg:width="10.742083333333cm"><draw:text-box><text:p text:style-name="legendcenter"><draw:frame draw:style-name="media" draw:name="Применение тега &lt;BLOCKQUOTE&gt;" text:anchor-type="as-char" draw:z-index="0" svg:width="10.742083333333cm" svg:height="6.6145833333333cm"><draw:image xlink:href="Pictures/c306185ab4896209d54d176c12dd719e.png" xlink:type="simple" xlink:show="embed" xlink:actuate="onLoad"/></draw:frame>Применение тега &lt;BLOCKQUOTE&gt;</text:p></draw:text-box></draw:frame></text:p>
      <text:h text:style-name="Heading_20_4" text:outline-level="4"><text:bookmark-start text:name="__RefHeading___primechanie_7"/><text:bookmark-start text:name="primechanie"/>Примечание<text:bookmark-end text:name="__RefHeading___primechanie_7"/><text:bookmark-end text:name="primechanie"/></text:h>
      <text:p text:style-name="Text_20_body">Параметр cite не поддерживается ни одним современным браузером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4:54</meta:creation-date>
    <dc:creator>Generated</dc:creator>
    <dc:date>2026-08-31T08::14:54</dc:date>
    <dc:language>en-US</dc:language>
    <meta:editing-cycles>1</meta:editing-cycles>
    <meta:editing-duration>PT0S</meta:editing-duration>
    <dc:title>html:tags:blockquote</dc:title>
  </office:meta>
</office:document-meta>
</file>