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9f2fb26231dfc3a3e3c763c6f562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frame"/><text:bookmark-start text:name="__RefHeading___teg_frame_1"/><text:bookmark-start text:name="teg_frame"/>Тег FRAME<text:bookmark-end text:name="__RefHeading___teg_frame_1"/><text:bookmark-end text:name="teg_frame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FRAME&gt; определяет свойства отдельного фрейма, на которые делится окно браузера. Этот элемент должен располагаться в контейнере &lt;FRAMESET&gt;, который к тому же задает способ разметки страницы на отдельные области. В каждую из таких областей загружается самостоятельная веб-страница определяемая с помощью параметра src. Хотя обязательных атрибутов у тега &lt;FRAME&gt; и нет, рекомендуется задавать каждому фрейму имя через атрибут name. Это особенно важно, если требуется по ссылке из одного фрейма загружать документ в другой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frameset&gt;<text:s text:c="2"/>&lt;frame&gt; &lt;/frameset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bordercolor_8" text:style-name="Local_20_link" text:visited-style-name="Visited_20_Local_20_Link">bordercolor</text:a> </text:p>
          </table:table-cell>
          <table:table-cell office:value-type="string" table:style-name="tablecell">
            <text:p text:style-name="tablealignleft">Цвет линии границы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frameborder_15" text:style-name="Local_20_link" text:visited-style-name="Visited_20_Local_20_Link">frameborder</text:a> </text:p>
          </table:table-cell>
          <table:table-cell office:value-type="string" table:style-name="tablecell">
            <text:p text:style-name="tablealignleft">Отображать рамку вокруг фрейма или нет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ame_21" text:style-name="Local_20_link" text:visited-style-name="Visited_20_Local_20_Link">name</text:a> </text:p>
          </table:table-cell>
          <table:table-cell office:value-type="string" table:style-name="tablecell">
            <text:p text:style-name="tablealignleft">Задает уникальное имя фрейма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oresize_27" text:style-name="Local_20_link" text:visited-style-name="Visited_20_Local_20_Link">noresize</text:a> </text:p>
          </table:table-cell>
          <table:table-cell office:value-type="string" table:style-name="tablecell">
            <text:p text:style-name="tablealignleft">Определяет, можно изменять размер фрейма пользователю или нет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scrolling_32" text:style-name="Local_20_link" text:visited-style-name="Visited_20_Local_20_Link">scrolling</text:a> </text:p>
          </table:table-cell>
          <table:table-cell office:value-type="string" table:style-name="tablecell">
            <text:p text:style-name="tablealignleft">Способ отображения полосы прокрутки во фрейме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src_38" text:style-name="Local_20_link" text:visited-style-name="Visited_20_Local_20_Link">src</text:a> </text:p>
          </table:table-cell>
          <table:table-cell office:value-type="string" table:style-name="tablecell">
            <text:p text:style-name="tablealignleft">Путь к файлу, предназначенному для загрузки во фрейме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Не требуется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&lt;/title&gt;<text:line-break/> &lt;/head&gt;<text:line-break/> <text:line-break/> &lt;frameset rows="80,*" cols="*"&gt;<text:line-break/><text:s text:c="3"/>&lt;frame src="top.html" name="topFrame" scrolling="no" noresize&gt;<text:line-break/><text:s text:c="3"/>&lt;frameset cols="80,*"&gt;<text:line-break/><text:s text:c="5"/>&lt;frame src="left.html" name="leftFrame" scrolling="no" noresize&gt;<text:line-break/><text:s text:c="5"/>&lt;frame src="main.html" name="mainFrame"&gt;<text:line-break/><text:s text:c="3"/>&lt;/frameset&gt;<text:line-break/> &lt;/frameset&gt;<text:line-break/> <text:line-break/>&lt;/html&gt;</text:p>
          </table:table-cell>
        </table:table-row>
      </table:table>
      <text:h text:style-name="Heading_20_2" text:outline-level="2"><text:bookmark-start text:name="__RefHeading___opisanie_parametrov_tega_frame_7"/><text:bookmark-start text:name="opisanie_parametrov_tega_frame"/>Описание параметров тега &lt;FRAME&gt;<text:bookmark-end text:name="__RefHeading___opisanie_parametrov_tega_frame_7"/><text:bookmark-end text:name="opisanie_parametrov_tega_frame"/></text:h>
      <text:h text:style-name="Heading_20_3" text:outline-level="3"><text:bookmark-start text:name="__RefHeading___parametr_bordercolor_8"/><text:bookmark-start text:name="parametr_bordercolor"/>Параметр BORDERCOLOR<text:bookmark-end text:name="__RefHeading___parametr_bordercolor_8"/><text:bookmark-end text:name="parametr_bordercolor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Если у тега &lt;FRAMESET&gt; установлено отображение границ, то для индивидуальных фреймов их цвет можно изменить через параметр bordercolor тега &lt;FRAME&gt;. Браузеры, как правило, по-разному отображают цветную границу, например, Opera вообще игнорирует данный параметр. Если для тегов &lt;FRAMESET&gt; и &lt;FRAME&gt; рамка устанавливается разного цвета, то обычно приоритет имеет последний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frame bordercolor="цвет"&gt;</text:p>
      <text:h text:style-name="Heading_20_4" text:outline-level="4"><text:bookmark-start text:name="__RefHeading___argumenty_11"/><text:bookmark-start text:name="argumenty"/>Аргументы<text:bookmark-end text:name="__RefHeading___argumenty_11"/><text:bookmark-end text:name="argumenty"/></text:h>
      <text:p text:style-name="Text_20_body">Значение цвета можно задавать двумя способами.</text:p>
      <text:p text:style-name="Text_20_body">1. По его названию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Браузеры поддерживают некоторые цвета по их названию.</text:p>
          </table:table-cell>
        </table:table-row>
      </table:table>
      <text:p text:style-name="Text_20_body">2. По шестнадцатеричному значению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Для задания цветов используются числа в шестнадцатеричном коде. Шестнадцатеричная система, в отличие от десятичной системы, базируется, как следует из ее названия, на числе 16. Цифры будут следующие: 0, 1, 2, 3, 4, 5, 6, 7, 8, 9, A, B, C, D, E, F. Цифры от 10 до 15 заменены латинскими буквами. Числа больше 15 в шестнадцатеричной системе образуются объединением двух чисел в одно. Например, числу 255 в десятичной системе соответствует число FF в шестнадцатеричной системе. Чтобы не возникало путаницы в определении системы счисления, перед шестнадцатеричным числом ставят символ решетки #, например #666999. Каждый из трех цветов — красный, зеленый и синий — может принимать значения от 00 до FF. Таким образом, обозначение цвета разбивается на три составляющие #rrggbb, где первые два символа отмечают красную компоненту цвета, два средних — зеленую, а два последних — синюю.</text:p>
          </table:table-cell>
        </table:table-row>
      </table:table>
      <text:h text:style-name="Heading_20_4" text:outline-level="4"><text:bookmark-start text:name="__RefHeading___znachenie_po_umolchaniju_12"/><text:bookmark-start text:name="znachenie_po_umolchaniju"/>Значение по умолчанию<text:bookmark-end text:name="__RefHeading___znachenie_po_umolchaniju_12"/><text:bookmark-end text:name="znachenie_po_umolchaniju"/></text:h>
      <text:p text:style-name="Text_20_body">Нет.</text:p>
      <text:h text:style-name="Heading_20_4" text:outline-level="4"><text:bookmark-start text:name="__RefHeading___analog_css_13"/><text:bookmark-start text:name="analog_css"/>Аналог CSS<text:bookmark-end text:name="__RefHeading___analog_css_13"/><text:bookmark-end text:name="analog_css"/></text:h>
      <text:p text:style-name="Text_20_body">border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bordercolor&lt;/title&gt;<text:line-break/> &lt;/head&gt;<text:line-break/> <text:line-break/> &lt;frameset rows="*" cols="80,*" bordercolor="black" border="5"&gt;<text:line-break/><text:s text:c="3"/>&lt;frame src="left.html" name="leftFrame"&gt;<text:line-break/><text:s text:c="3"/>&lt;frameset rows="80,*" bordercolor="black" border="5"&gt;<text:line-break/><text:s text:c="5"/>&lt;frame src="top.html" name="topFrame" bordercolor="red"&gt;<text:line-break/><text:s text:c="5"/>&lt;frame src="main.html" name="mainFrame"&gt;<text:line-break/><text:s text:c="3"/>&lt;/frameset&gt;<text:line-break/> &lt;/frameset&gt;<text:line-break/> <text:line-break/>&lt;/html&gt;</text:p>
          </table:table-cell>
        </table:table-row>
      </table:table>
      <text:h text:style-name="Heading_20_3" text:outline-level="3"><text:bookmark-start text:name="__RefHeading___parametr_frameborder_15"/><text:bookmark-start text:name="parametr_frameborder"/>Параметр FRAMEBORDER<text:bookmark-end text:name="__RefHeading___parametr_frameborder_15"/><text:bookmark-end text:name="parametr_frameborder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Определяет, отображать границу между фреймами или нет. Браузер Opera в любом случае показывает тонкую линию, если у тега &lt;FRAMESET&gt; не задан параметр framespacing=«0». Этот параметр отменяет действие атрибута frameborder у тега &lt;FRAMESET&gt;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frame frameborder="1 | 0"&gt;</text:p>
      <text:h text:style-name="Heading_20_4" text:outline-level="4"><text:bookmark-start text:name="__RefHeading___argumenty_18"/><text:bookmark-start text:name="argumenty1"/>Аргументы<text:bookmark-end text:name="__RefHeading___argumenty_18"/><text:bookmark-end text:name="argumenty1"/></text:h>
      <text:p text:style-name="Text_20_body">Допускается использовать значения 1 для отображения границы или 0, чтобы ее скрыть.</text:p>
      <text:h text:style-name="Heading_20_4" text:outline-level="4"><text:bookmark-start text:name="__RefHeading___znachenie_po_umolchaniju_19"/><text:bookmark-start text:name="znachenie_po_umolchaniju1"/>Значение по умолчанию<text:bookmark-end text:name="__RefHeading___znachenie_po_umolchaniju_19"/><text:bookmark-end text:name="znachenie_po_umolchaniju1"/></text:h>
      <text:p text:style-name="Text_20_body">Нет.</text:p>
      <text:h text:style-name="Heading_20_4" text:outline-level="4"><text:bookmark-start text:name="__RefHeading___primer_20"/><text:bookmark-start text:name="primer2"/>Пример<text:bookmark-end text:name="__RefHeading___primer_20"/><text:bookmark-end text:name="primer2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frameborder&lt;/title&gt;<text:line-break/> &lt;/head&gt;<text:line-break/> <text:line-break/> &lt;frameset cols="100,*,20%"&gt;<text:line-break/><text:s text:c="3"/>&lt;frame src="left.html" name="leftFrame" frameborder="0"&gt;<text:line-break/><text:s text:c="3"/>&lt;frame src="main.html" name="mainFrame" frameborder="0"&gt;<text:line-break/><text:s text:c="3"/>&lt;frame src="right.html" name="rightFrame" frameborder="0"&gt;<text:line-break/> &lt;/frameset&gt;<text:line-break/> <text:line-break/>&lt;/html&gt;</text:p>
          </table:table-cell>
        </table:table-row>
      </table:table>
      <text:h text:style-name="Heading_20_3" text:outline-level="3"><text:bookmark-start text:name="__RefHeading___parametr_name_21"/><text:bookmark-start text:name="parametr_name"/>Параметр NAME<text:bookmark-end text:name="__RefHeading___parametr_name_21"/><text:bookmark-end text:name="parametr_name"/></text:h>
      <text:h text:style-name="Heading_20_4" text:outline-level="4"><text:bookmark-start text:name="__RefHeading___opisanie_22"/><text:bookmark-start text:name="opisanie3"/>Описание<text:bookmark-end text:name="__RefHeading___opisanie_22"/><text:bookmark-end text:name="opisanie3"/></text:h>
      <text:p text:style-name="Text_20_body">В обычном HTML-документе при переходе по ссылке, в окне браузера текущий документ заменяется новым. При использовании фреймов схема загрузки документов отличается от стандартной. Основное отличие — возможность загружать документ в выбранный фрейм из другого. Для этой цели используется параметр target тега &lt;А&gt;. В качестве значения указывается имя фрейма, в который будет загружаться документ, заданный параметром name.</text:p>
      <text:h text:style-name="Heading_20_4" text:outline-level="4"><text:bookmark-start text:name="__RefHeading___sintaksis_23"/><text:bookmark-start text:name="sintaksis3"/>Синтаксис<text:bookmark-end text:name="__RefHeading___sintaksis_23"/><text:bookmark-end text:name="sintaksis3"/></text:h>
      <text:p text:style-name="Preformatted_20_Text">&lt;frame name="имя"&gt;</text:p>
      <text:h text:style-name="Heading_20_4" text:outline-level="4"><text:bookmark-start text:name="__RefHeading___argumenty_24"/><text:bookmark-start text:name="argumenty2"/>Аргументы<text:bookmark-end text:name="__RefHeading___argumenty_24"/><text:bookmark-end text:name="argumenty2"/></text:h>
      <text:p text:style-name="Text_20_body">В качестве имени используется набор символов, включая числа и буквы. При обращении к фрейму по имени соблюдайте то же написание, что и в параметре name.</text:p>
      <text:h text:style-name="Heading_20_4" text:outline-level="4"><text:bookmark-start text:name="__RefHeading___znachenie_po_umolchaniju_25"/><text:bookmark-start text:name="znachenie_po_umolchaniju2"/>Значение по умолчанию<text:bookmark-end text:name="__RefHeading___znachenie_po_umolchaniju_25"/><text:bookmark-end text:name="znachenie_po_umolchaniju2"/></text:h>
      <text:p text:style-name="Text_20_body">Нет.</text:p>
      <text:h text:style-name="Heading_20_4" text:outline-level="4"><text:bookmark-start text:name="__RefHeading___primer_26"/><text:bookmark-start text:name="primer3"/>Пример<text:bookmark-end text:name="__RefHeading___primer_26"/><text:bookmark-end text:name="primer3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name&lt;/title&gt;<text:line-break/> &lt;/head&gt;<text:line-break/> <text:line-break/> &lt;frameset cols="100,*,20%"&gt;<text:line-break/><text:s text:c="3"/>&lt;frame src="left.html" name="leftFrame"&gt;<text:line-break/><text:s text:c="3"/>&lt;frame src="main.html" name="mainFrame"&gt;<text:line-break/><text:s text:c="3"/>&lt;frame src="right.html" name="rightFrame"&gt;<text:line-break/> &lt;/frameset&gt;<text:line-break/> <text:line-break/>&lt;/html&gt;</text:p>
          </table:table-cell>
        </table:table-row>
      </table:table>
      <text:h text:style-name="Heading_20_3" text:outline-level="3"><text:bookmark-start text:name="__RefHeading___parametr_noresize_27"/><text:bookmark-start text:name="parametr_noresize"/>Параметр NORESIZE<text:bookmark-end text:name="__RefHeading___parametr_noresize_27"/><text:bookmark-end text:name="parametr_noresize"/></text:h>
      <text:h text:style-name="Heading_20_4" text:outline-level="4"><text:bookmark-start text:name="__RefHeading___opisanie_28"/><text:bookmark-start text:name="opisanie4"/>Описание<text:bookmark-end text:name="__RefHeading___opisanie_28"/><text:bookmark-end text:name="opisanie4"/></text:h>
      <text:p text:style-name="Text_20_body">Пользователь может изменить размер фрейма с помощью курсора мыши, активировав его на границе и перетаскивая в нужную сторону. Причем не имеет значения, видна граница или нет. Добавление параметра noresize запрещает эту возможность, и пользователь уже не может изменить размеры фреймов самостоятельно.</text:p>
      <text:p text:style-name="Text_20_body"><draw:frame draw:style-name="mediacenter" draw:name="Вид курсора мыши при изменении размера фрейма Legend" text:anchor-type="paragraph" draw:z-index="0" svg:width="2.9104166666667cm" style:rel-width="100%"><draw:text-box><text:p text:style-name="legendcenter"><draw:frame draw:style-name="mediacenter" draw:name="Вид курсора мыши при изменении размера фрейма" text:anchor-type="paragraph" draw:z-index="0" svg:width="2.9104166666667cm" style:rel-width="100%" svg:height="2.9104166666667cm" style:rel-height="scale"><draw:image xlink:href="Pictures/4b9f2fb26231dfc3a3e3c763c6f562bf.png" xlink:type="simple" xlink:show="embed" xlink:actuate="onLoad"/></draw:frame>Вид курсора мыши при изменении размера фрейма</text:p></draw:text-box></draw:frame></text:p>
      <text:h text:style-name="Heading_20_4" text:outline-level="4"><text:bookmark-start text:name="__RefHeading___sintaksis_29"/><text:bookmark-start text:name="sintaksis4"/>Синтаксис<text:bookmark-end text:name="__RefHeading___sintaksis_29"/><text:bookmark-end text:name="sintaksis4"/></text:h>
      <text:p text:style-name="Preformatted_20_Text">&lt;frame noresize&gt;</text:p>
      <text:h text:style-name="Heading_20_4" text:outline-level="4"><text:bookmark-start text:name="__RefHeading___argumenty_30"/><text:bookmark-start text:name="argumenty3"/>Аргументы<text:bookmark-end text:name="__RefHeading___argumenty_30"/><text:bookmark-end text:name="argumenty3"/></text:h>
      <text:p text:style-name="Text_20_body">У этого параметра нет значений, если он присутствует, то пользователь не может изменять размер фреймов.
Значение по умолчанию</text:p>
      <text:p text:style-name="Text_20_body">По умолчанию размер фреймов можно изменять.</text:p>
      <text:h text:style-name="Heading_20_4" text:outline-level="4"><text:bookmark-start text:name="__RefHeading___primer_31"/><text:bookmark-start text:name="primer4"/>Пример<text:bookmark-end text:name="__RefHeading___primer_31"/><text:bookmark-end text:name="primer4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noresize&lt;/title&gt;<text:line-break/> &lt;/head&gt;<text:line-break/> <text:line-break/> &lt;frameset cols="100,*"&gt;<text:line-break/><text:s text:c="3"/>&lt;frame src="left.html" name="leftFrame" noresize&gt;<text:line-break/><text:s text:c="3"/>&lt;frame src="main.html" name="mainFrame"&gt;<text:line-break/> &lt;/frameset&gt;<text:line-break/> <text:line-break/>&lt;/html&gt;</text:p>
          </table:table-cell>
        </table:table-row>
      </table:table>
      <text:h text:style-name="Heading_20_3" text:outline-level="3"><text:bookmark-start text:name="__RefHeading___parametr_scrolling_32"/><text:bookmark-start text:name="parametr_scrolling"/>Параметр SCROLLING<text:bookmark-end text:name="__RefHeading___parametr_scrolling_32"/><text:bookmark-end text:name="parametr_scrolling"/></text:h>
      <text:h text:style-name="Heading_20_4" text:outline-level="4"><text:bookmark-start text:name="__RefHeading___opisanie_33"/><text:bookmark-start text:name="opisanie5"/>Описание<text:bookmark-end text:name="__RefHeading___opisanie_33"/><text:bookmark-end text:name="opisanie5"/></text:h>
      <text:p text:style-name="Text_20_body">Если содержимое фрейма не помещается в отведенное окно, автоматически появляются полосы прокрутки для просмотра информации. В некоторых случаях, полосы прокрутки нарушают дизайн веб-страницы, поэтому от них можно отказаться. Для управления отображением полос прокрутки используется параметр scrolling.</text:p>
      <text:h text:style-name="Heading_20_4" text:outline-level="4"><text:bookmark-start text:name="__RefHeading___sintaksis_34"/><text:bookmark-start text:name="sintaksis5"/>Синтаксис<text:bookmark-end text:name="__RefHeading___sintaksis_34"/><text:bookmark-end text:name="sintaksis5"/></text:h>
      <text:p text:style-name="Preformatted_20_Text">&lt;frame scrolling="auto | no | yes"&gt;</text:p>
      <text:h text:style-name="Heading_20_4" text:outline-level="4"><text:bookmark-start text:name="__RefHeading___argumenty_35"/><text:bookmark-start text:name="argumenty4"/>Аргументы<text:bookmark-end text:name="__RefHeading___argumenty_35"/><text:bookmark-end text:name="argumenty4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auto </text:p>
          </table:table-cell>
          <table:table-cell office:value-type="string" table:style-name="tablecell">
            <text:p text:style-name="tablealignleft">Полосы прокрутки добавляются браузером только по необходимости, в том случае, когда содержимое фрейма превышает его видимую часть.  </text:p>
          </table:table-cell>
        </table:table-row>
        <table:table-row>
          <table:table-cell office:value-type="string" table:style-name="tablecell">
            <text:p text:style-name="tablealignleft">no </text:p>
          </table:table-cell>
          <table:table-cell office:value-type="string" table:style-name="tablecell">
            <text:p text:style-name="tablealignleft">Запрещает отображение полос прокрутки.  </text:p>
          </table:table-cell>
        </table:table-row>
        <table:table-row>
          <table:table-cell office:value-type="string" table:style-name="tablecell">
            <text:p text:style-name="tablealignleft">yes </text:p>
          </table:table-cell>
          <table:table-cell office:value-type="string" table:style-name="tablecell">
            <text:p text:style-name="tablealignleft">Всегда вызывает появление полос прокрутки, независимо от объема информации. </text:p>
          </table:table-cell>
        </table:table-row>
      </table:table>
      <text:h text:style-name="Heading_20_4" text:outline-level="4"><text:bookmark-start text:name="__RefHeading___znachenie_po_umolchaniju_36"/><text:bookmark-start text:name="znachenie_po_umolchaniju3"/>Значение по умолчанию<text:bookmark-end text:name="__RefHeading___znachenie_po_umolchaniju_36"/><text:bookmark-end text:name="znachenie_po_umolchaniju3"/></text:h>
      <text:p text:style-name="Text_20_body">auto</text:p>
      <text:h text:style-name="Heading_20_4" text:outline-level="4"><text:bookmark-start text:name="__RefHeading___primer_37"/><text:bookmark-start text:name="primer5"/>Пример<text:bookmark-end text:name="__RefHeading___primer_37"/><text:bookmark-end text:name="primer5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scrolling&lt;/title&gt;<text:line-break/> &lt;/head&gt;<text:line-break/> <text:line-break/> &lt;frameset cols="100,*"&gt;<text:line-break/><text:s text:c="3"/>&lt;frame src="left.html" name="leftFrame" noresize scrolling="no"&gt;<text:line-break/><text:s text:c="3"/>&lt;frame src="main.html" name="mainFrame"&gt;<text:line-break/> &lt;/frameset&gt;<text:line-break/> <text:line-break/>&lt;/html&gt;</text:p>
          </table:table-cell>
        </table:table-row>
      </table:table>
      <text:h text:style-name="Heading_20_3" text:outline-level="3"><text:bookmark-start text:name="__RefHeading___parametr_src_38"/><text:bookmark-start text:name="parametr_src"/>Параметр SRC<text:bookmark-end text:name="__RefHeading___parametr_src_38"/><text:bookmark-end text:name="parametr_src"/></text:h>
      <text:h text:style-name="Heading_20_4" text:outline-level="4"><text:bookmark-start text:name="__RefHeading___opisanie_39"/><text:bookmark-start text:name="opisanie6"/>Описание<text:bookmark-end text:name="__RefHeading___opisanie_39"/><text:bookmark-end text:name="opisanie6"/></text:h>
      <text:p text:style-name="Text_20_body">Указывает адрес файла (URL), который будет загружаться во фрейм. Допустимо использовать не только путь к файлу, но также имя функции JavaScript, которое возвращает значение.</text:p>
      <text:h text:style-name="Heading_20_4" text:outline-level="4"><text:bookmark-start text:name="__RefHeading___sintaksis_40"/><text:bookmark-start text:name="sintaksis6"/>Синтаксис<text:bookmark-end text:name="__RefHeading___sintaksis_40"/><text:bookmark-end text:name="sintaksis6"/></text:h>
      <text:p text:style-name="Preformatted_20_Text">&lt;frame src="URL"&gt;</text:p>
      <text:h text:style-name="Heading_20_4" text:outline-level="4"><text:bookmark-start text:name="__RefHeading___argumenty_41"/><text:bookmark-start text:name="argumenty5"/>Аргументы<text:bookmark-end text:name="__RefHeading___argumenty_41"/><text:bookmark-end text:name="argumenty5"/></text:h>
      <text:p text:style-name="Text_20_body">В качестве значения принимается полный или относительный путь к файлу.</text:p>
      <text:h text:style-name="Heading_20_4" text:outline-level="4"><text:bookmark-start text:name="__RefHeading___znachenie_po_umolchaniju_42"/><text:bookmark-start text:name="znachenie_po_umolchaniju4"/>Значение по умолчанию<text:bookmark-end text:name="__RefHeading___znachenie_po_umolchaniju_42"/><text:bookmark-end text:name="znachenie_po_umolchaniju4"/></text:h>
      <text:p text:style-name="Text_20_body">Нет.</text:p>
      <text:h text:style-name="Heading_20_4" text:outline-level="4"><text:bookmark-start text:name="__RefHeading___primer_43"/><text:bookmark-start text:name="primer6"/>Пример<text:bookmark-end text:name="__RefHeading___primer_43"/><text:bookmark-end text:name="primer6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&lt;!DOCTYPE HTML PUBLIC "-//W3C//DTD HTML 4.01 Frameset//EN" "http://www.w3.org/TR/html4/frameset.dtd"&gt;<text:line-break/>&lt;html&gt;<text:line-break/> &lt;head&gt;<text:line-break/><text:s text:c="2"/>&lt;meta http-equiv="Content-Type" content="text/html; charset=windows-1251"&gt;<text:line-break/><text:s text:c="2"/>&lt;title&gt;Тег FRAME, параметр src&lt;/title&gt;<text:line-break/> &lt;/head&gt;<text:line-break/> <text:line-break/> &lt;frameset cols="100,*"&gt;<text:line-break/><text:s text:c="3"/>&lt;frame src="/html/example/left.html" name="leftFrame"&gt;<text:line-break/><text:s text:c="3"/>&lt;frame src="main.html" name="mainFrame"&gt;<text:line-break/> &lt;/frameset&gt;<text:line-break/> <text:line-break/>&lt;/html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34:54</meta:creation-date>
    <dc:creator>Generated</dc:creator>
    <dc:date>2026-09-01T09::34:54</dc:date>
    <dc:language>en-US</dc:language>
    <meta:editing-cycles>1</meta:editing-cycles>
    <meta:editing-duration>PT0S</meta:editing-duration>
    <dc:title>html:tags:frame</dc:title>
  </office:meta>
</office:document-meta>
</file>