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4b50281407208541827da88fbc04a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tml:tags:q"/><text:bookmark-start text:name="__RefHeading___teg_q_1"/><text:bookmark-start text:name="teg_q"/>Тег Q<text:bookmark-end text:name="__RefHeading___teg_q_1"/><text:bookmark-end text:name="teg_q"/></text:h>
      <text:h text:style-name="Heading_20_3" text:outline-level="3"><text:bookmark-start text:name="__RefHeading___opisanie_2"/><text:bookmark-start text:name="opisanie"/>Описание<text:bookmark-end text:name="__RefHeading___opisanie_2"/><text:bookmark-end text:name="opisanie"/></text:h>
      <text:p text:style-name="Text_20_body">Тег &lt;Q&gt; используется для выделения в тексте цитат. Содержимое контейнера автоматически отображается в браузере в кавычках. Браузер Internet Explorer хотя и понимает тег &lt;Q&gt;, но кавычки не ставит. Остальные браузеры кавычки добавляют корректно.</text:p>
      <text:h text:style-name="Heading_20_3" text:outline-level="3"><text:bookmark-start text:name="__RefHeading___sintaksis_3"/><text:bookmark-start text:name="sintaksis"/>Синтаксис<text:bookmark-end text:name="__RefHeading___sintaksis_3"/><text:bookmark-end text:name="sintaksis"/></text:h>
      <text:p text:style-name="Preformatted_20_Text">&lt;q&gt;Текст&lt;/q&gt;</text:p>
      <text:h text:style-name="Heading_20_3" text:outline-level="3"><text:bookmark-start text:name="__RefHeading___zakryvajuschij_teg_4"/><text:bookmark-start text:name="zakryvajuschij_teg"/>Закрывающий тег<text:bookmark-end text:name="__RefHeading___zakryvajuschij_teg_4"/><text:bookmark-end text:name="zakryvajuschij_teg"/></text:h>
      <text:p text:style-name="Text_20_body">Обязателен.</text:p>
      <text:h text:style-name="Heading_20_3" text:outline-level="3"><text:bookmark-start text:name="__RefHeading___parametry_5"/><text:bookmark-start text:name="parametry"/>Параметры<text:bookmark-end text:name="__RefHeading___parametry_5"/><text:bookmark-end text:name="parametry"/></text:h>
      <text:p text:style-name="Text_20_body">Нет.</text:p>
      <text:h text:style-name="Heading_20_3" text:outline-level="3"><text:bookmark-start text:name="__RefHeading___primer_6"/><text:bookmark-start text:name="primer"/>Пример<text:bookmark-end text:name="__RefHeading___primer_6"/><text:bookmark-end text:name="primer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&lt;!DOCTYPE HTML PUBLIC "-//W3C//DTD HTML 4.01//EN" "http://www.w3.org/TR/html4/strict.dtd"&gt;<text:line-break/>&lt;html&gt;<text:line-break/> &lt;head&gt;<text:line-break/><text:s text:c="2"/>&lt;meta http-equiv="Content-Type" content="text/html; charset=utf-8"&gt;<text:line-break/><text:s text:c="2"/>&lt;title&gt;Тег Q&lt;/title&gt;<text:line-break/><text:s text:c="2"/>&lt;style type="text/css"&gt;<text:line-break/><text:s text:c="3"/>Q {<text:line-break/><text:s text:c="4"/>font-family: Times, serif; /* Шрифт с засечками */ <text:line-break/><text:s text:c="4"/>font-style: italic; /* Курсивное начертание текста */<text:line-break/><text:s text:c="4"/>color: navy; /* Цвет текста */<text:line-break/><text:s text:c="4"/>quotes: "\00AB" "\00BB"; /* Меняем вид кавычек */<text:line-break/><text:s text:c="3"/>}<text:line-break/><text:s text:c="2"/>&lt;/style&gt;<text:line-break/> &lt;/head&gt;<text:line-break/> &lt;body&gt;<text:line-break/> <text:line-break/><text:s text:c="2"/>&lt;p&gt;Станислав Лец утверждал: &lt;q&gt;Чаще всего выход там, где был <text:line-break/><text:s text:c="4"/>вход&lt;/q&gt;.&lt;/p&gt;<text:line-break/> <text:line-break/> &lt;/body&gt;<text:line-break/>&lt;/html&gt;</text:p>
          </table:table-cell>
        </table:table-row>
      </table:table>
      <text:p text:style-name="Text_20_body">Результат данного примера показан ниже.</text:p>
      <text:p text:style-name="Text_20_body"><draw:frame draw:style-name="media" draw:name="Вид текста, оформленного с помощью тега &lt;Q&gt; Legend" text:anchor-type="as-char" draw:z-index="0" svg:width="9.9747916666667cm" style:rel-width="100%"><draw:text-box><text:p text:style-name="legendcenter"><draw:frame draw:style-name="media" draw:name="Вид текста, оформленного с помощью тега &lt;Q&gt;" text:anchor-type="as-char" draw:z-index="0" svg:width="9.9747916666667cm" style:rel-width="100%" svg:height="4.0745833333333cm" style:rel-height="scale"><draw:image xlink:href="Pictures/24b50281407208541827da88fbc04af2.png" xlink:type="simple" xlink:show="embed" xlink:actuate="onLoad"/></draw:frame>Вид текста, оформленного с помощью тега &lt;Q&gt;</text:p></draw:text-box></draw:frame></text:p>
      <text:p text:style-name="Text_20_body">В каждом языке существуют свои традиции для обозначения кавычек, в русской типографике, например, применяются кавычки вида «…» или „…“. Для изменения типа кавычек используется стилевой параметр quot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4::48:59</meta:creation-date>
    <dc:creator>Generated</dc:creator>
    <dc:date>2026-08-10T14::48:59</dc:date>
    <dc:language>en-US</dc:language>
    <meta:editing-cycles>1</meta:editing-cycles>
    <meta:editing-duration>PT0S</meta:editing-duration>
    <dc:title>html:tags:q</dc:title>
  </office:meta>
</office:document-meta>
</file>