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09f8bb029ec9630db85cc358f41094c.png"/>
  <manifest:file-entry manifest:media-type="image/png" manifest:full-path="Pictures/892786f123b921f55067e75f4368c2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tml:tags:td"/><text:bookmark-start text:name="__RefHeading___teg_td_1"/><text:bookmark-start text:name="teg_td"/>Тег TD<text:bookmark-end text:name="__RefHeading___teg_td_1"/><text:bookmark-end text:name="teg_td"/></text:h>
      <text:h text:style-name="Heading_20_3" text:outline-level="3"><text:bookmark-start text:name="__RefHeading___opisanie_2"/><text:bookmark-start text:name="opisanie"/>Описание<text:bookmark-end text:name="__RefHeading___opisanie_2"/><text:bookmark-end text:name="opisanie"/></text:h>
      <text:p text:style-name="Text_20_body">Предназначен для создания одной ячейки таблицы. Тег &lt;TD&gt; должен размещаться внутри контейнера <text:a xlink:type="simple" xlink:href="https://wiki.nsunc.com/html/tags/tr" text:style-name="Internet_20_link" text:visited-style-name="Visited_20_Internet_20_Link">&lt;TR&gt;</text:a>, который в свою очередь располагается внутри тега <text:a xlink:type="simple" xlink:href="https://wiki.nsunc.com/html/tags/table" text:style-name="Internet_20_link" text:visited-style-name="Visited_20_Internet_20_Link">&lt;TABLE&gt;</text:a>.</text:p>
      <text:h text:style-name="Heading_20_3" text:outline-level="3"><text:bookmark-start text:name="__RefHeading___sintaksis_3"/><text:bookmark-start text:name="sintaksis"/>Синтаксис<text:bookmark-end text:name="__RefHeading___sintaksis_3"/><text:bookmark-end text:name="sintaksis"/></text:h>
      <text:p text:style-name="Preformatted_20_Text">&lt;table&gt;<text:s text:c="2"/>&lt;tr&gt;<text:s text:c="3"/>&lt;td&gt;...&lt;/td&gt;<text:s text:c="2"/>&lt;/tr&gt; &lt;/table&gt;</text:p>
      <text:h text:style-name="Heading_20_3" text:outline-level="3"><text:bookmark-start text:name="__RefHeading___parametry_4"/><text:bookmark-start text:name="parametry"/>Параметры<text:bookmark-end text:name="__RefHeading___parametry_4"/><text:bookmark-end text:name="parametry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#__RefHeading___parametr_align_8" text:style-name="Local_20_link" text:visited-style-name="Visited_20_Local_20_Link">align</text:a> </text:p>
          </table:table-cell>
          <table:table-cell office:value-type="string" table:style-name="tablecell">
            <text:p text:style-name="tablealignleft">Определяет выравнивание содержимого ячейки по горизонтали.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background_15" text:style-name="Local_20_link" text:visited-style-name="Visited_20_Local_20_Link">background</text:a> </text:p>
          </table:table-cell>
          <table:table-cell office:value-type="string" table:style-name="tablecell">
            <text:p text:style-name="tablealignleft">Задает фоновый рисунок в ячейке.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bgcolor_22" text:style-name="Local_20_link" text:visited-style-name="Visited_20_Local_20_Link">bgcolor</text:a> </text:p>
          </table:table-cell>
          <table:table-cell office:value-type="string" table:style-name="tablecell">
            <text:p text:style-name="tablealignleft">Цвет фона ячейки. 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bordercolor_29" text:style-name="Local_20_link" text:visited-style-name="Visited_20_Local_20_Link">bordercolor</text:a> </text:p>
          </table:table-cell>
          <table:table-cell office:value-type="string" table:style-name="tablecell">
            <text:p text:style-name="tablealignleft">Цвет рамки.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colspan_35" text:style-name="Local_20_link" text:visited-style-name="Visited_20_Local_20_Link">colspan</text:a> </text:p>
          </table:table-cell>
          <table:table-cell office:value-type="string" table:style-name="tablecell">
            <text:p text:style-name="tablealignleft">Объединяет горизонтальные ячейки.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height_41" text:style-name="Local_20_link" text:visited-style-name="Visited_20_Local_20_Link">height</text:a> </text:p>
          </table:table-cell>
          <table:table-cell office:value-type="string" table:style-name="tablecell">
            <text:p text:style-name="tablealignleft">Высота ячейки.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nowrap_48" text:style-name="Local_20_link" text:visited-style-name="Visited_20_Local_20_Link">nowrap</text:a> </text:p>
          </table:table-cell>
          <table:table-cell office:value-type="string" table:style-name="tablecell">
            <text:p text:style-name="tablealignleft">Запрещает перенос строк.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rowspan_55" text:style-name="Local_20_link" text:visited-style-name="Visited_20_Local_20_Link">rowspan</text:a> </text:p>
          </table:table-cell>
          <table:table-cell office:value-type="string" table:style-name="tablecell">
            <text:p text:style-name="tablealignleft">Объединяет вертикальные ячейки.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valign_61" text:style-name="Local_20_link" text:visited-style-name="Visited_20_Local_20_Link">valign</text:a> </text:p>
          </table:table-cell>
          <table:table-cell office:value-type="string" table:style-name="tablecell">
            <text:p text:style-name="tablealignleft">Выравнивание содержимого ячейки по вертикали.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width_68" text:style-name="Local_20_link" text:visited-style-name="Visited_20_Local_20_Link">width</text:a> </text:p>
          </table:table-cell>
          <table:table-cell office:value-type="string" table:style-name="tablecell">
            <text:p text:style-name="tablealignleft">Ширина ячейки. </text:p>
          </table:table-cell>
        </table:table-row>
      </table:table>
      <text:h text:style-name="Heading_20_3" text:outline-level="3"><text:bookmark-start text:name="__RefHeading___zakryvajuschij_teg_5"/><text:bookmark-start text:name="zakryvajuschij_teg"/>Закрывающий тег<text:bookmark-end text:name="__RefHeading___zakryvajuschij_teg_5"/><text:bookmark-end text:name="zakryvajuschij_teg"/></text:h>
      <text:p text:style-name="Text_20_body">Не обязателен.</text:p>
      <text:h text:style-name="Heading_20_3" text:outline-level="3"><text:bookmark-start text:name="__RefHeading___primer_6"/><text:bookmark-start text:name="primer"/>Пример<text:bookmark-end text:name="__RefHeading___primer_6"/><text:bookmark-end text:name="primer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&lt;!DOCTYPE HTML PUBLIC "-//W3C//DTD HTML 4.01 Transitional//EN" "http://www.w3.org/TR/html4/loose.dtd"&gt;<text:line-break/>&lt;html&gt;<text:line-break/> &lt;head&gt;<text:line-break/><text:s text:c="2"/>&lt;meta http-equiv="Content-Type" content="text/html; charset=utf-8"&gt;<text:line-break/><text:s text:c="2"/>&lt;title&gt;Тег TD&lt;/title&gt;<text:line-break/> &lt;/head&gt;<text:line-break/> &lt;body&gt;<text:line-break/> <text:line-break/><text:s text:c="2"/>&lt;table border="1" cellpadding="7" cellspacing="0"&gt;<text:line-break/><text:s text:c="3"/>&lt;tr&gt;<text:line-break/><text:s text:c="5"/>&lt;td colspan="2" bgcolor="#D3EDF6" align="center"&gt;Ячейка 1&lt;/td&gt;<text:line-break/><text:s text:c="3"/>&lt;/tr&gt;<text:line-break/><text:s text:c="3"/>&lt;tr&gt;<text:line-break/><text:s text:c="5"/>&lt;td valign="top" align="center"&gt;Ячейка 2&lt;/td&gt;<text:line-break/><text:s text:c="5"/>&lt;td width="98%" valign="top"&gt;Ячейка 3&lt;/td&gt;<text:line-break/><text:s text:c="3"/>&lt;/tr&gt;<text:line-break/><text:s text:c="2"/>&lt;/table&gt; <text:line-break/> <text:line-break/> &lt;/body&gt;<text:line-break/>&lt;/html&gt;</text:p>
          </table:table-cell>
        </table:table-row>
      </table:table>
      <text:h text:style-name="Heading_20_2" text:outline-level="2"><text:bookmark-start text:name="__RefHeading___opisanie_parametrov_tega_td_7"/><text:bookmark-start text:name="opisanie_parametrov_tega_td"/>Описание параметров тега &lt;TD&gt;<text:bookmark-end text:name="__RefHeading___opisanie_parametrov_tega_td_7"/><text:bookmark-end text:name="opisanie_parametrov_tega_td"/></text:h>
      <text:h text:style-name="Heading_20_3" text:outline-level="3"><text:bookmark-start text:name="__RefHeading___parametr_align_8"/><text:bookmark-start text:name="parametr_align"/>Параметр ALIGN<text:bookmark-end text:name="__RefHeading___parametr_align_8"/><text:bookmark-end text:name="parametr_align"/></text:h>
      <text:h text:style-name="Heading_20_4" text:outline-level="4"><text:bookmark-start text:name="__RefHeading___opisanie_9"/><text:bookmark-start text:name="opisanie1"/>Описание<text:bookmark-end text:name="__RefHeading___opisanie_9"/><text:bookmark-end text:name="opisanie1"/></text:h>
      <text:p text:style-name="Text_20_body">Задает выравнивание содержимого ячейки по горизонтали.</text:p>
      <text:h text:style-name="Heading_20_4" text:outline-level="4"><text:bookmark-start text:name="__RefHeading___sintaksis_10"/><text:bookmark-start text:name="sintaksis1"/>Синтаксис<text:bookmark-end text:name="__RefHeading___sintaksis_10"/><text:bookmark-end text:name="sintaksis1"/></text:h>
      <text:p text:style-name="Preformatted_20_Text">&lt;td align="left | center | right | justify"&gt;...&lt;/td&gt;</text:p>
      <text:h text:style-name="Heading_20_4" text:outline-level="4"><text:bookmark-start text:name="__RefHeading___argumenty_11"/><text:bookmark-start text:name="argumenty"/>Аргументы<text:bookmark-end text:name="__RefHeading___argumenty_11"/><text:bookmark-end text:name="argumenty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left </text:p>
          </table:table-cell>
          <table:table-cell office:value-type="string" table:style-name="tablecell">
            <text:p text:style-name="tablealignleft">Выравнивание содержимого ячейки по левому краю.  </text:p>
          </table:table-cell>
        </table:table-row>
        <table:table-row>
          <table:table-cell office:value-type="string" table:style-name="tablecell">
            <text:p text:style-name="tablealignleft">center </text:p>
          </table:table-cell>
          <table:table-cell office:value-type="string" table:style-name="tablecell">
            <text:p text:style-name="tablealignleft">Выравнивание по центру. </text:p>
          </table:table-cell>
        </table:table-row>
        <table:table-row>
          <table:table-cell office:value-type="string" table:style-name="tablecell">
            <text:p text:style-name="tablealignleft">right </text:p>
          </table:table-cell>
          <table:table-cell office:value-type="string" table:style-name="tablecell">
            <text:p text:style-name="tablealignleft">Выравнивание по правому краю. </text:p>
          </table:table-cell>
        </table:table-row>
        <table:table-row>
          <table:table-cell office:value-type="string" table:style-name="tablecell">
            <text:p text:style-name="tablealignleft">justify </text:p>
          </table:table-cell>
          <table:table-cell office:value-type="string" table:style-name="tablecell">
            <text:p text:style-name="tablealignleft">Выравнивание по ширине (одновременно по правому и левому краю). </text:p>
          </table:table-cell>
        </table:table-row>
      </table:table>
      <text:h text:style-name="Heading_20_4" text:outline-level="4"><text:bookmark-start text:name="__RefHeading___znachenie_po_umolchaniju_12"/><text:bookmark-start text:name="znachenie_po_umolchaniju"/>Значение по умолчанию<text:bookmark-end text:name="__RefHeading___znachenie_po_umolchaniju_12"/><text:bookmark-end text:name="znachenie_po_umolchaniju"/></text:h>
      <text:p text:style-name="Text_20_body">left</text:p>
      <text:h text:style-name="Heading_20_4" text:outline-level="4"><text:bookmark-start text:name="__RefHeading___analog_css_13"/><text:bookmark-start text:name="analog_css"/>Аналог CSS<text:bookmark-end text:name="__RefHeading___analog_css_13"/><text:bookmark-end text:name="analog_css"/></text:h>
      <text:p text:style-name="Text_20_body">text-align</text:p>
      <text:h text:style-name="Heading_20_4" text:outline-level="4"><text:bookmark-start text:name="__RefHeading___primer_14"/><text:bookmark-start text:name="primer1"/>Пример<text:bookmark-end text:name="__RefHeading___primer_14"/><text:bookmark-end text:name="primer1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&lt;!DOCTYPE HTML PUBLIC "-//W3C//DTD HTML 4.01//EN" "http://www.w3.org/TR/html4/strict.dtd"&gt;<text:line-break/>&lt;html&gt;<text:line-break/> &lt;head&gt;<text:line-break/><text:s text:c="2"/>&lt;meta http-equiv="Content-Type" content="text/html; charset=utf-8"&gt;<text:line-break/><text:s text:c="2"/>&lt;title&gt;Тег TD, параметр align&lt;/title&gt;<text:line-break/> &lt;/head&gt;<text:line-break/> &lt;body&gt;<text:line-break/> <text:line-break/><text:s text:c="2"/>&lt;table width="600" border="1"&gt;<text:line-break/><text:s text:c="3"/>&lt;tr&gt;<text:line-break/><text:s text:c="4"/>&lt;td align="center"&gt;Ячейка 1&lt;/td&gt;<text:line-break/><text:s text:c="4"/>&lt;td align="center"&gt;Ячейка 2&lt;/td&gt;<text:line-break/><text:s text:c="3"/>&lt;/tr&gt; <text:line-break/><text:s text:c="2"/>&lt;/table&gt; <text:line-break/> <text:line-break/> &lt;/body&gt;<text:line-break/>&lt;/html&gt;</text:p>
          </table:table-cell>
        </table:table-row>
      </table:table>
      <text:h text:style-name="Heading_20_3" text:outline-level="3"><text:bookmark-start text:name="__RefHeading___parametr_background_15"/><text:bookmark-start text:name="parametr_background"/>Параметр BACKGROUND<text:bookmark-end text:name="__RefHeading___parametr_background_15"/><text:bookmark-end text:name="parametr_background"/></text:h>
      <text:h text:style-name="Heading_20_4" text:outline-level="4"><text:bookmark-start text:name="__RefHeading___opisanie_16"/><text:bookmark-start text:name="opisanie2"/>Описание<text:bookmark-end text:name="__RefHeading___opisanie_16"/><text:bookmark-end text:name="opisanie2"/></text:h>
      <text:p text:style-name="Text_20_body">Определяет изображение, которое будет использоваться в качестве фонового рисунка ячейки таблицы. В отличие от обычных изображений, для фона не устанавливаются ширина и высота, и он всегда отображается в натуральную величину с масштабом 100%. Если рисунок по размеру меньше ширины или высоты ячейки, то картинка повторяется по горизонтали вправо и вниз, выстраиваясь, как мозаика. По этой причине на месте стыка фоновых картинок могут возникнуть видимые перепады, заметные для посетителей сайта. При выборе фонового рисунка убедитесь, что обеспечен достаточный контраст между ним и содержимым ячейки. В качестве фона допускается использовать анимированные изображения в формате GIF, но они отвлекают внимание читателей.</text:p>
      <text:h text:style-name="Heading_20_4" text:outline-level="4"><text:bookmark-start text:name="__RefHeading___sintaksis_17"/><text:bookmark-start text:name="sintaksis2"/>Синтаксис<text:bookmark-end text:name="__RefHeading___sintaksis_17"/><text:bookmark-end text:name="sintaksis2"/></text:h>
      <text:p text:style-name="Preformatted_20_Text">&lt;td background="URL"&gt;...&lt;/td&gt;</text:p>
      <text:h text:style-name="Heading_20_4" text:outline-level="4"><text:bookmark-start text:name="__RefHeading___argumenty_18"/><text:bookmark-start text:name="argumenty1"/>Аргументы<text:bookmark-end text:name="__RefHeading___argumenty_18"/><text:bookmark-end text:name="argumenty1"/></text:h>
      <text:p text:style-name="Text_20_body">Любой допустимый адрес изображения — можно использовать относительный или абсолютный путь.</text:p>
      <text:h text:style-name="Heading_20_4" text:outline-level="4"><text:bookmark-start text:name="__RefHeading___znachenie_po_umolchaniju_19"/><text:bookmark-start text:name="znachenie_po_umolchaniju1"/>Значение по умолчанию<text:bookmark-end text:name="__RefHeading___znachenie_po_umolchaniju_19"/><text:bookmark-end text:name="znachenie_po_umolchaniju1"/></text:h>
      <text:p text:style-name="Text_20_body">Нет.</text:p>
      <text:h text:style-name="Heading_20_4" text:outline-level="4"><text:bookmark-start text:name="__RefHeading___analog_css_20"/><text:bookmark-start text:name="analog_css1"/>Аналог CSS<text:bookmark-end text:name="__RefHeading___analog_css_20"/><text:bookmark-end text:name="analog_css1"/></text:h>
      <text:p text:style-name="Text_20_body">background-image</text:p>
      <text:h text:style-name="Heading_20_4" text:outline-level="4"><text:bookmark-start text:name="__RefHeading___primer_21"/><text:bookmark-start text:name="primer2"/>Пример<text:bookmark-end text:name="__RefHeading___primer_21"/><text:bookmark-end text:name="primer2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&lt;!DOCTYPE HTML PUBLIC "-//W3C//DTD HTML 4.01//EN" "http://www.w3.org/TR/html4/strict.dtd"&gt;<text:line-break/>&lt;html&gt;<text:line-break/> &lt;head&gt;<text:line-break/><text:s text:c="2"/>&lt;meta http-equiv="Content-Type" content="text/html; charset=utf-8"&gt;<text:line-break/><text:s text:c="2"/>&lt;title&gt;Тег TD, параметр background&lt;/title&gt;<text:line-break/> &lt;/head&gt;<text:line-break/> &lt;body&gt;<text:line-break/> <text:line-break/><text:s text:c="2"/>&lt;table width="600"&gt;<text:line-break/><text:s text:c="3"/>&lt;tr&gt;<text:line-break/><text:s text:c="4"/>&lt;td background="/images/snow.gif"&gt;Ячейка с фоновым рисунком&lt;/td&gt;<text:line-break/><text:s text:c="3"/>&lt;/tr&gt; <text:line-break/><text:s text:c="2"/>&lt;/table&gt; <text:line-break/> <text:line-break/> &lt;/body&gt;<text:line-break/>&lt;/html&gt;</text:p>
          </table:table-cell>
        </table:table-row>
      </table:table>
      <text:h text:style-name="Heading_20_3" text:outline-level="3"><text:bookmark-start text:name="__RefHeading___parametr_bgcolor_22"/><text:bookmark-start text:name="parametr_bgcolor"/>Параметр BGCOLOR<text:bookmark-end text:name="__RefHeading___parametr_bgcolor_22"/><text:bookmark-end text:name="parametr_bgcolor"/></text:h>
      <text:h text:style-name="Heading_20_4" text:outline-level="4"><text:bookmark-start text:name="__RefHeading___opisanie_23"/><text:bookmark-start text:name="opisanie3"/>Описание<text:bookmark-end text:name="__RefHeading___opisanie_23"/><text:bookmark-end text:name="opisanie3"/></text:h>
      <text:p text:style-name="Text_20_body">Устанавливает цвет фона ячейки.</text:p>
      <text:h text:style-name="Heading_20_4" text:outline-level="4"><text:bookmark-start text:name="__RefHeading___sintaksis_24"/><text:bookmark-start text:name="sintaksis3"/>Синтаксис<text:bookmark-end text:name="__RefHeading___sintaksis_24"/><text:bookmark-end text:name="sintaksis3"/></text:h>
      <text:p text:style-name="Preformatted_20_Text">&lt;td bgcolor="цвет"&gt;...&lt;/td&gt;</text:p>
      <text:h text:style-name="Heading_20_4" text:outline-level="4"><text:bookmark-start text:name="__RefHeading___argumenty_25"/><text:bookmark-start text:name="argumenty2"/>Аргументы<text:bookmark-end text:name="__RefHeading___argumenty_25"/><text:bookmark-end text:name="argumenty2"/></text:h>
      <text:p text:style-name="Text_20_body"><text:span text:style-name="Strong_20_Emphasis">Значение цвета можно задавать двумя способами.</text:span></text:p>
      <text:p text:style-name="Text_20_body">1. По его названию</text:p>
      <text:p text:style-name="Text_20_body">Браузеры поддерживают некоторые цвета по их названию.
2. По шестнадцатеричному значению</text:p>
      <text:p text:style-name="Text_20_body">Для задания цветов используются числа в шестнадцатеричном коде. Шестнадцатеричная система, в отличие от десятичной системы, базируется, как следует из ее названия, на числе 16. Цифры будут следующие: 0, 1, 2, 3, 4, 5, 6, 7, 8, 9, A, B, C, D, E, F. Цифры от 10 до 15 заменены латинскими буквами. Числа больше 15 в шестнадцатеричной системе образуются объединением двух чисел в одно. Например, числу 255 в десятичной системе соответствует число FF в шестнадцатеричной системе. Чтобы не возникало путаницы в определении системы счисления, перед шестнадцатеричным числом ставят символ решетки #, например #666999. Каждый из трех цветов — красный, зеленый и синий — может принимать значения от 00 до FF. Таким образом, обозначение цвета разбивается на три составляющие #rrggbb, где первые два символа отмечают красную компоненту цвета, два средних — зеленую, а два последних — синюю.</text:p>
      <text:p text:style-name="Text_20_body"><text:a xlink:type="simple" xlink:href="https://wiki.nsunc.com/html/tags/color" text:style-name="Internet_20_link" text:visited-style-name="Visited_20_Internet_20_Link">Таблица цветов</text:a></text:p>
      <text:h text:style-name="Heading_20_4" text:outline-level="4"><text:bookmark-start text:name="__RefHeading___znachenie_po_umolchaniju_26"/><text:bookmark-start text:name="znachenie_po_umolchaniju2"/>Значение по умолчанию<text:bookmark-end text:name="__RefHeading___znachenie_po_umolchaniju_26"/><text:bookmark-end text:name="znachenie_po_umolchaniju2"/></text:h>
      <text:p text:style-name="Text_20_body">Зависит от браузера и его версии, обычно используется белый цвет фона.</text:p>
      <text:h text:style-name="Heading_20_4" text:outline-level="4"><text:bookmark-start text:name="__RefHeading___analog_css_27"/><text:bookmark-start text:name="analog_css2"/>Аналог CSS<text:bookmark-end text:name="__RefHeading___analog_css_27"/><text:bookmark-end text:name="analog_css2"/></text:h>
      <text:p text:style-name="Text_20_body">background-color</text:p>
      <text:h text:style-name="Heading_20_4" text:outline-level="4"><text:bookmark-start text:name="__RefHeading___primer_28"/><text:bookmark-start text:name="primer3"/>Пример<text:bookmark-end text:name="__RefHeading___primer_28"/><text:bookmark-end text:name="primer3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&lt;!DOCTYPE HTML PUBLIC "-//W3C//DTD HTML 4.01 Transitional//EN" "http://www.w3.org/TR/html4/loose.dtd"&gt;<text:line-break/>&lt;html&gt;<text:line-break/> &lt;head&gt;<text:line-break/><text:s text:c="2"/>&lt;meta http-equiv="Content-Type" content="text/html; charset=utf-8"&gt;<text:line-break/><text:s text:c="2"/>&lt;title&gt;Тег TD, параметр bgcolor&lt;/title&gt;<text:line-break/> &lt;/head&gt;<text:line-break/> &lt;body text="white"&gt;<text:line-break/> <text:line-break/><text:s text:c="3"/>&lt;table bgcolor="black" width="600"&gt;<text:line-break/><text:s text:c="4"/>&lt;tr&gt;<text:line-break/><text:s text:c="5"/>&lt;td bgcolor="#ffcc00"&gt;Ячейка 1&lt;/td&gt;<text:line-break/><text:s text:c="4"/>&lt;/tr&gt;<text:line-break/><text:s text:c="4"/>&lt;tr&gt;<text:line-break/><text:s text:c="5"/>&lt;td&gt;Ячейка 2&lt;/td&gt;<text:line-break/><text:s text:c="4"/>&lt;/tr&gt;<text:line-break/><text:s text:c="3"/>&lt;/table&gt; <text:line-break/> <text:line-break/> &lt;/body&gt;<text:line-break/>&lt;/html&gt;</text:p>
          </table:table-cell>
        </table:table-row>
      </table:table>
      <text:h text:style-name="Heading_20_3" text:outline-level="3"><text:bookmark-start text:name="__RefHeading___parametr_bordercolor_29"/><text:bookmark-start text:name="parametr_bordercolor"/>Параметр BORDERCOLOR<text:bookmark-end text:name="__RefHeading___parametr_bordercolor_29"/><text:bookmark-end text:name="parametr_bordercolor"/></text:h>
      <text:h text:style-name="Heading_20_4" text:outline-level="4"><text:bookmark-start text:name="__RefHeading___opisanie_30"/><text:bookmark-start text:name="opisanie4"/>Описание<text:bookmark-end text:name="__RefHeading___opisanie_30"/><text:bookmark-end text:name="opisanie4"/></text:h>
      <text:p text:style-name="Text_20_body">Устанавливает цвет рамки вокруг ячейки. Рамка показывается, когда установлен параметр border с ненулевым значением у тега &lt;TABLE&gt;.</text:p>
      <text:h text:style-name="Heading_20_4" text:outline-level="4"><text:bookmark-start text:name="__RefHeading___sintaksis_31"/><text:bookmark-start text:name="sintaksis4"/>Синтаксис<text:bookmark-end text:name="__RefHeading___sintaksis_31"/><text:bookmark-end text:name="sintaksis4"/></text:h>
      <text:p text:style-name="Preformatted_20_Text">&lt;td bordercolor="цвет"&gt;...&lt;/td&gt;</text:p>
      <text:h text:style-name="Heading_20_4" text:outline-level="4"><text:bookmark-start text:name="__RefHeading___argumenty_32"/><text:bookmark-start text:name="argumenty3"/>Аргументы<text:bookmark-end text:name="__RefHeading___argumenty_32"/><text:bookmark-end text:name="argumenty3"/></text:h>
      <text:p text:style-name="Text_20_body">См. параметр <text:a xlink:type="simple" xlink:href="#__RefHeading___parametr_bgcolor_22" text:style-name="Local_20_link" text:visited-style-name="Visited_20_Local_20_Link">bgcolor</text:a>.</text:p>
      <text:h text:style-name="Heading_20_4" text:outline-level="4"><text:bookmark-start text:name="__RefHeading___znachenie_po_umolchaniju_33"/><text:bookmark-start text:name="znachenie_po_umolchaniju3"/>Значение по умолчанию<text:bookmark-end text:name="__RefHeading___znachenie_po_umolchaniju_33"/><text:bookmark-end text:name="znachenie_po_umolchaniju3"/></text:h>
      <text:p text:style-name="Text_20_body">Зависит от браузера и операционной системы.</text:p>
      <text:h text:style-name="Heading_20_4" text:outline-level="4"><text:bookmark-start text:name="__RefHeading___primer_34"/><text:bookmark-start text:name="primer4"/>Пример<text:bookmark-end text:name="__RefHeading___primer_34"/><text:bookmark-end text:name="primer4"/></text:h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&lt;!DOCTYPE HTML PUBLIC "-//W3C//DTD HTML 4.01//EN" "http://www.w3.org/TR/html4/strict.dtd"&gt;<text:line-break/>&lt;html&gt;<text:line-break/> &lt;head&gt;<text:line-break/><text:s text:c="2"/>&lt;meta http-equiv="Content-Type" content="text/html; charset=utf-8"&gt;<text:line-break/><text:s text:c="2"/>&lt;title&gt;Тег TD, параметр bordercolor&lt;/title&gt;<text:line-break/> &lt;/head&gt;<text:line-break/> &lt;body&gt;<text:line-break/> <text:line-break/><text:s text:c="2"/>&lt;table border="1" width="100%"&gt;<text:line-break/><text:s text:c="3"/>&lt;tr&gt;<text:line-break/><text:s text:c="4"/>&lt;td bordercolor="red"&gt;Ячейка 1&lt;/td&gt;<text:line-break/><text:s text:c="4"/>&lt;td&gt;Ячейка 2&lt;/td&gt;<text:line-break/><text:s text:c="3"/>&lt;/tr&gt; <text:line-break/><text:s text:c="2"/>&lt;/table&gt; <text:line-break/> <text:line-break/> &lt;/body&gt;<text:line-break/>&lt;/html&gt;</text:p>
          </table:table-cell>
        </table:table-row>
      </table:table>
      <text:h text:style-name="Heading_20_3" text:outline-level="3"><text:bookmark-start text:name="__RefHeading___parametr_colspan_35"/><text:bookmark-start text:name="parametr_colspan"/>Параметр COLSPAN<text:bookmark-end text:name="__RefHeading___parametr_colspan_35"/><text:bookmark-end text:name="parametr_colspan"/></text:h>
      <text:h text:style-name="Heading_20_4" text:outline-level="4"><text:bookmark-start text:name="__RefHeading___opisanie_36"/><text:bookmark-start text:name="opisanie5"/>Описание<text:bookmark-end text:name="__RefHeading___opisanie_36"/><text:bookmark-end text:name="opisanie5"/></text:h>
      <text:p text:style-name="Text_20_body">Устанавливает число ячеек, которые должны быть объединены по горизонтали. Этот параметр имеет смысл для таблиц, состоящих из нескольких строк. Например, как для таблицы, показанной на рисунке.</text:p>
      <text:p text:style-name="Text_20_body"><draw:frame draw:style-name="media" draw:name="Пример таблицы, где используется горизонтальное объединение ячеек Legend" text:anchor-type="as-char" draw:z-index="0" svg:width="5.5033333333333cm" style:rel-width="100%"><draw:text-box><text:p text:style-name="legendcenter"><draw:frame draw:style-name="media" draw:name="Пример таблицы, где используется горизонтальное объединение ячеек" text:anchor-type="as-char" draw:z-index="0" svg:width="5.5033333333333cm" style:rel-width="100%" svg:height="1.5345833333333cm" style:rel-height="scale"><draw:image xlink:href="Pictures/309f8bb029ec9630db85cc358f41094c.png" xlink:type="simple" xlink:show="embed" xlink:actuate="onLoad"/></draw:frame>Пример таблицы, где используется горизонтальное объединение ячеек</text:p></draw:text-box></draw:frame></text:p>
      <text:p text:style-name="Text_20_body">В приведенной на рисунке таблице содержатся две строки и две колонки, причем верхние горизонтальные ячейки объединены с помощью параметра colspan.</text:p>
      <text:h text:style-name="Heading_20_4" text:outline-level="4"><text:bookmark-start text:name="__RefHeading___sintaksis_37"/><text:bookmark-start text:name="sintaksis5"/>Синтаксис<text:bookmark-end text:name="__RefHeading___sintaksis_37"/><text:bookmark-end text:name="sintaksis5"/></text:h>
      <text:p text:style-name="Preformatted_20_Text">&lt;td colspan="число"&gt;...&lt;/td&gt;</text:p>
      <text:h text:style-name="Heading_20_4" text:outline-level="4"><text:bookmark-start text:name="__RefHeading___argumenty_38"/><text:bookmark-start text:name="argumenty4"/>Аргументы<text:bookmark-end text:name="__RefHeading___argumenty_38"/><text:bookmark-end text:name="argumenty4"/></text:h>
      <text:p text:style-name="Text_20_body">Любое целое положительное число больше 1.</text:p>
      <text:h text:style-name="Heading_20_4" text:outline-level="4"><text:bookmark-start text:name="__RefHeading___znachenie_po_umolchaniju_39"/><text:bookmark-start text:name="znachenie_po_umolchaniju4"/>Значение по умолчанию<text:bookmark-end text:name="__RefHeading___znachenie_po_umolchaniju_39"/><text:bookmark-end text:name="znachenie_po_umolchaniju4"/></text:h>
      <text:p text:style-name="Text_20_body">1</text:p>
      <text:h text:style-name="Heading_20_4" text:outline-level="4"><text:bookmark-start text:name="__RefHeading___primer_40"/><text:bookmark-start text:name="primer5"/>Пример<text:bookmark-end text:name="__RefHeading___primer_40"/><text:bookmark-end text:name="primer5"/></text:h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&lt;!DOCTYPE HTML PUBLIC "-//W3C//DTD HTML 4.01//EN" "http://www.w3.org/TR/html4/strict.dtd"&gt;<text:line-break/>&lt;html&gt;<text:line-break/> &lt;head&gt;<text:line-break/><text:s text:c="2"/>&lt;meta http-equiv="Content-Type" content="text/html; charset=utf-8"&gt;<text:line-break/><text:s text:c="2"/>&lt;title&gt;Тег TD, параметр colspan&lt;/title&gt;<text:line-break/> &lt;/head&gt;<text:line-break/> &lt;body&gt;<text:line-break/> <text:line-break/><text:s text:c="2"/>&lt;table width="200" border="1"<text:s text:c="2"/>cellpadding="4" cellspacing="0"&gt;<text:line-break/><text:s text:c="3"/>&lt;tr&gt; <text:line-break/><text:s text:c="4"/>&lt;td colspan="2"&gt;Ячейка 1&lt;/td&gt;<text:line-break/><text:s text:c="4"/>&lt;/tr&gt;<text:line-break/><text:s text:c="3"/>&lt;tr&gt; <text:line-break/><text:s text:c="4"/>&lt;td&gt;Ячейка 2&lt;/td&gt;<text:line-break/><text:s text:c="4"/>&lt;td&gt;Ячейка 3&lt;/td&gt;<text:line-break/><text:s text:c="3"/>&lt;/tr&gt;<text:line-break/><text:s text:c="2"/>&lt;/table&gt;<text:line-break/> <text:line-break/> &lt;/body&gt;<text:line-break/>&lt;/html&gt;</text:p>
          </table:table-cell>
        </table:table-row>
      </table:table>
      <text:h text:style-name="Heading_20_3" text:outline-level="3"><text:bookmark-start text:name="__RefHeading___parametr_height_41"/><text:bookmark-start text:name="parametr_height"/>Параметр HEIGHT<text:bookmark-end text:name="__RefHeading___parametr_height_41"/><text:bookmark-end text:name="parametr_height"/></text:h>
      <text:h text:style-name="Heading_20_4" text:outline-level="4"><text:bookmark-start text:name="__RefHeading___opisanie_42"/><text:bookmark-start text:name="opisanie6"/>Описание<text:bookmark-end text:name="__RefHeading___opisanie_42"/><text:bookmark-end text:name="opisanie6"/></text:h>
      <text:p text:style-name="Text_20_body">Браузер сам устанавливает высоту таблицы и ее ячеек исходя из их содержимого. Однако при использовании параметра height высота ячеек будет изменена. Здесь возможны два варианта. Если значение height меньше, чем содержимое ячейки, то этот параметр будет проигнорирован. В случае, когда установлена высота ячейки, превышающая ее содержимое, добавляется пустое пространство по вертикали.</text:p>
      <text:h text:style-name="Heading_20_4" text:outline-level="4"><text:bookmark-start text:name="__RefHeading___sintaksis_43"/><text:bookmark-start text:name="sintaksis6"/>Синтаксис<text:bookmark-end text:name="__RefHeading___sintaksis_43"/><text:bookmark-end text:name="sintaksis6"/></text:h>
      <text:p text:style-name="Preformatted_20_Text">&lt;td height="значение"&gt;...&lt;/td&gt;</text:p>
      <text:h text:style-name="Heading_20_4" text:outline-level="4"><text:bookmark-start text:name="__RefHeading___argumenty_44"/><text:bookmark-start text:name="argumenty5"/>Аргументы<text:bookmark-end text:name="__RefHeading___argumenty_44"/><text:bookmark-end text:name="argumenty5"/></text:h>
      <text:p text:style-name="Text_20_body">Любое целое значение в пикселах или процентах от доступного пространства.</text:p>
      <text:h text:style-name="Heading_20_4" text:outline-level="4"><text:bookmark-start text:name="__RefHeading___znachenie_po_umolchaniju_45"/><text:bookmark-start text:name="znachenie_po_umolchaniju5"/>Значение по умолчанию<text:bookmark-end text:name="__RefHeading___znachenie_po_umolchaniju_45"/><text:bookmark-end text:name="znachenie_po_umolchaniju5"/></text:h>
      <text:p text:style-name="Text_20_body">Высота вычисляется на основе содержимого ячейки.</text:p>
      <text:h text:style-name="Heading_20_4" text:outline-level="4"><text:bookmark-start text:name="__RefHeading___analog_css_46"/><text:bookmark-start text:name="analog_css3"/>Аналог CSS<text:bookmark-end text:name="__RefHeading___analog_css_46"/><text:bookmark-end text:name="analog_css3"/></text:h>
      <text:p text:style-name="Text_20_body">height</text:p>
      <text:h text:style-name="Heading_20_4" text:outline-level="4"><text:bookmark-start text:name="__RefHeading___primer_47"/><text:bookmark-start text:name="primer6"/>Пример<text:bookmark-end text:name="__RefHeading___primer_47"/><text:bookmark-end text:name="primer6"/></text:h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&lt;!DOCTYPE HTML PUBLIC "-//W3C//DTD HTML 4.01 Transitional//EN" "http://www.w3.org/TR/html4/loose.dtd"&gt;<text:line-break/>&lt;html&gt;<text:line-break/> &lt;head&gt;<text:line-break/><text:s text:c="2"/>&lt;meta http-equiv="Content-Type" content="text/html; charset=utf-8"&gt;<text:line-break/><text:s text:c="2"/>&lt;title&gt;Тег TD, параметр height&lt;/title&gt;<text:line-break/> &lt;/head&gt;<text:line-break/> &lt;body&gt;<text:line-break/> <text:line-break/><text:s text:c="2"/>&lt;table cellpadding="10" bgcolor="#ffcc00" align="center" width="100%"&gt;<text:line-break/><text:s text:c="3"/>&lt;tr&gt;<text:line-break/><text:s text:c="4"/>&lt;td height="50"&gt;Ячейка 1&lt;/td&gt;<text:line-break/><text:s text:c="3"/>&lt;/tr&gt; <text:line-break/><text:s text:c="2"/>&lt;/table&gt; <text:line-break/> <text:line-break/> &lt;/body&gt;<text:line-break/>&lt;/html&gt;</text:p>
          </table:table-cell>
        </table:table-row>
      </table:table>
      <text:h text:style-name="Heading_20_3" text:outline-level="3"><text:bookmark-start text:name="__RefHeading___parametr_nowrap_48"/><text:bookmark-start text:name="parametr_nowrap"/>Параметр NOWRAP<text:bookmark-end text:name="__RefHeading___parametr_nowrap_48"/><text:bookmark-end text:name="parametr_nowrap"/></text:h>
      <text:h text:style-name="Heading_20_4" text:outline-level="4"><text:bookmark-start text:name="__RefHeading___opisanie_49"/><text:bookmark-start text:name="opisanie7"/>Описание<text:bookmark-end text:name="__RefHeading___opisanie_49"/><text:bookmark-end text:name="opisanie7"/></text:h>
      <text:p text:style-name="Text_20_body">Добавление параметра nowrap к тегу &lt;TD&gt; заставляет текст внутри ячейки отображаться без переносов, одной сплошной строкой. Неправильное использование этого атрибута может привести к тому, что таблица будет слишком широкой и не поместится целиком на веб-страницу. Как следствие, появится горизонтальная полоса прокрутки. В любом случае, пользоваться подобной таблицей будет неудобно, из-за чего применение параметра nowrap осуждается в спецификации HTML 4.</text:p>
      <text:h text:style-name="Heading_20_4" text:outline-level="4"><text:bookmark-start text:name="__RefHeading___sintaksis_50"/><text:bookmark-start text:name="sintaksis7"/>Синтаксис<text:bookmark-end text:name="__RefHeading___sintaksis_50"/><text:bookmark-end text:name="sintaksis7"/></text:h>
      <text:p text:style-name="Preformatted_20_Text">&lt;td nowrap&gt;...&lt;/td&gt;</text:p>
      <text:h text:style-name="Heading_20_4" text:outline-level="4"><text:bookmark-start text:name="__RefHeading___argumenty_51"/><text:bookmark-start text:name="argumenty6"/>Аргументы<text:bookmark-end text:name="__RefHeading___argumenty_51"/><text:bookmark-end text:name="argumenty6"/></text:h>
      <text:p text:style-name="Text_20_body">Нет.</text:p>
      <text:h text:style-name="Heading_20_4" text:outline-level="4"><text:bookmark-start text:name="__RefHeading___znachenie_po_umolchaniju_52"/><text:bookmark-start text:name="znachenie_po_umolchaniju6"/>Значение по умолчанию<text:bookmark-end text:name="__RefHeading___znachenie_po_umolchaniju_52"/><text:bookmark-end text:name="znachenie_po_umolchaniju6"/></text:h>
      <text:p text:style-name="Text_20_body">По умолчанию параметр nowrap не установлен.</text:p>
      <text:h text:style-name="Heading_20_4" text:outline-level="4"><text:bookmark-start text:name="__RefHeading___analog_css_53"/><text:bookmark-start text:name="analog_css4"/>Аналог CSS<text:bookmark-end text:name="__RefHeading___analog_css_53"/><text:bookmark-end text:name="analog_css4"/></text:h>
      <text:p text:style-name="Text_20_body">white-space</text:p>
      <text:h text:style-name="Heading_20_4" text:outline-level="4"><text:bookmark-start text:name="__RefHeading___primer_54"/><text:bookmark-start text:name="primer7"/>Пример<text:bookmark-end text:name="__RefHeading___primer_54"/><text:bookmark-end text:name="primer7"/></text:h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&lt;!DOCTYPE HTML PUBLIC "-//W3C//DTD HTML 4.01 Transitional//EN" "http://www.w3.org/TR/html4/loose.dtd"&gt;<text:line-break/>&lt;html&gt;<text:line-break/> &lt;head&gt;<text:line-break/><text:s text:c="2"/>&lt;meta http-equiv="Content-Type" content="text/html; charset=utf-8"&gt;<text:line-break/><text:s text:c="2"/>&lt;title&gt;Тег TD, параметр nowrap&lt;/title&gt;<text:line-break/> &lt;/head&gt;<text:line-break/> &lt;body&gt;<text:line-break/> <text:line-break/><text:s text:c="2"/>&lt;table width="400"&gt;<text:line-break/><text:s text:c="3"/>&lt;tr&gt;<text:line-break/><text:s text:c="4"/>&lt;td nowrap&gt;Duis te feugifacilisi. Duis autem dolor in hendrerit in vulputate <text:line-break/><text:s text:c="5"/>velit esse molestie consequat, vel illum dolore eu feugiat nulla <text:line-break/><text:s text:c="5"/>facilisis at vero eros et accumsan et iusto odio dignissim qui blandit <text:line-break/><text:s text:c="5"/>praesent luptatum zzril delenit au gue duis dolore te feugat nulla <text:line-break/><text:s text:c="5"/>facilisi. Ut wisi enim ad minim veniam, quis nostrud exerci taion <text:line-break/><text:s text:c="5"/>ullamcorper suscipit lobortis nisl ut aliquip ex en commodo consequat. <text:line-break/><text:s text:c="5"/>Duis te feugifacilisi per suscipit lobortis nisl ut aliquip ex en <text:line-break/><text:s text:c="5"/>commodo consequat.&lt;/td&gt;<text:line-break/><text:s text:c="3"/>&lt;/tr&gt; <text:line-break/><text:s text:c="2"/>&lt;/table&gt; <text:line-break/> <text:line-break/> &lt;/body&gt;<text:line-break/>&lt;/html&gt;</text:p>
          </table:table-cell>
        </table:table-row>
      </table:table>
      <text:h text:style-name="Heading_20_3" text:outline-level="3"><text:bookmark-start text:name="__RefHeading___parametr_rowspan_55"/><text:bookmark-start text:name="parametr_rowspan"/>Параметр ROWSPAN<text:bookmark-end text:name="__RefHeading___parametr_rowspan_55"/><text:bookmark-end text:name="parametr_rowspan"/></text:h>
      <text:h text:style-name="Heading_20_4" text:outline-level="4"><text:bookmark-start text:name="__RefHeading___opisanie_56"/><text:bookmark-start text:name="opisanie8"/>Описание<text:bookmark-end text:name="__RefHeading___opisanie_56"/><text:bookmark-end text:name="opisanie8"/></text:h>
      <text:p text:style-name="Text_20_body">Устанавливает число ячеек, которые должны быть объединены по вертикали. Этот параметр имеет смысл для таблиц, состоящих из нескольких строк. Например, как для таблицы, показанной на рисунке.</text:p>
      <text:p text:style-name="Text_20_body"><draw:frame draw:style-name="media" draw:name="Пример таблицы, где используется вертикальное объединение ячеек Legend" text:anchor-type="as-char" draw:z-index="0" svg:width="5.5033333333333cm" style:rel-width="100%"><draw:text-box><text:p text:style-name="legendcenter"><draw:frame draw:style-name="media" draw:name="Пример таблицы, где используется вертикальное объединение ячеек" text:anchor-type="as-char" draw:z-index="1" svg:width="5.5033333333333cm" style:rel-width="100%" svg:height="1.5345833333333cm" style:rel-height="scale"><draw:image xlink:href="Pictures/892786f123b921f55067e75f4368c223.png" xlink:type="simple" xlink:show="embed" xlink:actuate="onLoad"/></draw:frame>Пример таблицы, где используется вертикальное объединение ячеек</text:p></draw:text-box></draw:frame></text:p>
      <text:p text:style-name="Text_20_body">В приведенной на рисунке таблице содержатся две строки и две колонки, причем левые вертикальные ячейки объединены с помощью параметра rowspan.</text:p>
      <text:h text:style-name="Heading_20_4" text:outline-level="4"><text:bookmark-start text:name="__RefHeading___sintaksis_57"/><text:bookmark-start text:name="sintaksis8"/>Синтаксис<text:bookmark-end text:name="__RefHeading___sintaksis_57"/><text:bookmark-end text:name="sintaksis8"/></text:h>
      <text:p text:style-name="Preformatted_20_Text">&lt;td rowspan="число"&gt;...&lt;/td&gt;</text:p>
      <text:h text:style-name="Heading_20_4" text:outline-level="4"><text:bookmark-start text:name="__RefHeading___argumenty_58"/><text:bookmark-start text:name="argumenty7"/>Аргументы<text:bookmark-end text:name="__RefHeading___argumenty_58"/><text:bookmark-end text:name="argumenty7"/></text:h>
      <text:p text:style-name="Text_20_body">Любое целое положительное число больше 1.</text:p>
      <text:h text:style-name="Heading_20_4" text:outline-level="4"><text:bookmark-start text:name="__RefHeading___znachenie_po_umolchaniju_59"/><text:bookmark-start text:name="znachenie_po_umolchaniju7"/>Значение по умолчанию<text:bookmark-end text:name="__RefHeading___znachenie_po_umolchaniju_59"/><text:bookmark-end text:name="znachenie_po_umolchaniju7"/></text:h>
      <text:p text:style-name="Text_20_body">1</text:p>
      <text:h text:style-name="Heading_20_4" text:outline-level="4"><text:bookmark-start text:name="__RefHeading___primer_60"/><text:bookmark-start text:name="primer8"/>Пример<text:bookmark-end text:name="__RefHeading___primer_60"/><text:bookmark-end text:name="primer8"/></text:h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&lt;!DOCTYPE HTML PUBLIC "-//W3C//DTD HTML 4.01 Transitional//EN" "http://www.w3.org/TR/html4/loose.dtd"&gt;<text:line-break/>&lt;html&gt;<text:line-break/> &lt;head&gt;<text:line-break/><text:s text:c="2"/>&lt;meta http-equiv="Content-Type" content="text/html; charset=utf-8"&gt;<text:line-break/><text:s text:c="2"/>&lt;title&gt;Тег TD, параметр rowspan&lt;/title&gt;<text:line-break/> &lt;/head&gt;<text:line-break/> &lt;body&gt;<text:line-break/> <text:line-break/><text:s text:c="3"/>&lt;table width="200" border="1" align="center" <text:line-break/><text:s text:c="5"/>cellpadding="4" cellspacing="0"&gt;<text:line-break/><text:s text:c="4"/>&lt;tr&gt; <text:line-break/><text:s text:c="5"/>&lt;td rowspan="2" bgcolor="#FBF0DB"&gt;Ячейка 1&lt;/td&gt;<text:line-break/><text:s text:c="5"/>&lt;td&gt;Ячейка 2&lt;/td&gt;<text:line-break/><text:s text:c="4"/>&lt;/tr&gt;<text:line-break/><text:s text:c="4"/>&lt;tr&gt; <text:line-break/><text:s text:c="5"/>&lt;td&gt;Ячейка 3&lt;/td&gt;<text:line-break/><text:s text:c="4"/>&lt;/tr&gt;<text:line-break/><text:s text:c="3"/>&lt;/table&gt;<text:line-break/> <text:line-break/> &lt;/body&gt;<text:line-break/>&lt;/html&gt;</text:p>
          </table:table-cell>
        </table:table-row>
      </table:table>
      <text:h text:style-name="Heading_20_3" text:outline-level="3"><text:bookmark-start text:name="__RefHeading___parametr_valign_61"/><text:bookmark-start text:name="parametr_valign"/>Параметр VALIGN<text:bookmark-end text:name="__RefHeading___parametr_valign_61"/><text:bookmark-end text:name="parametr_valign"/></text:h>
      <text:h text:style-name="Heading_20_4" text:outline-level="4"><text:bookmark-start text:name="__RefHeading___opisanie_62"/><text:bookmark-start text:name="opisanie9"/>Описание<text:bookmark-end text:name="__RefHeading___opisanie_62"/><text:bookmark-end text:name="opisanie9"/></text:h>
      <text:p text:style-name="Text_20_body">Устанавливает вертикальное выравнивание содержимого ячейки. По умолчанию контент ячейки располагается по ее вертикали в центре.</text:p>
      <text:h text:style-name="Heading_20_4" text:outline-level="4"><text:bookmark-start text:name="__RefHeading___sintaksis_63"/><text:bookmark-start text:name="sintaksis9"/>Синтаксис<text:bookmark-end text:name="__RefHeading___sintaksis_63"/><text:bookmark-end text:name="sintaksis9"/></text:h>
      <text:p text:style-name="Preformatted_20_Text">&lt;td valign="top | middle | bottom | baseline"&gt;...&lt;/td&gt;</text:p>
      <text:h text:style-name="Heading_20_4" text:outline-level="4"><text:bookmark-start text:name="__RefHeading___argumenty_64"/><text:bookmark-start text:name="argumenty8"/>Аргументы<text:bookmark-end text:name="__RefHeading___argumenty_64"/><text:bookmark-end text:name="argumenty8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top </text:p>
          </table:table-cell>
          <table:table-cell office:value-type="string" table:style-name="tablecell">
            <text:p text:style-name="tablealignleft">Выравнивание содержимого ячейки по верхнему краю строки.  </text:p>
          </table:table-cell>
        </table:table-row>
        <table:table-row>
          <table:table-cell office:value-type="string" table:style-name="tablecell">
            <text:p text:style-name="tablealignleft">middle </text:p>
          </table:table-cell>
          <table:table-cell office:value-type="string" table:style-name="tablecell">
            <text:p text:style-name="tablealignleft">Выравнивание по середине. </text:p>
          </table:table-cell>
        </table:table-row>
        <table:table-row>
          <table:table-cell office:value-type="string" table:style-name="tablecell">
            <text:p text:style-name="tablealignleft">bottom </text:p>
          </table:table-cell>
          <table:table-cell office:value-type="string" table:style-name="tablecell">
            <text:p text:style-name="tablealignleft">Выравнивание по нижнему краю. </text:p>
          </table:table-cell>
        </table:table-row>
        <table:table-row>
          <table:table-cell office:value-type="string" table:style-name="tablecell">
            <text:p text:style-name="tablealignleft">baseline </text:p>
          </table:table-cell>
          <table:table-cell office:value-type="string" table:style-name="tablecell">
            <text:p text:style-name="tablealignleft">Выравнивание по базовой линии, при этом происходит привязка содержимого ячейки к одной линии. </text:p>
          </table:table-cell>
        </table:table-row>
      </table:table>
      <text:h text:style-name="Heading_20_4" text:outline-level="4"><text:bookmark-start text:name="__RefHeading___znachenie_po_umolchaniju_65"/><text:bookmark-start text:name="znachenie_po_umolchaniju8"/>Значение по умолчанию<text:bookmark-end text:name="__RefHeading___znachenie_po_umolchaniju_65"/><text:bookmark-end text:name="znachenie_po_umolchaniju8"/></text:h>
      <text:p text:style-name="Text_20_body">middle</text:p>
      <text:h text:style-name="Heading_20_4" text:outline-level="4"><text:bookmark-start text:name="__RefHeading___analog_css_66"/><text:bookmark-start text:name="analog_css5"/>Аналог CSS<text:bookmark-end text:name="__RefHeading___analog_css_66"/><text:bookmark-end text:name="analog_css5"/></text:h>
      <text:p text:style-name="Text_20_body">vertical-align</text:p>
      <text:h text:style-name="Heading_20_4" text:outline-level="4"><text:bookmark-start text:name="__RefHeading___primer_67"/><text:bookmark-start text:name="primer9"/>Пример<text:bookmark-end text:name="__RefHeading___primer_67"/><text:bookmark-end text:name="primer9"/></text:h>
      <table:table table:style-name="Table">
        <table:table-column table:style-name="odt_auto_style_table_column_13_1"/>
        <table:table-row>
          <table:table-cell office:value-type="string" table:style-name="tablecell">
            <text:p text:style-name="Preformatted_20_Text">&lt;!DOCTYPE HTML PUBLIC "-//W3C//DTD HTML 4.01//EN" "http://www.w3.org/TR/html4/strict.dtd"&gt;<text:line-break/>&lt;html&gt;<text:line-break/> &lt;head&gt;<text:line-break/><text:s text:c="2"/>&lt;meta http-equiv="Content-Type" content="text/html; charset=utf-8"&gt;<text:line-break/><text:s text:c="2"/>&lt;title&gt;Тег TD, параметр valign&lt;/title&gt;<text:line-break/> &lt;/head&gt;<text:line-break/> &lt;body&gt;<text:line-break/> <text:line-break/><text:s text:c="3"/>&lt;table width="60%" border="1"&gt;<text:line-break/><text:s text:c="4"/>&lt;tr&gt;<text:line-break/><text:s text:c="5"/>&lt;td valign="top" height="200"&gt;Выравнивание по верхнему краю&lt;/td&gt;<text:line-break/><text:s text:c="5"/>&lt;td valign="bottom"&gt;Выравнивание по нижнему краю&lt;/td&gt;<text:s text:c="2"/><text:line-break/><text:s text:c="4"/>&lt;/tr&gt; <text:line-break/><text:s text:c="3"/>&lt;/table&gt; <text:line-break/> <text:line-break/> &lt;/body&gt;<text:line-break/>&lt;/html&gt;</text:p>
          </table:table-cell>
        </table:table-row>
      </table:table>
      <text:h text:style-name="Heading_20_3" text:outline-level="3"><text:bookmark-start text:name="__RefHeading___parametr_width_68"/><text:bookmark-start text:name="parametr_width"/>Параметр WIDTH<text:bookmark-end text:name="__RefHeading___parametr_width_68"/><text:bookmark-end text:name="parametr_width"/></text:h>
      <text:h text:style-name="Heading_20_4" text:outline-level="4"><text:bookmark-start text:name="__RefHeading___opisanie_69"/><text:bookmark-start text:name="opisanie10"/>Описание<text:bookmark-end text:name="__RefHeading___opisanie_69"/><text:bookmark-end text:name="opisanie10"/></text:h>
      <text:p text:style-name="Text_20_body">Задает ширину ячейки. Если общая ширина содержимого превышает указанную ширину ячейки, то браузер будет пытаться «втиснуться» в заданные размеры за счет форматирования текста. В случае, когда это невозможно, например, в ячейке находятся изображения, параметр width будет проигнорирован, и новая ширина ячейки будет вычислена на основе ее содержимого.</text:p>
      <text:h text:style-name="Heading_20_4" text:outline-level="4"><text:bookmark-start text:name="__RefHeading___sintaksis_70"/><text:bookmark-start text:name="sintaksis10"/>Синтаксис<text:bookmark-end text:name="__RefHeading___sintaksis_70"/><text:bookmark-end text:name="sintaksis10"/></text:h>
      <text:p text:style-name="Preformatted_20_Text">&lt;td width="значение"&gt;...&lt;/td&gt;</text:p>
      <text:h text:style-name="Heading_20_4" text:outline-level="4"><text:bookmark-start text:name="__RefHeading___argumenty_71"/><text:bookmark-start text:name="argumenty9"/>Аргументы<text:bookmark-end text:name="__RefHeading___argumenty_71"/><text:bookmark-end text:name="argumenty9"/></text:h>
      <text:p text:style-name="Text_20_body">Любое целое значение в пикселах или процентах от доступного пространства.</text:p>
      <text:h text:style-name="Heading_20_4" text:outline-level="4"><text:bookmark-start text:name="__RefHeading___znachenie_po_umolchaniju_72"/><text:bookmark-start text:name="znachenie_po_umolchaniju9"/>Значение по умолчанию<text:bookmark-end text:name="__RefHeading___znachenie_po_umolchaniju_72"/><text:bookmark-end text:name="znachenie_po_umolchaniju9"/></text:h>
      <text:p text:style-name="Text_20_body">Ширина вычисляется на основе содержимого ячейки.</text:p>
      <text:h text:style-name="Heading_20_4" text:outline-level="4"><text:bookmark-start text:name="__RefHeading___analog_css_73"/><text:bookmark-start text:name="analog_css6"/>Аналог CSS<text:bookmark-end text:name="__RefHeading___analog_css_73"/><text:bookmark-end text:name="analog_css6"/></text:h>
      <text:p text:style-name="Text_20_body">width</text:p>
      <text:h text:style-name="Heading_20_4" text:outline-level="4"><text:bookmark-start text:name="__RefHeading___primer_74"/><text:bookmark-start text:name="primer10"/>Пример<text:bookmark-end text:name="__RefHeading___primer_74"/><text:bookmark-end text:name="primer10"/></text:h>
      <table:table table:style-name="Table">
        <table:table-column table:style-name="odt_auto_style_table_column_14_1"/>
        <table:table-row>
          <table:table-cell office:value-type="string" table:style-name="tablecell">
            <text:p text:style-name="Preformatted_20_Text">&lt;!DOCTYPE HTML PUBLIC "-//W3C//DTD HTML 4.01 Transitional//EN" "http://www.w3.org/TR/html4/loose.dtd"&gt;<text:line-break/>&lt;html&gt;<text:line-break/> &lt;head&gt;<text:line-break/><text:s text:c="2"/>&lt;meta http-equiv="Content-Type" content="text/html; charset=utf-8"&gt;<text:line-break/><text:s text:c="2"/>&lt;title&gt;Тег TD, параметр width&lt;/title&gt;<text:line-break/> &lt;/head&gt;<text:line-break/> &lt;body&gt;<text:line-break/> <text:line-break/><text:s text:c="3"/>&lt;table cellpadding="10" border="1"&gt;<text:line-break/><text:s text:c="4"/>&lt;tr&gt;<text:line-break/><text:s text:c="5"/>&lt;td width="20%"&gt;Ячейка 1&lt;/td&gt;<text:line-break/><text:s text:c="5"/>&lt;td width="80%"&gt;Ячейка 2&lt;/td&gt;<text:line-break/><text:s text:c="4"/>&lt;/tr&gt; <text:line-break/><text:s text:c="3"/>&lt;/table&gt; <text:line-break/> <text:line-break/> &lt;/body&gt;<text:line-break/>&lt;/html&gt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4::48:57</meta:creation-date>
    <dc:creator>Generated</dc:creator>
    <dc:date>2026-08-10T14::48:57</dc:date>
    <dc:language>en-US</dc:language>
    <meta:editing-cycles>1</meta:editing-cycles>
    <meta:editing-duration>PT0S</meta:editing-duration>
    <dc:title>html:tags:td</dc:title>
  </office:meta>
</office:document-meta>
</file>