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32bf1edb88be85f465e5b71552cd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title"/><text:bookmark-start text:name="__RefHeading___teg_title_1"/><text:bookmark-start text:name="teg_title"/>Тег TITLE<text:bookmark-end text:name="__RefHeading___teg_title_1"/><text:bookmark-end text:name="teg_title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Определяет заголовок документа. Элемент &lt;TITLE&gt; не является частью документа и не показывается напрямую на веб-странице. В операционной системе Windows текст заголовка отображается в левом верхнем углу окна браузера (рис. 1). Допускается использовать только один тег &lt;TITLE&gt; на документ и размещать его в контейнере <text:a xlink:type="simple" xlink:href="https://wiki.nsunc.com/html/tags/head" text:style-name="Internet_20_link" text:visited-style-name="Visited_20_Internet_20_Link">&lt;HEAD&gt;</text:a>.</text:p>
      <text:p text:style-name="Text_20_body"><draw:frame draw:style-name="media" draw:name="Вид заголовка в браузере Firefox Legend" text:anchor-type="as-char" draw:z-index="0" svg:width="10.847916666667cm"><draw:text-box><text:p text:style-name="legendcenter"><draw:frame draw:style-name="media" draw:name="Вид заголовка в браузере Firefox" text:anchor-type="as-char" draw:z-index="0" svg:width="10.847916666667cm" svg:height="2.4341666666667cm"><draw:image xlink:href="Pictures/7432bf1edb88be85f465e5b71552cdc2.png" xlink:type="simple" xlink:show="embed" xlink:actuate="onLoad"/></draw:frame>Вид заголовка в браузере Firefox</text:p></draw:text-box></draw:frame>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head&gt;<text:line-break/> &lt;title&gt;Заголовок&lt;/title&gt;<text:line-break/>&lt;/head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ext:p text:style-name="Text_20_body">Нет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title&gt;htmlbook.ru - Как правильно писать заголовок страницы&lt;/title&gt;<text:line-break/> &lt;/head&gt; <text:line-break/> &lt;body&gt;<text:line-break/> <text:line-break/><text:s text:c="2"/>&lt;p&gt;...&lt;/p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rimechanie_7"/><text:bookmark-start text:name="primechanie"/>Примечание<text:bookmark-end text:name="__RefHeading___primechanie_7"/><text:bookmark-end text:name="primechanie"/></text:h>
      <text:p text:style-name="Text_20_body">Тег &lt;TITLE&gt; выполняет множество задач, как прямо, так и косвенно. Ниже описано какую роль выполняет заголовок страницы.</text:p>
      <text:list text:style-name="List_20_1" text:continue-numbering="false">
        <text:list-item>
          <text:p text:style-name="List_20_1_Content_First"> По тексту заголовка пользователь получает дополнительную информацию, что это за сайт, на котором он находится и как называется текущая страница. Не стоит думать, что достаточно в документе указать логотип сайта и проигнорировать заголовок, ведь посетитель может свернуть окно. В свернутом виде заголовок также отображается на кнопках панели задач, поэтому можно легко ориентироваться, с каким сайтом в данный момент работать, а не перелистывать их по очереди.</text:p>
        </text:list-item>
        <text:list-item>
          <text:p text:style-name="List_20_1_Content"> Большинство браузеров поддерживают возможность сохранения веб-страницы на локальный компьютер. В этом случае имя сохраненного файла совпадает с названием заголовка документа. Если в тексте заголовка содержатся символы недопустимые в имени файла (\ / : * ? « &lt; &gt; |), они будут проигнорированы или автоматически заменены другими дозволенными символами.</text:p>
        </text:list-item>
        <text:list-item>
          <text:p text:style-name="List_20_1_Content"> При сохранении в разделе браузера «Избранное», адрес текущей страницы с ее заголовком помещается в список предпочитаемых ссылок. Поскольку этот список, как правило, хранится в виде отдельных файлов, к их именам также прилагается уже вышеописанное правило.</text:p>
        </text:list-item>
        <text:list-item>
          <text:p text:style-name="List_20_1_Content_Last"> В результатах поиска по ключевым словам, поисковые системы используют заголовок страницы для указания ссылки на данный документ. Интересно написанный заголовок, содержащий ключевые слова, привлечет больше внимания посетителей и увеличит шансы на то, что сайт посетит больше людей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4:55</meta:creation-date>
    <dc:creator>Generated</dc:creator>
    <dc:date>2026-08-31T08::14:55</dc:date>
    <dc:language>en-US</dc:language>
    <meta:editing-cycles>1</meta:editing-cycles>
    <meta:editing-duration>PT0S</meta:editing-duration>
    <dc:title>html:tags:title</dc:title>
  </office:meta>
</office:document-meta>
</file>