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56d10eb973c545784059ca3ca61939.png"/>
  <manifest:file-entry manifest:media-type="image/png" manifest:full-path="Pictures/6d7e09f0eafa66bff145c072888531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tr"/><text:bookmark-start text:name="__RefHeading___teg_tr_1"/><text:bookmark-start text:name="teg_tr"/>Тег TR<text:bookmark-end text:name="__RefHeading___teg_tr_1"/><text:bookmark-end text:name="teg_tr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TR&gt; служит контейнером для создания строки таблицы. Каждая ячейка в пределах такой строки может задаваться с помощью тега <text:a xlink:type="simple" xlink:href="https://wiki.nsunc.com/html/tags/th" text:style-name="Internet_20_link" text:visited-style-name="Visited_20_Internet_20_Link">&lt;TH&gt;</text:a> или <text:a xlink:type="simple" xlink:href="https://wiki.nsunc.com/html/tags/td" text:style-name="Internet_20_link" text:visited-style-name="Visited_20_Internet_20_Link">&lt;TD&gt;</text:a>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table&gt;<text:s text:c="2"/>&lt;tr&gt;...&lt;/tr&gt; &lt;/table&gt;</text:p>
      <text:h text:style-name="Heading_20_3" text:outline-level="3"><text:bookmark-start text:name="__RefHeading___parametry_4"/><text:bookmark-start text:name="parametry"/>Параметры<text:bookmark-end text:name="__RefHeading___parametry_4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#__RefHeading___parametr_align_8" text:style-name="Local_20_link" text:visited-style-name="Visited_20_Local_20_Link">align</text:a> </text:p>
          </table:table-cell>
          <table:table-cell office:value-type="string" table:style-name="tablecell">
            <text:p text:style-name="tablealignleft">Определяет выравнивание содержимого ячеек по горизонтал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bgcolor_15" text:style-name="Local_20_link" text:visited-style-name="Visited_20_Local_20_Link">bgcolor</text:a> </text:p>
          </table:table-cell>
          <table:table-cell office:value-type="string" table:style-name="tablecell">
            <text:p text:style-name="tablealignleft">Цвет фона ячеек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bordercolor_22" text:style-name="Local_20_link" text:visited-style-name="Visited_20_Local_20_Link">bordercolor</text:a> </text:p>
          </table:table-cell>
          <table:table-cell office:value-type="string" table:style-name="tablecell">
            <text:p text:style-name="tablealignleft">Цвет рам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valign_29" text:style-name="Local_20_link" text:visited-style-name="Visited_20_Local_20_Link">valign</text:a> </text:p>
          </table:table-cell>
          <table:table-cell office:value-type="string" table:style-name="tablecell">
            <text:p text:style-name="tablealignleft">Выравнивание содержимого ячеек по вертикали. </text:p>
          </table:table-cell>
        </table:table-row>
      </table:table>
      <text:h text:style-name="Heading_20_3" text:outline-level="3"><text:bookmark-start text:name="__RefHeading___zakryvajuschij_teg_5"/><text:bookmark-start text:name="zakryvajuschij_teg"/>Закрывающий тег<text:bookmark-end text:name="__RefHeading___zakryvajuschij_teg_5"/><text:bookmark-end text:name="zakryvajuschij_teg"/></text:h>
      <text:p text:style-name="Text_20_body">Не обязателен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R&lt;/title&gt;<text:line-break/> &lt;/head&gt;<text:line-break/> &lt;body&gt;<text:line-break/> <text:line-break/><text:s text:c="2"/>&lt;table width="100%" border="0" cellpadding="4"&gt;<text:line-break/><text:s text:c="3"/>&lt;tr align="right" valign="top"&gt;<text:line-break/><text:s text:c="4"/>&lt;td&gt;&lt;img src="images/book.png" width="199" height="133" alt="Книга"&gt;&lt;/td&gt;<text:line-break/><text:s text:c="4"/>&lt;td&gt;Lorem ipsum dolor sit amet...&lt;/td&gt;<text:line-break/><text:s text:c="3"/>&lt;/tr&gt;<text:line-break/><text:s text:c="2"/>&lt;/table&gt;<text:line-break/> <text:line-break/> &lt;/body&gt;<text:line-break/>&lt;/html&gt;</text:p>
          </table:table-cell>
        </table:table-row>
      </table:table>
      <text:h text:style-name="Heading_20_2" text:outline-level="2"><text:bookmark-start text:name="__RefHeading___opisanie_parametrov_tega_tr_7"/><text:bookmark-start text:name="opisanie_parametrov_tega_tr"/>Описание параметров тега &lt;TR&gt;<text:bookmark-end text:name="__RefHeading___opisanie_parametrov_tega_tr_7"/><text:bookmark-end text:name="opisanie_parametrov_tega_tr"/></text:h>
      <text:h text:style-name="Heading_20_3" text:outline-level="3"><text:bookmark-start text:name="__RefHeading___parametr_align_8"/><text:bookmark-start text:name="parametr_align"/>Параметр ALIGN<text:bookmark-end text:name="__RefHeading___parametr_align_8"/><text:bookmark-end text:name="parametr_align"/></text:h>
      <text:h text:style-name="Heading_20_4" text:outline-level="4"><text:bookmark-start text:name="__RefHeading___opisanie_9"/><text:bookmark-start text:name="opisanie1"/>Описание<text:bookmark-end text:name="__RefHeading___opisanie_9"/><text:bookmark-end text:name="opisanie1"/></text:h>
      <text:p text:style-name="Text_20_body">Задает выравнивание содержимого ячеек строки по горизонтали. Выравнивание осуществляется для всех ячеек в пределах одной строки. Если требуется применить разное выравнивание для каждой ячейки, воспользуйтесь стилями или используйте параметр align для тега <text:a xlink:type="simple" xlink:href="https://wiki.nsunc.com/html/tags/td" text:style-name="Internet_20_link" text:visited-style-name="Visited_20_Internet_20_Link">&lt;TD&gt;</text:a> или <text:a xlink:type="simple" xlink:href="https://wiki.nsunc.com/html/tags/th" text:style-name="Internet_20_link" text:visited-style-name="Visited_20_Internet_20_Link">&lt;TH&gt;</text:a>.</text:p>
      <text:h text:style-name="Heading_20_4" text:outline-level="4"><text:bookmark-start text:name="__RefHeading___sintaksis_10"/><text:bookmark-start text:name="sintaksis1"/>Синтаксис<text:bookmark-end text:name="__RefHeading___sintaksis_10"/><text:bookmark-end text:name="sintaksis1"/></text:h>
      <text:p text:style-name="Preformatted_20_Text">&lt;tr align="left | center | right | justify"&gt;...&lt;/tr&gt;</text:p>
      <text:h text:style-name="Heading_20_4" text:outline-level="4"><text:bookmark-start text:name="__RefHeading___argumenty_11"/><text:bookmark-start text:name="argumenty"/>Аргументы<text:bookmark-end text:name="__RefHeading___argumenty_11"/><text:bookmark-end text:name="argument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eft  </text:p>
          </table:table-cell>
          <table:table-cell office:value-type="string" table:style-name="tablecell">
            <text:p text:style-name="tablealignleft">Выравнивание содержимого ячеек по левому краю. </text:p>
          </table:table-cell>
        </table:table-row>
        <table:table-row>
          <table:table-cell office:value-type="string" table:style-name="tablecell">
            <text:p text:style-name="tablealignleft">center  </text:p>
          </table:table-cell>
          <table:table-cell office:value-type="string" table:style-name="tablecell">
            <text:p text:style-name="tablealignleft">Выравнивание по центру. </text:p>
          </table:table-cell>
        </table:table-row>
        <table:table-row>
          <table:table-cell office:value-type="string" table:style-name="tablecell">
            <text:p text:style-name="tablealignleft">right  </text:p>
          </table:table-cell>
          <table:table-cell office:value-type="string" table:style-name="tablecell">
            <text:p text:style-name="tablealignleft">Выравнивание по правому краю. </text:p>
          </table:table-cell>
        </table:table-row>
        <table:table-row>
          <table:table-cell office:value-type="string" table:style-name="tablecell">
            <text:p text:style-name="tablealignleft">justify  </text:p>
          </table:table-cell>
          <table:table-cell office:value-type="string" table:style-name="tablecell">
            <text:p text:style-name="tablealignleft">Выравнивание по ширине (одновременно по правому и левому краю). </text:p>
          </table:table-cell>
        </table:table-row>
      </table:table>
      <text:h text:style-name="Heading_20_4" text:outline-level="4"><text:bookmark-start text:name="__RefHeading___znachenie_po_umolchaniju_12"/><text:bookmark-start text:name="znachenie_po_umolchaniju"/>Значение по умолчанию<text:bookmark-end text:name="__RefHeading___znachenie_po_umolchaniju_12"/><text:bookmark-end text:name="znachenie_po_umolchaniju"/></text:h>
      <text:p text:style-name="Text_20_body">left </text:p>
      <text:h text:style-name="Heading_20_4" text:outline-level="4"><text:bookmark-start text:name="__RefHeading___analog_css_13"/><text:bookmark-start text:name="analog_css"/>Aналог CSS<text:bookmark-end text:name="__RefHeading___analog_css_13"/><text:bookmark-end text:name="analog_css"/></text:h>
      <text:p text:style-name="Text_20_body">text-align</text:p>
      <text:h text:style-name="Heading_20_4" text:outline-level="4"><text:bookmark-start text:name="__RefHeading___primer_14"/><text:bookmark-start text:name="primer1"/>Пример<text:bookmark-end text:name="__RefHeading___primer_14"/><text:bookmark-end text:name="primer1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R, параметр align&lt;/title&gt;<text:line-break/> &lt;/head&gt;<text:line-break/> &lt;body&gt;<text:line-break/> <text:line-break/><text:s text:c="2"/>&lt;table width="600" border="1"&gt;<text:line-break/><text:s text:c="3"/>&lt;tr align="center"&gt;<text:line-break/><text:s text:c="4"/>&lt;td&gt; ... &lt;/td&gt;<text:line-break/><text:s text:c="4"/>&lt;td&gt; ... &lt;/td&gt; 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bgcolor_15"/><text:bookmark-start text:name="parametr_bgcolor"/>Параметр BGCOLOR<text:bookmark-end text:name="__RefHeading___parametr_bgcolor_15"/><text:bookmark-end text:name="parametr_bgcolor"/></text:h>
      <text:h text:style-name="Heading_20_4" text:outline-level="4"><text:bookmark-start text:name="__RefHeading___opisanie_16"/><text:bookmark-start text:name="opisanie2"/>Описание<text:bookmark-end text:name="__RefHeading___opisanie_16"/><text:bookmark-end text:name="opisanie2"/></text:h>
      <text:p text:style-name="Text_20_body">Устанавливает цвет фона строки таблицы.</text:p>
      <text:h text:style-name="Heading_20_4" text:outline-level="4"><text:bookmark-start text:name="__RefHeading___sintaksis_17"/><text:bookmark-start text:name="sintaksis2"/>Синтаксис<text:bookmark-end text:name="__RefHeading___sintaksis_17"/><text:bookmark-end text:name="sintaksis2"/></text:h>
      <text:p text:style-name="Preformatted_20_Text">&lt;tr bgcolor="цвет"&gt;...&lt;/tr&gt;</text:p>
      <text:h text:style-name="Heading_20_4" text:outline-level="4"><text:bookmark-start text:name="__RefHeading___argumenty_18"/><text:bookmark-start text:name="argumenty1"/>Аргументы<text:bookmark-end text:name="__RefHeading___argumenty_18"/><text:bookmark-end text:name="argumenty1"/></text:h>
      <text:p text:style-name="Text_20_body"><text:span text:style-name="Strong_20_Emphasis"> Значение цвета можно задавать двумя способами. </text:span></text:p>
      <text:p text:style-name="Text_20_body">1. По его названию</text:p>
      <text:p text:style-name="Text_20_body">Браузеры поддерживают некоторые цвета по их названию.</text:p>
      <text:p text:style-name="Text_20_body">2. По шестнадцатеричному значению</text:p>
      <text:p text:style-name="Text_20_body">Для задания цветов используются числа в шестнадцатеричном коде. Шестнадцатеричная система, в отличие от десятичной системы, базируется, как следует из ее названия, на числе 16. Цифры будут следующие: 0, 1, 2, 3, 4, 5, 6, 7, 8, 9, A, B, C, D, E, F. Цифры от 10 до 15 заменены латинскими буквами. Числа больше 15 в шестнадцатеричной системе образуются объединением двух чисел в одно. Например, числу 255 в десятичной системе соответствует число FF в шестнадцатеричной системе. Чтобы не возникало путаницы в определении системы счисления, перед шестнадцатеричным числом ставят символ решетки #, например #666999. Каждый из трех цветов — красный, зеленый и синий — может принимать значения от 00 до FF. Таким образом, обозначение цвета разбивается на три составляющие #rrggbb, где первые два символа отмечают красную компоненту цвета, два средних — зеленую, а два последних — синюю.</text:p>
      <text:p text:style-name="Text_20_body"><text:a xlink:type="simple" xlink:href="https://wiki.nsunc.com/html/tags/color" text:style-name="Internet_20_link" text:visited-style-name="Visited_20_Internet_20_Link">Таблица цветов</text:a></text:p>
      <text:h text:style-name="Heading_20_4" text:outline-level="4"><text:bookmark-start text:name="__RefHeading___znachenie_po_umolchaniju_19"/><text:bookmark-start text:name="znachenie_po_umolchaniju1"/>Значение по умолчанию<text:bookmark-end text:name="__RefHeading___znachenie_po_umolchaniju_19"/><text:bookmark-end text:name="znachenie_po_umolchaniju1"/></text:h>
      <text:p text:style-name="Text_20_body">Зависит от браузера и его версии, обычно используется белый цвет фона.</text:p>
      <text:h text:style-name="Heading_20_4" text:outline-level="4"><text:bookmark-start text:name="__RefHeading___analog_css_20"/><text:bookmark-start text:name="analog_css1"/>Аналог CSS<text:bookmark-end text:name="__RefHeading___analog_css_20"/><text:bookmark-end text:name="analog_css1"/></text:h>
      <text:p text:style-name="Text_20_body">background-color</text:p>
      <text:h text:style-name="Heading_20_4" text:outline-level="4"><text:bookmark-start text:name="__RefHeading___primer_21"/><text:bookmark-start text:name="primer2"/>Пример<text:bookmark-end text:name="__RefHeading___primer_21"/><text:bookmark-end text:name="primer2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R, параметр bgcolor&lt;/title&gt;<text:line-break/> &lt;/head&gt;<text:line-break/> &lt;body text="white"&gt;<text:line-break/> <text:line-break/><text:s text:c="2"/>&lt;table bgcolor="black" width="100%"&gt;<text:line-break/><text:s text:c="3"/>&lt;tr bgcolor="#ffcc00"&gt;<text:line-break/><text:s text:c="4"/>&lt;td&gt; ... &lt;/td&gt;<text:line-break/><text:s text:c="3"/>&lt;/tr&gt;<text:line-break/><text:s text:c="3"/>&lt;tr&gt;<text:line-break/><text:s text:c="4"/>&lt;td&gt; ... &lt;/td&gt;<text:line-break/><text:s text:c="3"/>&lt;/tr&gt;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bordercolor_22"/><text:bookmark-start text:name="parametr_bordercolor"/>Параметр BORDERCOLOR<text:bookmark-end text:name="__RefHeading___parametr_bordercolor_22"/><text:bookmark-end text:name="parametr_bordercolor"/></text:h>
      <text:h text:style-name="Heading_20_4" text:outline-level="4"><text:bookmark-start text:name="__RefHeading___opisanie_23"/><text:bookmark-start text:name="opisanie3"/>Описание<text:bookmark-end text:name="__RefHeading___opisanie_23"/><text:bookmark-end text:name="opisanie3"/></text:h>
      <text:p text:style-name="Text_20_body">Устанавливает цвет рамки вокруг строки. Рамка показывается, когда установлен параметр border с ненулевым значением у тега &lt;TABLE&gt;.</text:p>
      <text:h text:style-name="Heading_20_4" text:outline-level="4"><text:bookmark-start text:name="__RefHeading___sintaksis_24"/><text:bookmark-start text:name="sintaksis3"/>Синтаксис<text:bookmark-end text:name="__RefHeading___sintaksis_24"/><text:bookmark-end text:name="sintaksis3"/></text:h>
      <text:p text:style-name="Preformatted_20_Text">&lt;tr bordercolor="цвет"&gt;...&lt;/tr&gt;</text:p>
      <text:h text:style-name="Heading_20_4" text:outline-level="4"><text:bookmark-start text:name="__RefHeading___argumenty_25"/><text:bookmark-start text:name="argumenty2"/>Аргументы<text:bookmark-end text:name="__RefHeading___argumenty_25"/><text:bookmark-end text:name="argumenty2"/></text:h>
      <text:p text:style-name="Text_20_body">См. параметр <text:a xlink:type="simple" xlink:href="#__RefHeading___parametr_bgcolor_15" text:style-name="Local_20_link" text:visited-style-name="Visited_20_Local_20_Link">BGCOLOR</text:a>.</text:p>
      <text:h text:style-name="Heading_20_4" text:outline-level="4"><text:bookmark-start text:name="__RefHeading___znachenie_po_umolchaniju_26"/><text:bookmark-start text:name="znachenie_po_umolchaniju2"/>Значение по умолчанию<text:bookmark-end text:name="__RefHeading___znachenie_po_umolchaniju_26"/><text:bookmark-end text:name="znachenie_po_umolchaniju2"/></text:h>
      <text:p text:style-name="Text_20_body">Зависит от браузера и операционной системы.</text:p>
      <text:h text:style-name="Heading_20_4" text:outline-level="4"><text:bookmark-start text:name="__RefHeading___primer_27"/><text:bookmark-start text:name="primer3"/>Пример<text:bookmark-end text:name="__RefHeading___primer_27"/><text:bookmark-end text:name="primer3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R, параметр bordercolor&lt;/title&gt;<text:line-break/> &lt;/head&gt;<text:line-break/> &lt;body&gt;<text:line-break/> <text:line-break/><text:s text:c="3"/>&lt;table bordercolor="black" border="1" width="100%"&gt;<text:line-break/><text:s text:c="4"/>&lt;tr bordercolor="red"&gt;<text:line-break/><text:s text:c="6"/>&lt;td&gt; ... &lt;/td&gt;<text:line-break/><text:s text:c="4"/>&lt;/tr&gt; <text:line-break/><text:s text:c="4"/>&lt;tr&gt;<text:line-break/><text:s text:c="6"/>&lt;td&gt; ... &lt;/td&gt;<text:line-break/><text:s text:c="4"/>&lt;/tr&gt; <text:line-break/><text:s text:c="3"/>&lt;/table&gt; <text:line-break/> <text:line-break/> &lt;/body&gt;<text:line-break/>&lt;/html&gt;</text:p>
          </table:table-cell>
        </table:table-row>
      </table:table>
      <text:p text:style-name="Text_20_body">Результат данного примера показан на рисунке.</text:p>
      <text:p text:style-name="Text_20_body"><draw:frame draw:style-name="media" draw:name="Вид рамки, созданной с помощью параметра bordercolor, в браузере Internet Explorer Legend" text:anchor-type="as-char" draw:z-index="0" svg:width="10.556875cm"><draw:text-box><text:p text:style-name="legendcenter"><draw:frame draw:style-name="media" draw:name="Вид рамки, созданной с помощью параметра bordercolor, в браузере Internet Explorer" text:anchor-type="as-char" draw:z-index="0" svg:width="10.556875cm" svg:height="5.000625cm"><draw:image xlink:href="Pictures/0356d10eb973c545784059ca3ca61939.png" xlink:type="simple" xlink:show="embed" xlink:actuate="onLoad"/></draw:frame>Вид рамки, созданной с помощью параметра bordercolor, в браузере Internet Explorer</text:p></draw:text-box></draw:frame></text:p>
      <text:h text:style-name="Heading_20_4" text:outline-level="4"><text:bookmark-start text:name="__RefHeading___zamechanie_28"/><text:bookmark-start text:name="zamechanie"/>Замечание<text:bookmark-end text:name="__RefHeading___zamechanie_28"/><text:bookmark-end text:name="zamechanie"/></text:h>
      <text:list text:style-name="List_20_1" text:continue-numbering="false">
        <text:list-item>
          <text:p text:style-name="List_20_1_Content_First"> Параметр bordercolor работает только в браузере Internet Explorer; браузеры Opera и Firefox игнорируют этот атрибут.</text:p>
        </text:list-item>
        <text:list-item>
          <text:p text:style-name="List_20_1_Content_Last"> При использовании этого параметра код становится не валидным; для создания валидного кода используйте стили, в частности стилевой атрибут border.</text:p>
        </text:list-item>
      </text:list>
      <text:h text:style-name="Heading_20_3" text:outline-level="3"><text:bookmark-start text:name="__RefHeading___parametr_valign_29"/><text:bookmark-start text:name="parametr_valign"/>Параметр VALIGN<text:bookmark-end text:name="__RefHeading___parametr_valign_29"/><text:bookmark-end text:name="parametr_valign"/></text:h>
      <text:h text:style-name="Heading_20_4" text:outline-level="4"><text:bookmark-start text:name="__RefHeading___opisanie_30"/><text:bookmark-start text:name="opisanie4"/>Описание<text:bookmark-end text:name="__RefHeading___opisanie_30"/><text:bookmark-end text:name="opisanie4"/></text:h>
      <text:p text:style-name="Text_20_body">Устанавливает вертикальное выравнивание содержимого ячеек в строке. По умолчанию контент ячейки располагается по ее вертикали в центре.</text:p>
      <text:h text:style-name="Heading_20_4" text:outline-level="4"><text:bookmark-start text:name="__RefHeading___sintaksis_31"/><text:bookmark-start text:name="sintaksis4"/>Синтаксис<text:bookmark-end text:name="__RefHeading___sintaksis_31"/><text:bookmark-end text:name="sintaksis4"/></text:h>
      <text:p text:style-name="Preformatted_20_Text">&lt;tr valign="top | middle | bottom | baseline"&gt;...&lt;/tr&gt;</text:p>
      <text:h text:style-name="Heading_20_4" text:outline-level="4"><text:bookmark-start text:name="__RefHeading___argumenty_32"/><text:bookmark-start text:name="argumenty3"/>Аргументы<text:bookmark-end text:name="__RefHeading___argumenty_32"/><text:bookmark-end text:name="argumenty3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top </text:p>
          </table:table-cell>
          <table:table-cell office:value-type="string" table:style-name="tablecell">
            <text:p text:style-name="tablealignleft">Выравнивание содержимого ячеек по верхнему краю строки.  </text:p>
          </table:table-cell>
        </table:table-row>
        <table:table-row>
          <table:table-cell office:value-type="string" table:style-name="tablecell">
            <text:p text:style-name="tablealignleft">middle </text:p>
          </table:table-cell>
          <table:table-cell office:value-type="string" table:style-name="tablecell">
            <text:p text:style-name="tablealignleft">Выравнивание по середине. </text:p>
          </table:table-cell>
        </table:table-row>
        <table:table-row>
          <table:table-cell office:value-type="string" table:style-name="tablecell">
            <text:p text:style-name="tablealignleft">bottom </text:p>
          </table:table-cell>
          <table:table-cell office:value-type="string" table:style-name="tablecell">
            <text:p text:style-name="tablealignleft">Выравнивание по нижнему краю. </text:p>
          </table:table-cell>
        </table:table-row>
        <table:table-row>
          <table:table-cell office:value-type="string" table:style-name="tablecell">
            <text:p text:style-name="tablealignleft">baseline </text:p>
          </table:table-cell>
          <table:table-cell office:value-type="string" table:style-name="tablecell">
            <text:p text:style-name="tablealignleft">Выравнивание по базовой линии, при этом происходит привязка содержимого ячеек к одной линии. </text:p>
          </table:table-cell>
        </table:table-row>
      </table:table>
      <text:h text:style-name="Heading_20_4" text:outline-level="4"><text:bookmark-start text:name="__RefHeading___znachenie_po_umolchaniju_33"/><text:bookmark-start text:name="znachenie_po_umolchaniju3"/>Значение по умолчанию<text:bookmark-end text:name="__RefHeading___znachenie_po_umolchaniju_33"/><text:bookmark-end text:name="znachenie_po_umolchaniju3"/></text:h>
      <text:p text:style-name="Text_20_body">middle</text:p>
      <text:h text:style-name="Heading_20_4" text:outline-level="4"><text:bookmark-start text:name="__RefHeading___primer_34"/><text:bookmark-start text:name="primer4"/>Пример<text:bookmark-end text:name="__RefHeading___primer_34"/><text:bookmark-end text:name="primer4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R, параметр valign&lt;/title&gt;<text:line-break/><text:s text:c="2"/>&lt;style type="text/css"&gt;<text:line-break/><text:s text:c="4"/>p {margin-top: 0;}<text:line-break/><text:s text:c="4"/>.pot { <text:line-break/><text:s text:c="5"/>background: #800000;<text:line-break/><text:s text:c="5"/>color: white;<text:line-break/><text:s text:c="4"/>}<text:line-break/><text:s text:c="4"/>.title { <text:line-break/><text:s text:c="5"/>font-size: 200%; <text:line-break/><text:s text:c="4"/>}<text:line-break/><text:s text:c="2"/>&lt;/style&gt;<text:line-break/> &lt;/head&gt;<text:line-break/> &lt;body&gt;<text:line-break/> <text:line-break/><text:s text:c="3"/>&lt;table width="100%" cellpadding="5"&gt;<text:line-break/><text:s text:c="5"/>&lt;tr valign="top" class="pot"&gt;<text:line-break/><text:s text:c="6"/>&lt;td class="title"&gt;Борщ&lt;/td&gt;<text:line-break/><text:s text:c="6"/>&lt;td&gt;&lt;p&gt;Мясо отварить до готовности. Промыть свеклу, очистить, <text:line-break/><text:s text:c="7"/>нарезать соломкой и тушить с помидорами до полуготовности.&lt;/p&gt;<text:line-break/><text:s text:c="7"/>&lt;p&gt;Бульон процедить, мясо нарезать кусочками. В бульон добавить <text:line-break/><text:s text:c="7"/>нарезанный дольками картофель, довести до кипения, опустить нарезанную <text:line-break/><text:s text:c="7"/>соломкой свежую капусту и варить 10-15 минут, добавить пассерованные <text:line-break/><text:s text:c="7"/>овощи, болгарский перец, нашинкованный тонкой соломкой, <text:line-break/><text:s text:c="7"/>специи и довести до готовности.&lt;/p&gt;<text:line-break/><text:s text:c="7"/>&lt;p&gt;Готовому борщу дать настояться в течение 20-25 минут. <text:line-break/><text:s text:c="7"/>При подаче к столу добавить сметану, мясо, зелень.&lt;/p&gt;&lt;/td&gt; <text:line-break/><text:s text:c="5"/>&lt;/tr&gt; <text:line-break/><text:s text:c="3"/>&lt;/table&gt; <text:line-break/> <text:line-break/> &lt;/body&gt;<text:line-break/>&lt;/html&gt;</text:p>
          </table:table-cell>
        </table:table-row>
      </table:table>
      <text:p text:style-name="Text_20_body">Результат данного примера показан на рисунке.</text:p>
      <text:p text:style-name="Text_20_body"><draw:frame draw:style-name="media" draw:name="Выравнивание содержимого ячеек по верхнему краю Legend" text:anchor-type="as-char" draw:z-index="0" svg:width="12.938125cm"><draw:text-box><text:p text:style-name="legendcenter"><draw:frame draw:style-name="media" draw:name="Выравнивание содержимого ячеек по верхнему краю" text:anchor-type="as-char" draw:z-index="1" svg:width="12.938125cm" svg:height="10.239375cm"><draw:image xlink:href="Pictures/6d7e09f0eafa66bff145c072888531e1.png" xlink:type="simple" xlink:show="embed" xlink:actuate="onLoad"/></draw:frame>Выравнивание содержимого ячеек по верхнему краю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8:45</meta:creation-date>
    <dc:creator>Generated</dc:creator>
    <dc:date>2026-08-10T14::48:45</dc:date>
    <dc:language>en-US</dc:language>
    <meta:editing-cycles>1</meta:editing-cycles>
    <meta:editing-duration>PT0S</meta:editing-duration>
    <dc:title>html:tags:tr</dc:title>
  </office:meta>
</office:document-meta>
</file>