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5a841ee4bf29f8ba5a0aa31bc5d5711.jpg"/>
  <manifest:file-entry manifest:media-type="image/jpeg" manifest:full-path="Pictures/ff657d05c12ff8856f8bd06b0988548e.jpg"/>
  <manifest:file-entry manifest:media-type="image/jpeg" manifest:full-path="Pictures/b3a3609ede3158def56ac4562997eca5.jpg"/>
  <manifest:file-entry manifest:media-type="image/jpeg" manifest:full-path="Pictures/6bf21ad026196c4d64611988e6b1ee1d.jpg"/>
  <manifest:file-entry manifest:media-type="image/jpeg" manifest:full-path="Pictures/022a1a512c2ef2d53b5fbeffa8a9ed6f.jpg"/>
  <manifest:file-entry manifest:media-type="image/jpeg" manifest:full-path="Pictures/0b99e006b61412620d1fef23b9cb57bc.jpg"/>
  <manifest:file-entry manifest:media-type="image/gif" manifest:full-path="Pictures/100f8da98c4e7e59e9d9d31f9adadd97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bookmark text:name="html:tasks"/> Общие требования к создаваемым документам </text:span></text:p>
            <text:list text:style-name="List_20_1" text:continue-numbering="false">
              <text:list-item>
                <text:p text:style-name="List_20_1_Content_First"> наличие обязательных элементов <text:a xlink:type="simple" xlink:href="https://wiki.nsunc.com/html/tags/html" text:style-name="Internet_20_link" text:visited-style-name="Visited_20_Internet_20_Link">HTML</text:a>, <text:a xlink:type="simple" xlink:href="https://wiki.nsunc.com/html/tags/body" text:style-name="Internet_20_link" text:visited-style-name="Visited_20_Internet_20_Link">BODY</text:a> и <text:a xlink:type="simple" xlink:href="https://wiki.nsunc.com/html/tags/head" text:style-name="Internet_20_link" text:visited-style-name="Visited_20_Internet_20_Link">HEAD</text:a>;</text:p>
              </text:list-item>
              <text:list-item>
                <text:p text:style-name="List_20_1_Content"> правильность использования тэгов;</text:p>
              </text:list-item>
              <text:list-item>
                <text:p text:style-name="List_20_1_Content"> правильность размещения тэгов относительно друг друга;</text:p>
              </text:list-item>
              <text:list-item>
                <text:p text:style-name="List_20_1_Content_Last"> отсутствие неработоспособных тэгов. </text:p>
              </text:list-item>
            </text:list>
          </table:table-cell>
        </table:table-row>
      </table:table>
      <text:h text:style-name="Heading_20_1" text:outline-level="1"><text:bookmark-start text:name="__RefHeading___zadanie_1._formatirovanie_teksta_1"/><text:bookmark-start text:name="zadanie_1._formatirovanie_teksta"/>Задание 1. Форматирование текста<text:bookmark-end text:name="__RefHeading___zadanie_1._formatirovanie_teksta_1"/><text:bookmark-end text:name="zadanie_1._formatirovanie_teksta"/></text:h>
      <text:p text:style-name="Text_20_body">Отформатируйте текст по образцу: <text:a xlink:type="simple" xlink:href="https://wiki.nsunc.com/html/les1.pdf" text:style-name="Internet_20_link" text:visited-style-name="Visited_20_Internet_20_Link">les1.pdf</text:a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Для форматирования можно воспользоваться тегами:<text:a xlink:type="simple" xlink:href="https://wiki.nsunc.com/html/tags/b" text:style-name="Internet_20_link" text:visited-style-name="Visited_20_Internet_20_Link">&lt;b&gt;</text:a>, <text:a xlink:type="simple" xlink:href="https://wiki.nsunc.com/html/tags/i" text:style-name="Internet_20_link" text:visited-style-name="Visited_20_Internet_20_Link">&lt;i&gt;</text:a>, <text:a xlink:type="simple" xlink:href="https://wiki.nsunc.com/html/tags/br" text:style-name="Internet_20_link" text:visited-style-name="Visited_20_Internet_20_Link">&lt;br&gt;</text:a>, <text:a xlink:type="simple" xlink:href="https://wiki.nsunc.com/html/tags/p" text:style-name="Internet_20_link" text:visited-style-name="Visited_20_Internet_20_Link">&lt;p&gt;</text:a>, <text:a xlink:type="simple" xlink:href="https://wiki.nsunc.com/html/tags/font" text:style-name="Internet_20_link" text:visited-style-name="Visited_20_Internet_20_Link">&lt;font&gt;</text:a>, <text:a xlink:type="simple" xlink:href="https://wiki.nsunc.com/html/tags/hr" text:style-name="Internet_20_link" text:visited-style-name="Visited_20_Internet_20_Link">&lt;hr&gt;</text:a>, <text:a xlink:type="simple" xlink:href="https://wiki.nsunc.com/html/tags/center" text:style-name="Internet_20_link" text:visited-style-name="Visited_20_Internet_20_Link">&lt;center&gt;</text:a></text:p>
          </table:table-cell>
        </table:table-row>
      </table:table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Жила однажды в далекой деревушке маленькая прелестная девочка. Ее мать и бабушка любили ее без памяти. Бабушка сшила ей красную шапочку, которая была ей так к лицу, что все и стали звать девочку Красной Шапочкой.Однажды мама напекла целый противень пирогов и говорит дочке:</text:p>
            <text:p text:style-name="Text_20_body">- Красная Шапочка, бабушка заболела. Не отнесешь ли ты ей пирожков и горшочек свежевзбитого масла?</text:p>
            <text:p text:style-name="Text_20_body">Красная Шапочка тут же встала и отправилась к бабушке. А бабушка ее жила в другой деревне, за густым, диким лесом.</text:p>
            <text:p text:style-name="Text_20_body">Проходя через лес, она встретила волка. Волк хотел было ее съесть, но побоялся, поскольку недалеко работали дровосеки. Поэтому он придумал план.</text:p>
            <text:p text:style-name="Text_20_body">- Куда ты идешь, моя крошка? - спросил волк.
- Повидать свою бабушку, - сказала Красная Шапочка. - У меня есть для нее горшочек свежевзбитого масла и пирожки.
- И далеко тебе идти? - спросил волк.
- Далеко, - ответила Красная Шапочка. - Ее дом довольно далеко отсюда, первый с той стороны леса.
- Я тоже хочу навестить бабушку, - сказал хитрый волк. - Я пойду этой тропинкой, а ты другой. Посмотрим, кто из нас первый доберется туда. Волк бросился бежать изо всех сил по кратчайшей тропинке, а Красная Шапочка пошла по самой длинной дорожке. Она собирала цветы, пела веселые песни, играла с красивыми бабочками. Волк тем временем добежал до бабушкиного дома. Он дважды постучал в дверь.</text:p>
            <text:p text:style-name="Text_20_body">- Кто там? - спросила Бабушка.
- Это я, Красная Шапочка, - сказал волк голосом девочки. - Я принесла тебе пирожков и горшочек свежевзбитого масла.</text:p>
            <text:p text:style-name="Text_20_body">Бабушка лежала в постели, потому что болела.</text:p>
            <text:p text:style-name="Text_20_body">- Открой дверь и войди, - крикнула она.</text:p>
            <text:p text:style-name="Text_20_body">Волк ворвался в комнату. Он не ел целых три дня и был поэтому очень голоден. Он тотчас проглотил Бабушку. Потом он натянул на себя бабушкин халат, забрался на постель и стал поджидать Красную Шапочку, которая через некоторое время пришла и постучалась в дверь.</text:p>
            <text:p text:style-name="Text_20_body">- Кто там? - спросил Волк бабушкиным голосом. Его голос был хриплым, но Красная Шапочка подумала, что у Бабушки болит горло.
- Это я, Красная Шапочка, - сказала она. - Я принесла тебе пирожков и горшочек свежевзбитого масла.
- Открой дверь и войди, - сказал волк таким ласковым голосом, насколько мог.</text:p>
            <text:p text:style-name="Text_20_body">Он натянул одеяло до самых глаз.</text:p>
            <text:p text:style-name="Text_20_body">- Поставь свою корзинку на стол и подойди ко мне, - сказал волк.</text:p>
            <text:p text:style-name="Text_20_body">Красная Шапочка подошла поближе. Она сказала:</text:p>
            <text:p text:style-name="Text_20_body">- Бабушка, какие у вас длинные руки!
- Это чтобы получше обнимать тебя, моя дорогая, - сказал волк.</text:p>
            <text:p text:style-name="Text_20_body">- Бабушка, какие у вас длинные уши!
- Это чтобы лучше слышать тебя, моя дорогая.</text:p>
            <text:p text:style-name="Text_20_body">- Бабушка, какие у вас большие глаза!
- Это чтобы получше видеть тебя, моя дорогая.</text:p>
            <text:p text:style-name="Text_20_body">- Бабушка, какие у вас большие зубы!
- Это чтобы съесть тебя! - сказал волк и проглотил Красную Шапочку.</text:p>
            <text:p text:style-name="Text_20_body">Он так громко зарычал своим жутким волчьим голосом, что дровосеки услышали его. Они вбежали в дом с топорами. Они размахнулись своими топорами и убили волка. Из волчьего живота тотчас вылезли Бабушка с Красной Шапочкой, живые и здоровые. Они зарыли волка в лесу и пригласили дровосеков на чай. К чаю были поданы вкусные пирожки со свежевзбитым маслом. </text:p>
          </table:table-cell>
        </table:table-row>
      </table:table>
      <text:h text:style-name="Heading_20_1" text:outline-level="1"><text:bookmark-start text:name="__RefHeading___zadanie_2._vstavka_graficheskix_obektov_2"/><text:bookmark-start text:name="zadanie_2._vstavka_graficheskix_obektov"/>Задание 2. Вставка графических объектов<text:bookmark-end text:name="__RefHeading___zadanie_2._vstavka_graficheskix_obektov_2"/><text:bookmark-end text:name="zadanie_2._vstavka_graficheskix_obektov"/></text:h>
      <text:p text:style-name="Text_20_body">Отформатируйте страницу по образцу: <text:a xlink:type="simple" xlink:href="https://wiki.nsunc.com/html/les2.pdf" text:style-name="Internet_20_link" text:visited-style-name="Visited_20_Internet_20_Link">les2.pdf</text:a></text:p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/>
          <table:table-cell office:value-type="string" table:style-name="tablecell">
            <text:p text:style-name="tablealignleft">Для вставки графических объектов в документ используется тег:<text:a xlink:type="simple" xlink:href="https://wiki.nsunc.com/html/tags/img" text:style-name="Internet_20_link" text:visited-style-name="Visited_20_Internet_20_Link">&lt;img&gt;</text:a>, <text:a xlink:type="simple" xlink:href="https://wiki.nsunc.com/html/tags/body" text:style-name="Internet_20_link" text:visited-style-name="Visited_20_Internet_20_Link">&lt;body&gt;</text:a></text:p>
          </table:table-cell>
        </table:table-row>
      </table:table>
      <table:table table:style-name="Table">
        <table:table-column table:style-name="odt_auto_style_table_column_5_1"/>
        <table:table-column table:style-name="odt_auto_style_table_column_5_2"/>
        <table:table-row>
          <table:table-cell office:value-type="string" table:style-name="tablecell"/>
          <table:table-cell office:value-type="string" table:style-name="tablecell">
            <text:p text:style-name="tablealignleft">Необходимые для выполнения задания картинки берем здесь:<draw:frame draw:style-name="media" draw:name="0" text:anchor-type="as-char" draw:z-index="0" svg:width="6.7997916666667cm" style:rel-width="100%" svg:height="10.212916666667cm" style:rel-height="scale"><draw:image xlink:href="Pictures/e5a841ee4bf29f8ba5a0aa31bc5d5711.jpg" xlink:type="simple" xlink:show="embed" xlink:actuate="onLoad"/></draw:frame>
<draw:frame draw:style-name="media" draw:name="1" text:anchor-type="as-char" draw:z-index="1" svg:width="6.6145833333333cm" style:rel-width="100%" svg:height="6.4822916666667cm" style:rel-height="scale"><draw:image xlink:href="Pictures/ff657d05c12ff8856f8bd06b0988548e.jpg" xlink:type="simple" xlink:show="embed" xlink:actuate="onLoad"/></draw:frame>
<draw:frame draw:style-name="media" draw:name="2" text:anchor-type="as-char" draw:z-index="2" svg:width="6.6145833333333cm" style:rel-width="100%" svg:height="7.46125cm" style:rel-height="scale"><draw:image xlink:href="Pictures/b3a3609ede3158def56ac4562997eca5.jpg" xlink:type="simple" xlink:show="embed" xlink:actuate="onLoad"/></draw:frame>
<draw:frame draw:style-name="media" draw:name="3" text:anchor-type="as-char" draw:z-index="3" svg:width="6.6145833333333cm" style:rel-width="100%" svg:height="6.5352083333333cm" style:rel-height="scale"><draw:image xlink:href="Pictures/6bf21ad026196c4d64611988e6b1ee1d.jpg" xlink:type="simple" xlink:show="embed" xlink:actuate="onLoad"/></draw:frame>
<draw:frame draw:style-name="media" draw:name="4" text:anchor-type="as-char" draw:z-index="4" svg:width="5.2916666666667cm" style:rel-width="100%" svg:height="6.4029166666667cm" style:rel-height="scale"><draw:image xlink:href="Pictures/022a1a512c2ef2d53b5fbeffa8a9ed6f.jpg" xlink:type="simple" xlink:show="embed" xlink:actuate="onLoad"/></draw:frame>
<draw:frame draw:style-name="media" draw:name="5" text:anchor-type="as-char" draw:z-index="5" svg:width="7.9375cm" style:rel-width="100%" svg:height="7.9375cm" style:rel-height="scale"><draw:image xlink:href="Pictures/0b99e006b61412620d1fef23b9cb57bc.jpg" xlink:type="simple" xlink:show="embed" xlink:actuate="onLoad"/></draw:frame></text:p>
          </table:table-cell>
        </table:table-row>
      </table:table>
      <text:h text:style-name="Heading_20_1" text:outline-level="1"><text:bookmark-start text:name="__RefHeading___zadanie_3._tablicy_3"/><text:bookmark-start text:name="zadanie_3._tablicy"/>Задание 3. Таблицы<text:bookmark-end text:name="__RefHeading___zadanie_3._tablicy_3"/><text:bookmark-end text:name="zadanie_3._tablicy"/></text:h>
      <text:p text:style-name="Text_20_body">Отформатируйте страницу по образцу: <text:a xlink:type="simple" xlink:href="https://wiki.nsunc.com/html/les3.pdf" text:style-name="Internet_20_link" text:visited-style-name="Visited_20_Internet_20_Link">les3.pdf</text:a></text:p>
      <table:table table:style-name="Table">
        <table:table-column table:style-name="odt_auto_style_table_column_6_1"/>
        <table:table-column table:style-name="odt_auto_style_table_column_6_2"/>
        <table:table-row>
          <table:table-cell office:value-type="string" table:style-name="tablecell"/>
          <table:table-cell office:value-type="string" table:style-name="tablecell">
            <text:p text:style-name="tablealignleft">Для создания таблиц в HTML используются теги:<text:a xlink:type="simple" xlink:href="https://wiki.nsunc.com/html/tags/table" text:style-name="Internet_20_link" text:visited-style-name="Visited_20_Internet_20_Link">&lt;table&gt;</text:a>, <text:a xlink:type="simple" xlink:href="https://wiki.nsunc.com/html/tags/tr" text:style-name="Internet_20_link" text:visited-style-name="Visited_20_Internet_20_Link">&lt;tr&gt;</text:a>, <text:a xlink:type="simple" xlink:href="https://wiki.nsunc.com/html/tags/td" text:style-name="Internet_20_link" text:visited-style-name="Visited_20_Internet_20_Link">&lt;td&gt;</text:a>, <text:a xlink:type="simple" xlink:href="https://wiki.nsunc.com/html/tags/th" text:style-name="Internet_20_link" text:visited-style-name="Visited_20_Internet_20_Link">&lt;th&gt;</text:a></text:p>
          </table:table-cell>
        </table:table-row>
      </table:table>
      <text:h text:style-name="Heading_20_1" text:outline-level="1"><text:bookmark-start text:name="__RefHeading___zadanie_4._otnositelnye_i_absoljutnye_ssylki_4"/><text:bookmark-start text:name="zadanie_4._otnositelnye_i_absoljutnye_ssylki"/>Задание 4. Относительные и абсолютные ссылки<text:bookmark-end text:name="__RefHeading___zadanie_4._otnositelnye_i_absoljutnye_ssylki_4"/><text:bookmark-end text:name="zadanie_4._otnositelnye_i_absoljutnye_ssylki"/></text:h>
      <text:p text:style-name="Text_20_body">Создайте вторую страницу <text:a xlink:type="simple" xlink:href="https://wiki.nsunc.com/html/sostav.pdf" text:style-name="Internet_20_link" text:visited-style-name="Visited_20_Internet_20_Link">sostav.pdf</text:a></text:p>
      <text:p text:style-name="Text_20_body">Вставьте ссылку на созданную страницу в основной документ</text:p>
      <text:p text:style-name="Text_20_body">Отформатируйте страницу по образцу: <text:a xlink:type="simple" xlink:href="https://wiki.nsunc.com/html/les4.pdf" text:style-name="Internet_20_link" text:visited-style-name="Visited_20_Internet_20_Link">les4.pdf</text:a></text:p>
      <table:table table:style-name="Table">
        <table:table-column table:style-name="odt_auto_style_table_column_7_1"/>
        <table:table-column table:style-name="odt_auto_style_table_column_7_2"/>
        <table:table-row>
          <table:table-cell office:value-type="string" table:style-name="tablecell"/>
          <table:table-cell office:value-type="string" table:style-name="tablecell">
            <text:p text:style-name="tablealignleft">Для оформления ссылок в документа используется тег:<text:a xlink:type="simple" xlink:href="https://wiki.nsunc.com/html/tags/a" text:style-name="Internet_20_link" text:visited-style-name="Visited_20_Internet_20_Link">&lt;a&gt;</text:a></text:p>
          </table:table-cell>
        </table:table-row>
      </table:table>
      <text:p text:style-name="Text_20_body">Продвинутое задание должно включать в себя возможность навигации внутри страницы, примерно так: <text:a xlink:type="simple" xlink:href="http://mif.vspu.ru/books/html-task/les6.html" text:style-name="Internet_20_link" text:visited-style-name="Visited_20_Internet_20_Link">Продвинутое задание :-)</text:a></text:p>
      <text:p text:style-name="Text_20_body">(внешний вид задания составляет основу следующего урока)</text:p>
      <text:h text:style-name="Heading_20_1" text:outline-level="1"><text:bookmark-start text:name="__RefHeading___zadanie_5._verstka_v_2_kolonki_5"/><text:bookmark-start text:name="zadanie_5._verstka_v_2_kolonki"/>Задание 5. Верстка в 2 колонки<text:bookmark-end text:name="__RefHeading___zadanie_5._verstka_v_2_kolonki_5"/><text:bookmark-end text:name="zadanie_5._verstka_v_2_kolonki"/></text:h>
      <text:p text:style-name="Text_20_body">Отформатируйте страницу по образцу: <text:a xlink:type="simple" xlink:href="https://wiki.nsunc.com/html/les5.pdf" text:style-name="Internet_20_link" text:visited-style-name="Visited_20_Internet_20_Link">les5.pdf</text:a></text:p>
      <text:h text:style-name="Heading_20_1" text:outline-level="1"><text:bookmark-start text:name="__RefHeading___zadanie_6._kaskadnye_tablicy_stilej_6"/><text:bookmark-start text:name="zadanie_6._kaskadnye_tablicy_stilej"/>Задание 6. Каскадные таблицы стилей<text:bookmark-end text:name="__RefHeading___zadanie_6._kaskadnye_tablicy_stilej_6"/><text:bookmark-end text:name="zadanie_6._kaskadnye_tablicy_stilej"/></text:h>
      <text:p text:style-name="Text_20_body">Отформатируйте страницу по образцу: <text:a xlink:type="simple" xlink:href="https://wiki.nsunc.com/html/les6.pdf" text:style-name="Internet_20_link" text:visited-style-name="Visited_20_Internet_20_Link">les6.pdf</text:a>,
используя каскадные таблицы стилей</text:p>
      <text:h text:style-name="Heading_20_1" text:outline-level="1"><text:bookmark-start text:name="__RefHeading___zadanie_7._dopolnitelnoe_zadanie_7"/><text:bookmark-start text:name="zadanie_7._dopolnitelnoe_zadanie"/>Задание 7. Дополнительное задание<text:bookmark-end text:name="__RefHeading___zadanie_7._dopolnitelnoe_zadanie_7"/><text:bookmark-end text:name="zadanie_7._dopolnitelnoe_zadanie"/></text:h>
      <text:p text:style-name="Text_20_body">Отформатируйте страницу по образцу: <text:a xlink:type="simple" xlink:href="https://wiki.nsunc.com/html/les7.pdf" text:style-name="Internet_20_link" text:visited-style-name="Visited_20_Internet_20_Link">les7.pdf</text:a></text:p>
      <table:table table:style-name="Table">
        <table:table-column table:style-name="odt_auto_style_table_column_8_1"/>
        <table:table-column table:style-name="odt_auto_style_table_column_8_2"/>
        <table:table-row>
          <table:table-cell office:value-type="string" table:style-name="tablecell"/>
          <table:table-cell office:value-type="string" table:style-name="tablecell">
            <text:p text:style-name="tablealignleft">Необходимые для выполнения задания картинки берем здесь:<draw:frame draw:style-name="media" draw:name="6" text:anchor-type="as-char" draw:z-index="6" svg:width="0.74083333333333cm" svg:height="7.9375cm"><draw:image xlink:href="Pictures/100f8da98c4e7e59e9d9d31f9adadd97.gif" xlink:type="simple" xlink:show="embed" xlink:actuate="onLoad"/></draw:frame></text:p>
          </table:table-cell>
        </table:table-row>
      </table:table>
      <text:p text:style-name="Text_20_body">Задания подготовлены по материалам сайта <text:a xlink:type="simple" xlink:href="http://www.fizmat.vspu.ru" text:style-name="Internet_20_link" text:visited-style-name="Visited_20_Internet_20_Link">www.fizmat.vspu.ru</text:a></text:p>
      <text:h text:style-name="Heading_20_1" text:outline-level="1"><text:bookmark-start text:name="__RefHeading___zadanie_8._formy_vvoda_8"/><text:bookmark-start text:name="zadanie_8._formy_vvoda"/>Задание 8. Формы ввода<text:bookmark-end text:name="__RefHeading___zadanie_8._formy_vvoda_8"/><text:bookmark-end text:name="zadanie_8._formy_vvoda"/></text:h>
      <text:p text:style-name="Text_20_body">Формы ввода необходимы для отправки данных на сервер или для организации интерактивного взаимодействия с клиентскими программами. </text:p>
      <table:table table:style-name="Table">
        <table:table-column table:style-name="odt_auto_style_table_column_9_1"/>
        <table:table-column table:style-name="odt_auto_style_table_column_9_2"/>
        <table:table-row>
          <table:table-cell office:value-type="string" table:style-name="tablecell"/>
          <table:table-cell office:value-type="string" table:style-name="tablecell">
            <text:p text:style-name="tablealignleft">Для оформления форм в документа используется тег:<text:a xlink:type="simple" xlink:href="https://wiki.nsunc.com/html/tags/form" text:style-name="Internet_20_link" text:visited-style-name="Visited_20_Internet_20_Link">&lt;form&gt;</text:a></text:p>
          </table:table-cell>
        </table:table-row>
      </table:table>
      <text:p text:style-name="Text_20_body">Подготовить страничку с использованием форм ввода, которая может работать с простым скриптом, возвращающим введенное значение: <text:a xlink:type="simple" xlink:href="http://users.nsunc.com/~vlasov/cgi-bin/testform.cgi" text:style-name="Internet_20_link" text:visited-style-name="Visited_20_Internet_20_Link">Тестовый скрипт</text:a>.</text:p>
      <text:p text:style-name="Text_20_body">Примерную реализацию можно посмотреть тут: <text:a xlink:type="simple" xlink:href="http://users.nsunc.com/~vlasov/testform.html" text:style-name="Internet_20_link" text:visited-style-name="Visited_20_Internet_20_Link">Тестовая форма</text:a>.</text:p>
      <text:h text:style-name="Heading_20_1" text:outline-level="1"><text:bookmark-start text:name="__RefHeading___zadanie_9._ehlementy_javascript_9"/><text:bookmark-start text:name="zadanie_9._ehlementy_javascript"/>Задание 9. Элементы JavaScript<text:bookmark-end text:name="__RefHeading___zadanie_9._ehlementy_javascript_9"/><text:bookmark-end text:name="zadanie_9._ehlementy_javascript"/></text:h>
      <text:p text:style-name="Text_20_body">Для оперативного ввода-вывода, нужд отладки и т.п. применяются функции JavaScript alert(str), prompt(string, defaultvalue).</text:p>
      <text:p text:style-name="Text_20_body">Вот примеры использования данных фукнкций: <text:a xlink:type="simple" xlink:href="http://users.nsunc.com/~vlasov/javascript/hellow.html" text:style-name="Internet_20_link" text:visited-style-name="Visited_20_Internet_20_Link">Hello, world!</text:a>, <text:a xlink:type="simple" xlink:href="http://users.nsunc.com/~vlasov/javascript/alertprompt.html" text:style-name="Internet_20_link" text:visited-style-name="Visited_20_Internet_20_Link">Alert-Prompt</text:a>.</text:p>
      <text:p text:style-name="Text_20_body">Этот пример показывает вычисление факториала от натурального (целого, большего нуля)  заданного числа, с возможностью продолжения и прекращения выполнения вычисления:</text:p>
      <table:table table:style-name="Table">
        <table:table-column table:style-name="odt_auto_style_table_column_10_1"/>
        <table:table-row>
          <table:table-cell office:value-type="string" table:style-name="tablecell">
            <text:p text:style-name="Preformatted_20_Text"><text:span text:style-name="highlight_sy0">&lt;</text:span>HTML<text:span text:style-name="highlight_sy0">&gt;</text:span><text:line-break/><text:s text:c="2"/><text:span text:style-name="highlight_sy0">&lt;</text:span>HEAD<text:span text:style-name="highlight_sy0">&gt;</text:span><text:line-break/><text:s text:c="4"/><text:span text:style-name="highlight_sy0">&lt;</text:span>meta http<text:span text:style-name="highlight_sy0">-</text:span>equiv<text:span text:style-name="highlight_sy0">=</text:span><text:span text:style-name="highlight_st0">"Content-Type"</text:span> content<text:span text:style-name="highlight_sy0">=</text:span><text:span text:style-name="highlight_st0">"text/html; charset=UTF-8"</text:span><text:span text:style-name="highlight_sy0">&gt;</text:span><text:s text:c="2"/><text:line-break/><text:s text:c="4"/><text:span text:style-name="highlight_sy0">&lt;</text:span>TITLE<text:span text:style-name="highlight_sy0">&gt;</text:span>n<text:span text:style-name="highlight_sy0">!-</text:span>calculating<text:span text:style-name="highlight_sy0">&lt;/</text:span>TITLE<text:span text:style-name="highlight_sy0">&gt;</text:span><text:line-break/><text:s text:c="4"/><text:span text:style-name="highlight_sy0">&lt;</text:span>SCRIPT LANGUAGE<text:span text:style-name="highlight_sy0">=</text:span><text:span text:style-name="highlight_st0">"JavaScript"</text:span><text:span text:style-name="highlight_sy0">&gt;</text:span><text:line-break/><text:s text:c="6"/><text:span text:style-name="highlight_kw1">function</text:span> checkinput<text:span text:style-name="highlight_br0">(</text:span>n<text:span text:style-name="highlight_br0">)</text:span><text:line-break/><text:s text:c="6"/><text:span text:style-name="highlight_br0">{</text:span><text:line-break/><text:s text:c="8"/><text:span text:style-name="highlight_kw1">var</text:span> n1<text:span text:style-name="highlight_sy0">;</text:span><text:line-break/><text:s text:c="8"/>n <text:span text:style-name="highlight_sy0">=</text:span> n <text:span text:style-name="highlight_sy0">+</text:span> <text:span text:style-name="highlight_st0">""</text:span><text:span text:style-name="highlight_sy0">;</text:span><text:s text:c="2"/>n1 <text:span text:style-name="highlight_sy0">=</text:span> parseInt<text:span text:style-name="highlight_br0">(</text:span>n<text:span text:style-name="highlight_br0">)</text:span> <text:span text:style-name="highlight_sy0">+</text:span> <text:span text:style-name="highlight_st0">""</text:span><text:span text:style-name="highlight_sy0">;</text:span><text:line-break/><text:s text:c="8"/><text:span text:style-name="highlight_kw1">if</text:span> <text:span text:style-name="highlight_br0">(</text:span><text:span text:style-name="highlight_br0">(</text:span>n <text:span text:style-name="highlight_sy0">==</text:span> n1<text:span text:style-name="highlight_br0">)</text:span> <text:span text:style-name="highlight_sy0">&amp;&amp;</text:span> <text:span text:style-name="highlight_br0">(</text:span>n1<text:span text:style-name="highlight_sy0">&gt;</text:span><text:span text:style-name="highlight_nu0">0</text:span><text:span text:style-name="highlight_br0">)</text:span><text:span text:style-name="highlight_br0">)</text:span> <text:span text:style-name="highlight_br0">{</text:span><text:span text:style-name="highlight_kw1">return</text:span> <text:span text:style-name="highlight_nu0">1</text:span><text:span text:style-name="highlight_br0">}</text:span> <text:span text:style-name="highlight_kw1">else</text:span> <text:span text:style-name="highlight_br0">{</text:span><text:span text:style-name="highlight_kw1">return</text:span> <text:span text:style-name="highlight_nu0">0</text:span><text:span text:style-name="highlight_br0">}</text:span><text:span text:style-name="highlight_sy0">;</text:span><text:line-break/><text:s text:c="6"/><text:span text:style-name="highlight_br0">}</text:span><text:s text:c="2"/><text:span text:style-name="highlight_co1">// checkinput</text:span><text:line-break/><text:s text:c="6"/><text:span text:style-name="highlight_kw1">function</text:span> fact<text:span text:style-name="highlight_br0">(</text:span>n<text:span text:style-name="highlight_br0">)</text:span><text:line-break/><text:s text:c="6"/><text:span text:style-name="highlight_br0">{</text:span><text:line-break/><text:s text:c="8"/><text:span text:style-name="highlight_kw1">if</text:span> <text:span text:style-name="highlight_br0">(</text:span> n<text:span text:style-name="highlight_sy0">==</text:span><text:span text:style-name="highlight_nu0">0</text:span> <text:span text:style-name="highlight_br0">)</text:span> <text:span text:style-name="highlight_br0">{</text:span> <text:span text:style-name="highlight_kw1">return</text:span> <text:span text:style-name="highlight_nu0">1</text:span><text:span text:style-name="highlight_sy0">;</text:span> <text:span text:style-name="highlight_br0">}</text:span><text:span text:style-name="highlight_sy0">;</text:span><text:line-break/><text:s text:c="8"/><text:span text:style-name="highlight_kw1">return</text:span> n<text:span text:style-name="highlight_sy0">*</text:span>fact<text:span text:style-name="highlight_br0">(</text:span>n<text:span text:style-name="highlight_sy0">-</text:span><text:span text:style-name="highlight_nu0">1</text:span><text:span text:style-name="highlight_br0">)</text:span><text:span text:style-name="highlight_sy0">;</text:span><text:line-break/><text:s text:c="6"/><text:span text:style-name="highlight_br0">}</text:span><text:span text:style-name="highlight_sy0">;</text:span><text:s text:c="2"/><text:span text:style-name="highlight_co1">// fact</text:span><text:line-break/><text:s text:c="6"/><text:span text:style-name="highlight_kw1">function</text:span> You_Go<text:span text:style-name="highlight_br0">(</text:span><text:span text:style-name="highlight_br0">)</text:span><text:line-break/><text:s text:c="6"/><text:span text:style-name="highlight_br0">{</text:span><text:line-break/><text:s text:c="6"/>n <text:span text:style-name="highlight_sy0">=</text:span> prompt<text:span text:style-name="highlight_br0">(</text:span><text:span text:style-name="highlight_st0">'put in the field a natural number: '</text:span><text:span text:style-name="highlight_sy0">,</text:span><text:span text:style-name="highlight_nu0">1</text:span><text:span text:style-name="highlight_br0">)</text:span><text:span text:style-name="highlight_sy0">;</text:span><text:s text:c="6"/><text:line-break/><text:s text:c="6"/>while <text:span text:style-name="highlight_br0">(</text:span> checkinput<text:span text:style-name="highlight_br0">(</text:span>n<text:span text:style-name="highlight_br0">)</text:span> <text:span text:style-name="highlight_br0">)</text:span><text:line-break/><text:s text:c="6"/><text:span text:style-name="highlight_br0">{</text:span><text:line-break/><text:s text:c="8"/>f <text:span text:style-name="highlight_sy0">=</text:span> fact<text:span text:style-name="highlight_br0">(</text:span>n<text:span text:style-name="highlight_br0">)</text:span><text:span text:style-name="highlight_sy0">;</text:span><text:line-break/><text:s text:c="8"/>n <text:span text:style-name="highlight_sy0">=</text:span> prompt<text:span text:style-name="highlight_br0">(</text:span><text:span text:style-name="highlight_st0">'n!='</text:span><text:span text:style-name="highlight_sy0">+</text:span>f<text:span text:style-name="highlight_sy0">+</text:span><text:span text:style-name="highlight_st0">'<text:span text:style-name="highlight_es0">\n</text:span>put in the field a natural number: '</text:span><text:span text:style-name="highlight_sy0">,</text:span><text:span text:style-name="highlight_nu0">1</text:span><text:span text:style-name="highlight_br0">)</text:span><text:span text:style-name="highlight_sy0">;</text:span><text:line-break/><text:s text:c="6"/><text:span text:style-name="highlight_br0">}</text:span><text:line-break/><text:s text:c="6"/><text:span text:style-name="highlight_br0">}</text:span><text:span text:style-name="highlight_sy0">;</text:span><text:line-break/><text:s text:c="4"/><text:span text:style-name="highlight_sy0">&lt;/</text:span>SCRIPT<text:span text:style-name="highlight_sy0">&gt;</text:span><text:line-break/><text:s text:c="2"/><text:span text:style-name="highlight_sy0">&lt;/</text:span>HEAD<text:span text:style-name="highlight_sy0">&gt;</text:span><text:line-break/><text:s text:c="2"/><text:span text:style-name="highlight_sy0">&lt;</text:span>BODY BGCOLOR<text:span text:style-name="highlight_sy0">=</text:span><text:span text:style-name="highlight_st0">"White"</text:span> TEXT<text:span text:style-name="highlight_sy0">=</text:span><text:span text:style-name="highlight_st0">"Black"</text:span> LINK<text:span text:style-name="highlight_sy0">=</text:span><text:span text:style-name="highlight_st0">"Blue"</text:span> VLINK<text:span text:style-name="highlight_sy0">=</text:span><text:span text:style-name="highlight_st0">"Purple"</text:span> ALINK<text:span text:style-name="highlight_sy0">=</text:span><text:span text:style-name="highlight_st0">"Red"</text:span><text:span text:style-name="highlight_sy0">&gt;</text:span><text:line-break/><text:s text:c="4"/><text:span text:style-name="highlight_sy0">&lt;</text:span>H1<text:span text:style-name="highlight_sy0">&gt;</text:span>Расчет факториала<text:span text:style-name="highlight_sy0">&lt;/</text:span>H1<text:span text:style-name="highlight_sy0">&gt;</text:span><text:line-break/><text:s text:c="4"/><text:span text:style-name="highlight_sy0">&lt;</text:span>P<text:span text:style-name="highlight_sy0">&gt;</text:span>На данной странице предложен пример расчета факториала...<text:line-break/><text:s text:c="4"/><text:span text:style-name="highlight_sy0">&lt;</text:span>BR<text:span text:style-name="highlight_sy0">&gt;</text:span><text:line-break/><text:s text:c="4"/>Для завершения работы введите любое ненатуральное число и<text:span text:style-name="highlight_sy0">/</text:span>или буквы.<text:line-break/><text:s text:c="4"/><text:span text:style-name="highlight_sy0">&lt;</text:span>hr<text:span text:style-name="highlight_sy0">&gt;</text:span><text:line-break/><text:s text:c="4"/><text:span text:style-name="highlight_sy0">&lt;</text:span>a href<text:span text:style-name="highlight_sy0">=</text:span><text:span text:style-name="highlight_st0">"javascript:You_Go()"</text:span><text:span text:style-name="highlight_sy0">&gt;</text:span>Перезапуск<text:span text:style-name="highlight_sy0">&lt;/</text:span>a<text:span text:style-name="highlight_sy0">&gt;&lt;/</text:span>P<text:span text:style-name="highlight_sy0">&gt;</text:span><text:line-break/><text:s text:c="4"/><text:span text:style-name="highlight_sy0">&lt;</text:span>SCRIPT LANGUAGE<text:span text:style-name="highlight_sy0">=</text:span><text:span text:style-name="highlight_st0">"JavaScript"</text:span><text:span text:style-name="highlight_sy0">&gt;</text:span>You_Go<text:span text:style-name="highlight_br0">(</text:span><text:span text:style-name="highlight_br0">)</text:span><text:span text:style-name="highlight_sy0">&lt;/</text:span>SCRIPT<text:span text:style-name="highlight_sy0">&gt;</text:span><text:line-break/><text:s text:c="2"/><text:span text:style-name="highlight_sy0">&lt;/</text:span>BODY<text:span text:style-name="highlight_sy0">&gt;</text:span><text:line-break/><text:span text:style-name="highlight_sy0">&lt;/</text:span>HTML<text:span text:style-name="highlight_sy0">&gt;</text:span></text:p>
          </table:table-cell>
        </table:table-row>
      </table:table>
      <text:p text:style-name="Text_20_body">Реализацию можно посмотреть тут: <text:a xlink:type="simple" xlink:href="http://users.nsunc.com/~vlasov/javascript/factorial.html" text:style-name="Internet_20_link" text:visited-style-name="Visited_20_Internet_20_Link">факториал</text:a>
(в Internet Explorer'е может быть заблокировано окошко ввода, и надо будет дать специальное разрешение на временное исполнение скрипта)</text:p>
      <text:p text:style-name="Text_20_body"><text:span text:style-name="Strong_20_Emphasis">Задание.</text:span>  Создать страничку и написать программу, вычисляющую корни квадратного уравнения, и организовать взаимодействие с пользователем, используя функции alert, prompt.</text:p>
      <text:p text:style-name="Text_20_body">Страничка нашей википедии, посвященная javascript, <text:a xlink:type="simple" xlink:href="https://wiki.nsunc.com/javascript" text:style-name="Internet_20_link" text:visited-style-name="Visited_20_Internet_20_Link">находится здесь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16::34:51</meta:creation-date>
    <dc:creator>Generated</dc:creator>
    <dc:date>2026-09-01T16::34:51</dc:date>
    <dc:language>en-US</dc:language>
    <meta:editing-cycles>1</meta:editing-cycles>
    <meta:editing-duration>PT0S</meta:editing-duration>
    <dc:title>html:tasks</dc:title>
  </office:meta>
</office:document-meta>
</file>