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:elective"/><text:bookmark-start text:name="__RefHeading___poleznye_ssylki_1"/><text:bookmark-start text:name="poleznye_ssylki"/>Полезные ссылки<text:bookmark-end text:name="__RefHeading___poleznye_ssylki_1"/><text:bookmark-end text:name="poleznye_ssylki"/></text:h>
      <text:list text:style-name="List_20_1" text:continue-numbering="false">
        <text:list-item>
          <text:p text:style-name="List_20_1_Content_First"> <text:a xlink:type="simple" xlink:href="https://wiki.nsunc.com/java/basics" text:style-name="Internet_20_link" text:visited-style-name="Visited_20_Internet_20_Link">Справочник по Яве</text:a></text:p>
        </text:list-item>
        <text:list-item>
          <text:p text:style-name="List_20_1_Content"> <text:a xlink:type="simple" xlink:href="http://www.mindviewinc.com/downloads/TIJ-3rd-edition4.0.zip" text:style-name="Internet_20_link" text:visited-style-name="Visited_20_Internet_20_Link">Bruce Eckel, Thinking in Java, 3rd edition (zip archive)</text:a></text:p>
        </text:list-item>
        <text:list-item>
          <text:p text:style-name="List_20_1_Content_Last"> <text:a xlink:type="simple" xlink:href="http://parallels.nsu.ru/~kuznecov/JavaDoc/index.html" text:style-name="Internet_20_link" text:visited-style-name="Visited_20_Internet_20_Link">Зеркало JavaDoc</text:a></text:p>
        </text:list-item>
      </text:list>
      <text:h text:style-name="Heading_20_1" text:outline-level="1"><text:bookmark-start text:name="__RefHeading___seminar_1_2"/><text:bookmark-start text:name="seminar_1"/>Семинар 1<text:bookmark-end text:name="__RefHeading___seminar_1_2"/><text:bookmark-end text:name="seminar_1"/></text:h>
      <text:p text:style-name="Text_20_body">Перед началом работы рекомендуется прочитать уроки 1 и 2 из <text:a xlink:type="simple" xlink:href="https://wiki.nsunc.com/java/basics" text:style-name="Internet_20_link" text:visited-style-name="Visited_20_Internet_20_Link">Справочника по Яве</text:a>.</text:p>
      <text:h text:style-name="Heading_20_2" text:outline-level="2"><text:bookmark-start text:name="__RefHeading___primer_1.1_3"/><text:bookmark-start text:name="primer_1.1"/>Пример 1.1<text:bookmark-end text:name="__RefHeading___primer_1.1_3"/><text:bookmark-end text:name="primer_1.1"/></text:h>
      <text:p text:style-name="Text_20_body">Программа «Hello world»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package</text:span> <text:span text:style-name="highlight_co2">com.nsunc.wiki.nbazhenov</text:span><text:span text:style-name="highlight_sy0">;</text:span><text:line-break/> <text:line-break/><text:span text:style-name="highlight_kw1">public</text:span> <text:span text:style-name="highlight_kw1">class</text:span> HelloWorld <text:span text:style-name="highlight_br0">{</text:span><text:line-break/><text:tab/><text:span text:style-name="highlight_kw1">public</text:span> <text:span text:style-name="highlight_kw1">static</text:span> <text:span text:style-name="highlight_kw4">void</text:span> main 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<text:span text:style-name="highlight_br0">[</text:span><text:span text:style-name="highlight_br0">]</text:span> args<text:span text:style-name="highlight_br0">)</text:span><text:span text:style-name="highlight_br0">{</text:span><text:line-break/><text:tab/><text:tab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span text:style-name="highlight_st0">"Hello, World!"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primer_1.2_4"/><text:bookmark-start text:name="primer_1.2"/>Пример 1.2<text:bookmark-end text:name="__RefHeading___primer_1.2_4"/><text:bookmark-end text:name="primer_1.2"/></text:h>
      <text:p text:style-name="Text_20_body">В лекции 1 был показан пример класса, являющегося представлением электрической лампочки. Приведем здесь упрощенный вариант этого примера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package</text:span> <text:span text:style-name="highlight_co2">com.nsunc.wiki.nbazhenov</text:span><text:span text:style-name="highlight_sy0">;</text:span><text:line-break/> <text:line-break/><text:span text:style-name="highlight_kw1">public</text:span> <text:span text:style-name="highlight_kw1">class</text:span> SimpleLight <text:span text:style-name="highlight_br0">{</text:span><text:line-break/><text:tab/><text:span text:style-name="highlight_kw4">boolean</text:span> state<text:span text:style-name="highlight_sy0">;</text:span><text:line-break/> <text:line-break/><text:tab/><text:span text:style-name="highlight_kw4">boolean</text:span> getState<text:span text:style-name="highlight_br0">(</text:span><text:span text:style-name="highlight_br0">)</text:span><text:span text:style-name="highlight_br0">{</text:span><text:line-break/><text:tab/><text:tab/><text:span text:style-name="highlight_kw1">return</text:span> state<text:span text:style-name="highlight_sy0">;</text:span><text:line-break/><text:tab/><text:span text:style-name="highlight_br0">}</text:span><text:line-break/> <text:line-break/><text:tab/><text:span text:style-name="highlight_kw4">void</text:span> on<text:span text:style-name="highlight_br0">(</text:span><text:span text:style-name="highlight_br0">)</text:span><text:span text:style-name="highlight_br0">{</text:span><text:line-break/><text:tab/><text:tab/>state <text:span text:style-name="highlight_sy0">=</text:span> <text:span text:style-name="highlight_kw2">true</text:span><text:span text:style-name="highlight_sy0">;</text:span><text:line-break/><text:tab/><text:span text:style-name="highlight_br0">}</text:span><text:line-break/> <text:line-break/><text:tab/><text:span text:style-name="highlight_kw4">void</text:span> off<text:span text:style-name="highlight_br0">(</text:span><text:span text:style-name="highlight_br0">)</text:span><text:span text:style-name="highlight_br0">{</text:span><text:line-break/><text:tab/><text:tab/>state <text:span text:style-name="highlight_sy0">=</text:span> <text:span text:style-name="highlight_kw2">false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zadanie_1.1.a_5"/><text:bookmark-start text:name="zadanie_1.1.a"/>Задание 1.1.A<text:bookmark-end text:name="__RefHeading___zadanie_1.1.a_5"/><text:bookmark-end text:name="zadanie_1.1.a"/></text:h>
      <text:p text:style-name="Text_20_body">Создайте пакет <text:span text:style-name="Source_20_Text">com.nsunc.wiki.вашЛогин</text:span>. В этом пакете создайте класс <text:span text:style-name="Source_20_Text">SimpleLight</text:span>, приведенный выше, и новый класс <text:span text:style-name="Source_20_Text">TestClass</text:span>. С помощью <text:span text:style-name="Source_20_Text">TestClass</text:span> протестируйте работу методов класса <text:span text:style-name="Source_20_Text">SimpleLight</text:span>. Убедитесь в том, что Java присваивает значение полю <text:span text:style-name="Source_20_Text">state</text:span> по умолчанию.</text:p>
      <text:h text:style-name="Heading_20_2" text:outline-level="2"><text:bookmark-start text:name="__RefHeading___zadanie_1.1.b_6"/><text:bookmark-start text:name="zadanie_1.1.b"/>Задание 1.1.B<text:bookmark-end text:name="__RefHeading___zadanie_1.1.b_6"/><text:bookmark-end text:name="zadanie_1.1.b"/></text:h>
      <text:p text:style-name="Text_20_body">Модифицируйте реализацию <text:span text:style-name="Source_20_Text">SimpleLight</text:span> следующим образом:</text:p>
      <text:list text:style-name="Numbering_20_1" text:continue-numbering="false">
        <text:list-item>
          <text:p text:style-name="Numbering_20_1_Content_First"> Добавьте в класс <text:span text:style-name="Source_20_Text">SimpleLight</text:span> новые целочисленные поля <text:span text:style-name="Source_20_Text">brightness</text:span> (яркость) и <text:span text:style-name="Source_20_Text">step</text:span> (шаг). Сделайте так, чтобы значение поля <text:span text:style-name="Source_20_Text">step</text:span> было по умолчанию равным 100.</text:p>
        </text:list-item>
        <text:list-item>
          <text:p text:style-name="Numbering_20_1_Content"> Измените код существующих методов так, чтобы при включении лампочки ее яркость принимала значение 1000, а при выключении - 0.</text:p>
        </text:list-item>
        <text:list-item>
          <text:p text:style-name="Numbering_20_1_Content"> Напишите метод <text:span text:style-name="Source_20_Text">dim()</text:span> (терять яркость), производящий следующие действия: если яркость лампочки больше значения <text:span text:style-name="Source_20_Text">step</text:span>, то яркость уменьшается на <text:span text:style-name="Source_20_Text">step</text:span>; в противном случае лампочка выключается и в консоли печатается соответствующее сообщение.</text:p>
        </text:list-item>
        <text:list-item>
          <text:p text:style-name="Numbering_20_1_Content_Last"> Напишите метод <text:span text:style-name="Source_20_Text">brighten()</text:span> (делать ярче), производящий следующие действия: если яркость лампочки не превосходит значения <text:span text:style-name="Source_20_Text">(1000-step)</text:span>, то яркость увеличивается на <text:span text:style-name="Source_20_Text">step</text:span>; в противном случае в консоли печатается сообщение об ошибке.</text:p>
        </text:list-item>
      </text:list>
      <text:p text:style-name="Text_20_body">Протестируйте работу методов класса <text:span text:style-name="Source_20_Text">SimpleLight</text:span>.</text:p>
      <text:p text:style-name="Text_20_body"><text:span text:style-name="Emphasis">Замечание:</text:span> Лампочка считается включенной если и только если ее яркость больше нуля.</text:p>
      <text:h text:style-name="Heading_20_2" text:outline-level="2"><text:bookmark-start text:name="__RefHeading___zadanie_1.1.s_7"/><text:bookmark-start text:name="zadanie_1.1.s"/>Задание 1.1.С<text:bookmark-end text:name="__RefHeading___zadanie_1.1.s_7"/><text:bookmark-end text:name="zadanie_1.1.s"/></text:h>
      <text:p text:style-name="Text_20_body">Модифицируйте реализацию <text:span text:style-name="Source_20_Text">SimpleLight</text:span> следующим образом:</text:p>
      <text:list text:style-name="Numbering_20_1" text:continue-numbering="false">
        <text:list-item>
          <text:p text:style-name="Numbering_20_1_Content_First"> Добавьте новое статическое целочисленное поле <text:span text:style-name="Source_20_Text">maxBrightness</text:span> (максимальная яркость). Сделайте так, чтобы по умолчанию <text:span text:style-name="Source_20_Text">maxBrightness</text:span> принимало значение 1000.</text:p>
        </text:list-item>
        <text:list-item>
          <text:p text:style-name="Numbering_20_1_Content"> Измените код метода <text:span text:style-name="Source_20_Text">brighten()</text:span>, заменив 1000 на <text:span text:style-name="Source_20_Text">maxBrightness</text:span>.</text:p>
        </text:list-item>
        <text:list-item>
          <text:p text:style-name="Numbering_20_1_Content_Last"> Напишите 2 статических метода: <text:span text:style-name="Source_20_Text">getMaxBrightness()</text:span> - возвращает значение <text:span text:style-name="Source_20_Text">maxBrightness</text:span>; и <text:span text:style-name="Source_20_Text">setMaxBrighness(int a)</text:span> - устанавливает значение <text:span text:style-name="Source_20_Text">maxBrightness</text:span>.</text:p>
        </text:list-item>
      </text:list>
      <text:p text:style-name="Text_20_body">Продемонстрируйте работу статических методов.</text:p>
      <text:h text:style-name="Heading_20_1" text:outline-level="1"><text:bookmark-start text:name="__RefHeading___seminar_2_8"/><text:bookmark-start text:name="seminar_2"/>Семинар 2<text:bookmark-end text:name="__RefHeading___seminar_2_8"/><text:bookmark-end text:name="seminar_2"/></text:h>
      <text:h text:style-name="Heading_20_2" text:outline-level="2"><text:bookmark-start text:name="__RefHeading___arifmeticheskie_operatory_9"/><text:bookmark-start text:name="arifmeticheskie_operatory"/>Арифметические операторы<text:bookmark-end text:name="__RefHeading___arifmeticheskie_operatory_9"/><text:bookmark-end text:name="arifmeticheskie_operatory"/></text:h>
      <text:p text:style-name="Text_20_body">Основные арифметические операторы: сложение (<text:span text:style-name="Source_20_Text">+</text:span>), вычитание (<text:span text:style-name="Source_20_Text">-</text:span>), умножение (<text:span text:style-name="Source_20_Text">*</text:span>), деление (<text:span text:style-name="Source_20_Text">/</text:span>), остаток от деления нацело (<text:span text:style-name="Source_20_Text">%</text:span>).</text:p>
      <text:p text:style-name="Text_20_body">Можно использовать сокращенную форму записи операторов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a <text:span text:style-name="highlight_sy0">+=</text:span> b<text:span text:style-name="highlight_sy0">;</text:span> <text:span text:style-name="highlight_co1">// a = a + b</text:span><text:line-break/>a <text:span text:style-name="highlight_sy0">-=</text:span> b<text:span text:style-name="highlight_sy0">;</text:span> <text:span text:style-name="highlight_co1">// a = a - b</text:span><text:line-break/>a <text:span text:style-name="highlight_sy0">*=</text:span> b<text:span text:style-name="highlight_sy0">;</text:span> <text:span text:style-name="highlight_co1">// a = a * b</text:span><text:line-break/>a <text:span text:style-name="highlight_sy0">/=</text:span> b<text:span text:style-name="highlight_sy0">;</text:span> <text:span text:style-name="highlight_co1">// a = a / b</text:span><text:line-break/>a <text:span text:style-name="highlight_sy0">%=</text:span> b<text:span text:style-name="highlight_sy0">;</text:span> <text:span text:style-name="highlight_co1">// a = a % b</text:span></text:p>
          </table:table-cell>
        </table:table-row>
      </table:table>
      <text:h text:style-name="Heading_20_2" text:outline-level="2"><text:bookmark-start text:name="__RefHeading___operatory_inkrementa_i_dekrementa_10"/><text:bookmark-start text:name="operatory_inkrementa_i_dekrementa"/>Операторы инкремента и декремента<text:bookmark-end text:name="__RefHeading___operatory_inkrementa_i_dekrementa_10"/><text:bookmark-end text:name="operatory_inkrementa_i_dekrementa"/></text:h>
      <text:p text:style-name="Text_20_body">Оператор инкремента записывается в виде <text:span text:style-name="Source_20_Text">++</text:span> и означает «увеличить на единицу». Оператор декремента записывается в виде <text:span text:style-name="Source_20_Text">--</text:span> и означает «уменьшить на единицу». Для каждого из операторов есть две версии: префиксная и постфиксная.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sy0">++</text:span>a<text:span text:style-name="highlight_sy0">;</text:span> <text:span text:style-name="highlight_co1">// префиксная версия оператора инкремента</text:span><text:line-break/>a<text:span text:style-name="highlight_sy0">++;</text:span> <text:span text:style-name="highlight_co1">// постфиксная версия оператора инкремента</text:span></text:p>
          </table:table-cell>
        </table:table-row>
      </table:table>
      <text:p text:style-name="Text_20_body">В префиксном варианте сначала выполняется операция, а затем выдается значение. В постфиксном варианте сначала выдается значение, и лишь затем выполняется операция.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4">int</text:span> a <text:span text:style-name="highlight_sy0">=</text:span> <text:span text:style-name="highlight_nu0">0</text:span><text:span text:style-name="highlight_sy0">;</text:span><text:line-break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span text:style-name="highlight_st0">"1. a = "</text:span> <text:span text:style-name="highlight_sy0">+</text:span> <text:span text:style-name="highlight_sy0">++</text:span>a<text:span text:style-name="highlight_br0">)</text:span><text:span text:style-name="highlight_sy0">;</text:span> <text:span text:style-name="highlight_co1">// напечатается: 1. a = 1</text:span><text:line-break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span text:style-name="highlight_st0">"2. a = "</text:span> <text:span text:style-name="highlight_sy0">+</text:span> a<text:span text:style-name="highlight_sy0">++</text:span><text:span text:style-name="highlight_br0">)</text:span><text:span text:style-name="highlight_sy0">;</text:span> <text:span text:style-name="highlight_co1">// напечатается: 2. a = 1</text:span></text:p>
          </table:table-cell>
        </table:table-row>
      </table:table>
      <text:h text:style-name="Heading_20_2" text:outline-level="2"><text:bookmark-start text:name="__RefHeading___operatory_sravnenija_11"/><text:bookmark-start text:name="operatory_sravnenija"/>Операторы сравнения<text:bookmark-end text:name="__RefHeading___operatory_sravnenija_11"/><text:bookmark-end text:name="operatory_sravnenija"/></text:h>
      <text:p text:style-name="Text_20_body">Операторы сравнения: меньше (<text:span text:style-name="Source_20_Text">&lt;</text:span>), больше (<text:span text:style-name="Source_20_Text">&gt;</text:span>), меньше или равно (<text:span text:style-name="Source_20_Text">&lt;=</text:span>), больше или равно (<text:span text:style-name="Source_20_Text">&gt;=</text:span>), равно (<text:span text:style-name="Source_20_Text">==</text:span>), не равно (<text:span text:style-name="Source_20_Text">!=</text:span>). <text:span text:style-name="Source_20_Text">==</text:span> и <text:span text:style-name="Source_20_Text">!=</text:span> применимы для всех примитивных типов данных, остальные не применимы к типу <text:span text:style-name="Source_20_Text">boolean</text:span>.</text:p>
      <text:h text:style-name="Heading_20_2" text:outline-level="2"><text:bookmark-start text:name="__RefHeading___logicheskie_operatory_12"/><text:bookmark-start text:name="logicheskie_operatory"/>Логические операторы<text:bookmark-end text:name="__RefHeading___logicheskie_operatory_12"/><text:bookmark-end text:name="logicheskie_operatory"/></text:h>
      <text:p text:style-name="Text_20_body">Основные логические операторы: <text:span text:style-name="Source_20_Text">&amp;&amp;</text:span> (конъюнкция, AND), <text:span text:style-name="Source_20_Text">||</text:span> (дизъюнкция, OR), <text:span text:style-name="Source_20_Text">!</text:span> (отрицание, NOT). Логические операторы применимы только к значениям типа <text:span text:style-name="Source_20_Text">boolean</text:span>.</text:p>
      <text:h text:style-name="Heading_20_2" text:outline-level="2"><text:bookmark-start text:name="__RefHeading___zadanie_2.1_13"/><text:bookmark-start text:name="zadanie_2.1"/>Задание 2.1<text:bookmark-end text:name="__RefHeading___zadanie_2.1_13"/><text:bookmark-end text:name="zadanie_2.1"/></text:h>
      <text:p text:style-name="Text_20_body">С клавиатуры вводится четыре натуральных числа: <text:span text:style-name="Source_20_Text">d</text:span> (номер дня), <text:span text:style-name="Source_20_Text">m</text:span> (номер месяца), <text:span text:style-name="Source_20_Text">y</text:span> (номер года) и <text:span text:style-name="Source_20_Text">n</text:span>. Напечатайте в консоли дату, которая наступит через <text:span text:style-name="Source_20_Text">n</text:span> дней после даты <text:span text:style-name="Source_20_Text">d.m.y</text:span>.</text:p>
      <text:p text:style-name="Text_20_body"><text:span text:style-name="Emphasis">Пример:</text:span> Ввели следующие 4 числа: 2, 1, 2012, 58. Через 58 дней после 2 января 2012 года наступает 29 февраля 2012 года, поэтому в консоли должна быть напечатана следующая дата: <text:span text:style-name="Source_20_Text">29.02.2012</text:span>.</text:p>
      <text:p text:style-name="Text_20_body"><text:span text:style-name="Emphasis">Замечание:</text:span> Год с номером <text:span text:style-name="Source_20_Text">y</text:span> является високосным, если либо <text:span text:style-name="Source_20_Text">y</text:span> кратно 4, но не кратно 100; либо <text:span text:style-name="Source_20_Text">y</text:span> кратно 400. Например, 2000 – високосный год, а 2100, 2200 и 2300 – не високосные годы.</text:p>
      <text:h text:style-name="Heading_20_1" text:outline-level="1"><text:bookmark-start text:name="__RefHeading___seminar_3_14"/><text:bookmark-start text:name="seminar_3"/>Семинар 3<text:bookmark-end text:name="__RefHeading___seminar_3_14"/><text:bookmark-end text:name="seminar_3"/></text:h>
      <text:h text:style-name="Heading_20_2" text:outline-level="2"><text:bookmark-start text:name="__RefHeading___zadanie_3.1_15"/><text:bookmark-start text:name="zadanie_3.1"/>Задание 3.1<text:bookmark-end text:name="__RefHeading___zadanie_3.1_15"/><text:bookmark-end text:name="zadanie_3.1"/></text:h>
      <text:p text:style-name="Text_20_body">Реализовать алгоритм быстрой сортировки массива.</text:p>
      <text:p text:style-name="Text_20_body">Описание алгоритма можно найти <text:a xlink:type="simple" xlink:href="http://algolist.manual.ru/sort/quick_sort.php" text:style-name="Internet_20_link" text:visited-style-name="Visited_20_Internet_20_Link">здесь</text:a>.</text:p>
      <text:h text:style-name="Heading_20_2" text:outline-level="2"><text:bookmark-start text:name="__RefHeading___ukazanija_k_oformleniju_reshenija_16"/><text:bookmark-start text:name="ukazanija_k_oformleniju_reshenija"/>Указания к оформлению решения<text:bookmark-end text:name="__RefHeading___ukazanija_k_oformleniju_reshenija_16"/><text:bookmark-end text:name="ukazanija_k_oformleniju_reshenija"/></text:h>
      <text:list text:style-name="List_20_1" text:continue-numbering="false">
        <text:list-item>
          <text:p text:style-name="LastListParagraph_List_20_1_Content_First"> Метод, реализующий быструю сортировку, должен быть записан в отдельном классе. Например, так:</text:p>
        </text:list-item>
      </text:list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1">class</text:span> MySort <text:span text:style-name="highlight_br0">{</text:span><text:line-break/><text:tab/><text:span text:style-name="highlight_kw1">static</text:span> <text:span text:style-name="highlight_kw4">void</text:span> quickSort <text:span text:style-name="highlight_br0">(</text:span><text:span text:style-name="highlight_coMULTI">/* Ваш список параметров */</text:span><text:span text:style-name="highlight_br0">)</text:span><text:span text:style-name="highlight_br0">{</text:span><text:line-break/><text:tab/><text:tab/><text:span text:style-name="highlight_co1">// Ваш код </text:span><text:line-break/><text:tab/><text:span text:style-name="highlight_br0">}</text:span><text:line-break/><text:span text:style-name="highlight_br0">}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В методе <text:span text:style-name="Source_20_Text">public static void main(String[] args)</text:span> <text:span text:style-name="Emphasis">другого</text:span> класса в том же пакете создайте массив, заполните его случайными числами, напечатайте его, проведите сортировку и затем снова напечатайте массив. Например, так:</text:p>
        </text:list-item>
      </text:list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1">import</text:span> <text:span text:style-name="highlight_co2">java.util.*</text:span><text:span text:style-name="highlight_sy0">;</text:span><text:line-break/> <text:line-break/><text:span text:style-name="highlight_kw1">public</text:span> <text:span text:style-name="highlight_kw1">class</text:span> TestClass <text:span text:style-name="highlight_br0">{</text:span><text:line-break/><text:tab/><text:span text:style-name="highlight_kw1">public</text:span> <text:span text:style-name="highlight_kw1">static</text:span> <text:span text:style-name="highlight_kw4">void</text:span> main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<text:span text:style-name="highlight_br0">[</text:span><text:span text:style-name="highlight_br0">]</text:span> args<text:span text:style-name="highlight_br0">)</text:span><text:span text:style-name="highlight_br0">{</text:span><text:line-break/><text:tab/><text:tab/><text:span text:style-name="highlight_kw4">int</text:span> size <text:span text:style-name="highlight_sy0">=</text:span> <text:span text:style-name="highlight_nu0">20</text:span><text:span text:style-name="highlight_sy0">;</text:span><text:line-break/><text:tab/><text:tab/><text:span text:style-name="highlight_kw4">int</text:span> m<text:span text:style-name="highlight_br0">[</text:span><text:span text:style-name="highlight_br0">]</text:span> <text:span text:style-name="highlight_sy0">=</text:span> <text:span text:style-name="highlight_kw1">new</text:span> <text:span text:style-name="highlight_kw4">int</text:span><text:span text:style-name="highlight_br0">[</text:span>size<text:span text:style-name="highlight_br0">]</text:span><text:span text:style-name="highlight_sy0">;</text:span><text:line-break/> <text:line-break/><text:tab/><text:tab/><text:a xlink:type="simple" xlink:href="http://www.google.com/search?hl=en&amp;q=allinurl:docs.oracle.com+javase+docs+api+random" text:style-name="Internet_20_link" text:visited-style-name="Visited_20_Internet_20_Link"><text:span text:style-name="highlight_kw3">Random</text:span></text:a> rand <text:span text:style-name="highlight_sy0">=</text:span> <text:span text:style-name="highlight_kw1">new</text:span> <text:a xlink:type="simple" xlink:href="http://www.google.com/search?hl=en&amp;q=allinurl:docs.oracle.com+javase+docs+api+random" text:style-name="Internet_20_link" text:visited-style-name="Visited_20_Internet_20_Link"><text:span text:style-name="highlight_kw3">Random</text:span></text:a><text:span text:style-name="highlight_br0">(</text:span><text:span text:style-name="highlight_br0">)</text:span><text:span text:style-name="highlight_sy0">;</text:span><text:line-break/><text:tab/><text:tab/><text:span text:style-name="highlight_kw1">for</text:span><text:span text:style-name="highlight_br0">(</text:span><text:span text:style-name="highlight_kw4">int</text:span> i <text:span text:style-name="highlight_sy0">=</text:span> <text:span text:style-name="highlight_nu0">0</text:span><text:span text:style-name="highlight_sy0">;</text:span> i <text:span text:style-name="highlight_sy0">&lt;</text:span> size<text:span text:style-name="highlight_sy0">;</text:span> i<text:span text:style-name="highlight_sy0">++</text:span><text:span text:style-name="highlight_br0">)</text:span><text:line-break/><text:tab/><text:tab/><text:tab/>m<text:span text:style-name="highlight_br0">[</text:span>i<text:span text:style-name="highlight_br0">]</text:span> <text:span text:style-name="highlight_sy0">=</text:span> rand.<text:span text:style-name="highlight_me1">nextInt</text:span><text:span text:style-name="highlight_br0">(</text:span><text:span text:style-name="highlight_nu0">100</text:span><text:span text:style-name="highlight_br0">)</text:span><text:span text:style-name="highlight_sy0">;</text:span><text:line-break/> <text:line-break/><text:tab/><text:tab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a xlink:type="simple" xlink:href="http://www.google.com/search?hl=en&amp;q=allinurl:docs.oracle.com+javase+docs+api+arrays" text:style-name="Internet_20_link" text:visited-style-name="Visited_20_Internet_20_Link"><text:span text:style-name="highlight_kw3">Arrays</text:span></text:a>.<text:span text:style-name="highlight_me1">toString</text:span><text:span text:style-name="highlight_br0">(</text:span>m<text:span text:style-name="highlight_br0">)</text:span><text:span text:style-name="highlight_br0">)</text:span><text:span text:style-name="highlight_sy0">;</text:span><text:line-break/> <text:line-break/><text:tab/><text:tab/>MySort.<text:span text:style-name="highlight_me1">quickSort</text:span><text:span text:style-name="highlight_br0">(</text:span><text:span text:style-name="highlight_coMULTI">/* нужные параметры */</text:span><text:span text:style-name="highlight_br0">)</text:span><text:span text:style-name="highlight_sy0">;</text:span><text:line-break/><text:tab/><text:tab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a xlink:type="simple" xlink:href="http://www.google.com/search?hl=en&amp;q=allinurl:docs.oracle.com+javase+docs+api+arrays" text:style-name="Internet_20_link" text:visited-style-name="Visited_20_Internet_20_Link"><text:span text:style-name="highlight_kw3">Arrays</text:span></text:a>.<text:span text:style-name="highlight_me1">toString</text:span><text:span text:style-name="highlight_br0">(</text:span>m<text:span text:style-name="highlight_br0">)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5::10:17</meta:creation-date>
    <dc:creator>Generated</dc:creator>
    <dc:date>2026-08-27T05::10:17</dc:date>
    <dc:language>en-US</dc:language>
    <meta:editing-cycles>1</meta:editing-cycles>
    <meta:editing-duration>PT0S</meta:editing-duration>
    <dc:title>java:elective</dc:title>
  </office:meta>
</office:document-meta>
</file>