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bf523277f78d485da873a1d85249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nks_prog"/><text:bookmark-start text:name="__RefHeading___programmirovanie_1"/><text:bookmark-start text:name="programmirovanie"/>Программирование<text:bookmark-end text:name="__RefHeading___programmirovanie_1"/><text:bookmark-end text:name="programmirovanie"/></text:h>
      <text:p text:style-name="Text_20_body"><text:a xlink:type="simple" xlink:href="http://www.geany.org/manual/0.19_ru/index.html" text:style-name="Internet_20_link" text:visited-style-name="Visited_20_Internet_20_Link"> Инструкция к пользованию "чайником" (Geany :-) )</text:a></text:p>
      <text:p text:style-name="Text_20_body"><text:a xlink:type="simple" xlink:href="http://www.realcoding.net/" text:style-name="Internet_20_link" text:visited-style-name="Visited_20_Internet_20_Link"> realcoding.net</text:a></text:p>
      <text:p text:style-name="Text_20_body"><text:a xlink:type="simple" xlink:href="http://www.codingrus.ru/" text:style-name="Internet_20_link" text:visited-style-name="Visited_20_Internet_20_Link"> codingrus.ru</text:a></text:p>
      <text:p text:style-name="Text_20_body"><text:a xlink:type="simple" xlink:href="http://life-prog.ru/" text:style-name="Internet_20_link" text:visited-style-name="Visited_20_Internet_20_Link"> life-prog.ru</text:a></text:p>
      <text:p text:style-name="Text_20_body"><text:a xlink:type="simple" xlink:href="http://www.cyberforum.ru" text:style-name="Internet_20_link" text:visited-style-name="Visited_20_Internet_20_Link">http://www.cyberforum.ru</text:a></text:p>
      <text:p text:style-name="Text_20_body"><text:a xlink:type="simple" xlink:href="http://www.programmer-lib.ru/" text:style-name="Internet_20_link" text:visited-style-name="Visited_20_Internet_20_Link"> programmer-lib.ru</text:a></text:p>
      <text:p text:style-name="Text_20_body"><text:a xlink:type="simple" xlink:href="http://the-programmer.ru/" text:style-name="Internet_20_link" text:visited-style-name="Visited_20_Internet_20_Link"> http://the-programmer.ru/</text:a></text:p>
      <text:p text:style-name="Text_20_body"><text:a xlink:type="simple" xlink:href="http://www.programmersforum.ru/" text:style-name="Internet_20_link" text:visited-style-name="Visited_20_Internet_20_Link">http://www.programmersforum.ru/</text:a></text:p>
      <text:p text:style-name="Text_20_body"><text:a xlink:type="simple" xlink:href="http://www.sources.ru/magazine/0105/c_code_design.html" text:style-name="Internet_20_link" text:visited-style-name="Visited_20_Internet_20_Link"> Стили форматирования (на C)</text:a></text:p>
      <text:p text:style-name="Text_20_body"><text:a xlink:type="simple" xlink:href="http://www.script-coding.com/index.html" text:style-name="Internet_20_link" text:visited-style-name="Visited_20_Internet_20_Link"> www.script-coding.com - Разработка скриптов</text:a></text:p>
      <text:h text:style-name="Heading_20_4" text:outline-level="4"><text:bookmark-start text:name="__RefHeading___paskal_2"/><text:bookmark-start text:name="paskal"/>Паскаль<text:bookmark-end text:name="__RefHeading___paskal_2"/><text:bookmark-end text:name="paskal"/></text:h>
      <text:p text:style-name="Text_20_body"><text:a xlink:type="simple" xlink:href="http://pascal.sources.ru/index.htm" text:style-name="Internet_20_link" text:visited-style-name="Visited_20_Internet_20_Link"> Паскалевские исходники (http://pascal.sources.ru/index.htm)</text:a></text:p>
      <text:p text:style-name="Text_20_body"><text:a xlink:type="simple" xlink:href="http://pascal.toom.su" text:style-name="Internet_20_link" text:visited-style-name="Visited_20_Internet_20_Link">Сайт, посвящённый системе Turbo Pascal</text:a> Сделан очень цивилизованно и в значительной степени пригоден и для Free Pascal</text:p>
      <text:p text:style-name="Text_20_body"><text:a xlink:type="simple" xlink:href="http://www.pascal7.ru/" text:style-name="Internet_20_link" text:visited-style-name="Visited_20_Internet_20_Link">Все о языке программирования Turbo Pascal (по мнению авторов)</text:a></text:p>
      <text:p text:style-name="Text_20_body"><text:a xlink:type="simple" xlink:href="http://pascal.proweb.kz/index.php?page=2" text:style-name="Internet_20_link" text:visited-style-name="Visited_20_Internet_20_Link">On-LINE учебник по Паскалю</text:a></text:p>
      <text:p text:style-name="Text_20_body"><text:a xlink:type="simple" xlink:href="http://pas1.ru/node?page=1" text:style-name="Internet_20_link" text:visited-style-name="Visited_20_Internet_20_Link"> Pascal для начинающих</text:a></text:p>
      <text:p text:style-name="Text_20_body"><text:a xlink:type="simple" xlink:href="http://www.pascal.helpov.net/" text:style-name="Internet_20_link" text:visited-style-name="Visited_20_Internet_20_Link">http://www.pascal.helpov.net/</text:a> – <text:a xlink:type="simple" xlink:href="http://www.pascal.helpov.net/" text:style-name="Internet_20_link" text:visited-style-name="Visited_20_Internet_20_Link">http://www.pascal.helpov.net/</text:a>  - аккуратно и красиво сделанный сайт с картинками  о Турбо Паскале</text:p>
      <text:p text:style-name="Text_20_body"><text:a xlink:type="simple" xlink:href="http://pascal.guti.ru/" text:style-name="Internet_20_link" text:visited-style-name="Visited_20_Internet_20_Link">http://pascal.guti.ru/</text:a> – учебник по Паскалю, простой и даже - простоватый. </text:p>
      <text:p text:style-name="Text_20_body"><text:a xlink:type="simple" xlink:href="http://the-programmer.ru/publ/pascal/4" text:style-name="Internet_20_link" text:visited-style-name="Visited_20_Internet_20_Link">http://the-programmer.ru/publ/pascal/4</text:a> – Паскаль и не только</text:p>
      <text:p text:style-name="Text_20_body"><text:a xlink:type="simple" xlink:href="http://worldofpascal.narod.ru/" text:style-name="Internet_20_link" text:visited-style-name="Visited_20_Internet_20_Link">http://worldofpascal.narod.ru/</text:a></text:p>
      <text:p text:style-name="Text_20_body"><text:a xlink:type="simple" xlink:href="http://turbo-pascal.clan.su/" text:style-name="Internet_20_link" text:visited-style-name="Visited_20_Internet_20_Link">http://turbo-pascal.clan.su/</text:a></text:p>
      <text:p text:style-name="Text_20_body"><text:a xlink:type="simple" xlink:href="http://tph7.narod.ru/ch5.html" text:style-name="Internet_20_link" text:visited-style-name="Visited_20_Internet_20_Link">http://tph7.narod.ru/ch5.html</text:a></text:p>
      <text:p text:style-name="Text_20_body"><text:a xlink:type="simple" xlink:href="http://www.pascal-c.com/" text:style-name="Internet_20_link" text:visited-style-name="Visited_20_Internet_20_Link">http://www.pascal-c.com/</text:a></text:p>
      <text:p text:style-name="Text_20_body"><text:a xlink:type="simple" xlink:href="http://www.realcoding.net/articles/turbo-pascal" text:style-name="Internet_20_link" text:visited-style-name="Visited_20_Internet_20_Link"> realcoding.net/articles/turbo-pascal</text:a></text:p>
      <text:p text:style-name="Text_20_body"><text:a xlink:type="simple" xlink:href="http://www.pascaler.ru" text:style-name="Internet_20_link" text:visited-style-name="Visited_20_Internet_20_Link"> www.pascaler.ru</text:a></text:p>
      <text:p text:style-name="Text_20_body"><text:a xlink:type="simple" xlink:href="http://lurkmore.to/Pascal" text:style-name="Internet_20_link" text:visited-style-name="Visited_20_Internet_20_Link">  Паскаль на Лукморе</text:a> - осторожно, сказано от души и поэтому содержит разные нехорошие слова, часто - без необходимости</text:p>
      <text:p text:style-name="Text_20_body"><text:a xlink:type="simple" xlink:href="http://www.programmer-lib.ru/pascal.php" text:style-name="Internet_20_link" text:visited-style-name="Visited_20_Internet_20_Link"> Паскаль для начинающих на programmer-lib.ru</text:a></text:p>
      <text:p text:style-name="Text_20_body"><text:a xlink:type="simple" xlink:href="http://www.programmer-lib.ru/turbopascal.php" text:style-name="Internet_20_link" text:visited-style-name="Visited_20_Internet_20_Link"> Турбо-Паскаль для начинающих на programmer-lib.ru</text:a> ]]</text:p>
      <text:p text:style-name="Text_20_body"><text:a xlink:type="simple" xlink:href="http://pascalstudy.narod.ru/list.html" text:style-name="Internet_20_link" text:visited-style-name="Visited_20_Internet_20_Link">http://pascalstudy.narod.ru/list.html</text:a></text:p>
      <text:p text:style-name="Text_20_body"><text:a xlink:type="simple" xlink:href="http://mif.vspu.ru/books/pascal/" text:style-name="Internet_20_link" text:visited-style-name="Visited_20_Internet_20_Link">http://mif.vspu.ru/books/pascal/</text:a></text:p>
      <text:p text:style-name="Text_20_body"><text:a xlink:type="simple" xlink:href="http://www.pascal7.ru/" text:style-name="Internet_20_link" text:visited-style-name="Visited_20_Internet_20_Link">http://www.pascal7.ru/</text:a></text:p>
      <text:p text:style-name="Text_20_body"><text:a xlink:type="simple" xlink:href="http://pascalist.ru/" text:style-name="Internet_20_link" text:visited-style-name="Visited_20_Internet_20_Link">http://pascalist.ru/</text:a></text:p>
      <text:h text:style-name="Heading_20_4" text:outline-level="4"><text:bookmark-start text:name="__RefHeading___free_pascal_3"/><text:bookmark-start text:name="free_pascal"/>Free Pascal<text:bookmark-end text:name="__RefHeading___free_pascal_3"/><text:bookmark-end text:name="free_pascal"/></text:h>
      <text:p text:style-name="Text_20_body"><text:a xlink:type="simple" xlink:href="http://freepascal.ru/" text:style-name="Internet_20_link" text:visited-style-name="Visited_20_Internet_20_Link"> Русский сайт freepascal.ru</text:a></text:p>
      <text:p text:style-name="Text_20_body"><text:a xlink:type="simple" xlink:href="http://freepascal.org/" text:style-name="Internet_20_link" text:visited-style-name="Visited_20_Internet_20_Link"> Родной "английский" сайт freepascal.org</text:a></text:p>
      <text:p text:style-name="Text_20_body"><text:a xlink:type="simple" xlink:href="http://kran100.narod.ru/kn/freepascal/freepascal_2.html" text:style-name="Internet_20_link" text:visited-style-name="Visited_20_Internet_20_Link">HTML версия "Free Pascal и Lazarus: Учебник по программированию" ("синяя книга")</text:a><draw:frame draw:style-name="media" draw:name="0" text:anchor-type="as-char" draw:z-index="0" svg:width="2.6458333333333cm" style:rel-width="100%" svg:height="3.730625cm" style:rel-height="scale"><draw:image xlink:href="Pictures/36bf523277f78d485da873a1d85249de.png" xlink:type="simple" xlink:show="embed" xlink:actuate="onLoad"/></draw:frame></text:p>
      <text:p text:style-name="Text_20_body"><text:a xlink:type="simple" xlink:href="http://pascal.sources.ru/docs/sysprfpc.htm" text:style-name="Internet_20_link" text:visited-style-name="Visited_20_Internet_20_Link">А.П. Полищук, С.А. Семериков СИСТЕМНОЕ ПРОГРАММИРОВАНИЕ В UNIX средствами Free Pascal</text:a></text:p>
      <text:p text:style-name="Text_20_body"><text:a xlink:type="simple" xlink:href="http://pascal.sources.ru/graph/xwinfpc/" text:style-name="Internet_20_link" text:visited-style-name="Visited_20_Internet_20_Link"> А.П. Полищук, С.А. Семериков ПРОГРАММИРОВАНИЕ В X-WINDOW средствами Free Pascal</text:a></text:p>
      <text:h text:style-name="Heading_20_4" text:outline-level="4"><text:bookmark-start text:name="__RefHeading___c_c_4"/><text:bookmark-start text:name="c_c"/>C &amp; C++<text:bookmark-end text:name="__RefHeading___c_c_4"/><text:bookmark-end text:name="c_c"/></text:h>
      <text:p text:style-name="Text_20_body"> <text:a xlink:type="simple" xlink:href="http://www.realcoding.net/articles/c/s]" text:style-name="Internet_20_link" text:visited-style-name="Visited_20_Internet_20_Link"> realcoding.net/c</text:a></text:p>
      <text:h text:style-name="Heading_20_4" text:outline-level="4"><text:bookmark-start text:name="__RefHeading___geany_5"/><text:bookmark-start text:name="geany"/>Geany<text:bookmark-end text:name="__RefHeading___geany_5"/><text:bookmark-end text:name="geany"/></text:h>
      <text:p text:style-name="Text_20_body"> <text:a xlink:type="simple" xlink:href="http://www.geany.org/manual/0.19_ru/index.html" text:style-name="Internet_20_link" text:visited-style-name="Visited_20_Internet_20_Link">http://www.geany.org/manual/0.19_ru/index.html</text:a></text:p>
      <text:h text:style-name="Heading_20_4" text:outline-level="4"><text:bookmark-start text:name="__RefHeading___prochee_6"/><text:bookmark-start text:name="prochee"/>Прочее<text:bookmark-end text:name="__RefHeading___prochee_6"/><text:bookmark-end text:name="prochee"/></text:h>
      <text:p text:style-name="Text_20_body"> <text:a xlink:type="simple" xlink:href="http://www.crossplatform.ru/" text:style-name="Internet_20_link" text:visited-style-name="Visited_20_Internet_20_Link"> Межплатформеное программирование (http://www.crossplatform.ru/)</text:a></text:p>
      <text:p text:style-name="Text_20_body"> <text:a xlink:type="simple" xlink:href="http://www.javaportal.ru/" text:style-name="Internet_20_link" text:visited-style-name="Visited_20_Internet_20_Link">http://www.javaportal.ru/</text:a></text:p>
      <text:p text:style-name="Text_20_body"> <text:a xlink:type="simple" xlink:href="http://www.uchi-it.ru/" text:style-name="Internet_20_link" text:visited-style-name="Visited_20_Internet_20_Link"> www.uchi-it.ru - коллекция учебников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3:56</meta:creation-date>
    <dc:creator>Generated</dc:creator>
    <dc:date>2026-08-31T08::23:56</dc:date>
    <dc:language>en-US</dc:language>
    <meta:editing-cycles>1</meta:editing-cycles>
    <meta:editing-duration>PT0S</meta:editing-duration>
    <dc:title>links_prog</dc:title>
  </office:meta>
</office:document-meta>
</file>