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o:base"/><text:bookmark-start text:name="__RefHeading___kratkoe_rukovodstvo_polzovatelja_1"/><text:bookmark-start text:name="kratkoe_rukovodstvo_polzovatelja"/>Краткое руководство пользователя<text:bookmark-end text:name="__RefHeading___kratkoe_rukovodstvo_polzovatelja_1"/><text:bookmark-end text:name="kratkoe_rukovodstvo_polzovatelja"/></text:h>
      <text:p text:style-name="Text_20_body"><text:a xlink:type="simple" xlink:href="http://myooo.ru/content/view/146/64/" text:style-name="Internet_20_link" text:visited-style-name="Visited_20_Internet_20_Link">Часть 1</text:a>
<text:a xlink:type="simple" xlink:href="http://myooo.ru/content/view/147/64/" text:style-name="Internet_20_link" text:visited-style-name="Visited_20_Internet_20_Link">Часть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32:30</meta:creation-date>
    <dc:creator>Generated</dc:creator>
    <dc:date>2026-08-31T11::32:30</dc:date>
    <dc:language>en-US</dc:language>
    <meta:editing-cycles>1</meta:editing-cycles>
    <meta:editing-duration>PT0S</meta:editing-duration>
    <dc:title>ooo:base</dc:title>
  </office:meta>
</office:document-meta>
</file>