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4a268ac862fdb7fcceba73d998dcdd.png"/>
  <manifest:file-entry manifest:media-type="image/png" manifest:full-path="Pictures/23c7dea31019a7dd967f70b0383e10dc.png"/>
  <manifest:file-entry manifest:media-type="image/gif" manifest:full-path="Pictures/99a16f8d723f4376a13f46ea611fdcb7.gif"/>
  <manifest:file-entry manifest:media-type="image/png" manifest:full-path="Pictures/6979fc23054d737be54832e2fae302bf.png"/>
  <manifest:file-entry manifest:media-type="image/png" manifest:full-path="Pictures/d4c603bb3ec420420963370ee50e6e6c.png"/>
  <manifest:file-entry manifest:media-type="image/png" manifest:full-path="Pictures/3be9cf2c4adbe3d6bb119a7047745065.png"/>
  <manifest:file-entry manifest:media-type="image/png" manifest:full-path="Pictures/f261804d4569d1c7f7764495780e6928.png"/>
  <manifest:file-entry manifest:media-type="image/png" manifest:full-path="Pictures/c17915e3f1c2fce4d0f60395092e46eb.png"/>
  <manifest:file-entry manifest:media-type="image/png" manifest:full-path="Pictures/f73bedb4d20cb2cdb9de600a0a547f3a.png"/>
  <manifest:file-entry manifest:media-type="image/png" manifest:full-path="Pictures/9d32d9c38672d7fdc74eda52226d8885.png"/>
  <manifest:file-entry manifest:media-type="image/png" manifest:full-path="Pictures/e69c2ad586848ef03aa557bf0331c146.png"/>
  <manifest:file-entry manifest:media-type="image/png" manifest:full-path="Pictures/44de6e3e627b7729b2c27a5464c5b44c.png"/>
  <manifest:file-entry manifest:media-type="image/gif" manifest:full-path="Pictures/f8ce429b795af4bb014c745b5ed45a4a.gif"/>
  <manifest:file-entry manifest:media-type="image/png" manifest:full-path="Pictures/f620d1fabefa758154fc9cd9cd1eb244.png"/>
  <manifest:file-entry manifest:media-type="image/png" manifest:full-path="Pictures/6508e31a0642ec981a495220a42c047e.png"/>
  <manifest:file-entry manifest:media-type="image/png" manifest:full-path="Pictures/04eef0bae0b42aac942b5ee728277015.png"/>
  <manifest:file-entry manifest:media-type="image/png" manifest:full-path="Pictures/691fa8d230d325a80a50309d78b36cc7.png"/>
  <manifest:file-entry manifest:media-type="image/png" manifest:full-path="Pictures/a94441d2f8103e66eeabcc02c55bec62.png"/>
  <manifest:file-entry manifest:media-type="image/png" manifest:full-path="Pictures/d2efe871d1ef9f5083a5dbbb269537fe.png"/>
  <manifest:file-entry manifest:media-type="image/png" manifest:full-path="Pictures/9f1ad2aca7d488b5ac6eb166f4a1e075.png"/>
  <manifest:file-entry manifest:media-type="image/png" manifest:full-path="Pictures/50394ad76dbac63882d887121e503fa8.png"/>
  <manifest:file-entry manifest:media-type="image/png" manifest:full-path="Pictures/fa78940305955b3df82c9e6747288143.png"/>
  <manifest:file-entry manifest:media-type="image/png" manifest:full-path="Pictures/10d21840298f6d17b9827c9621c3b416.png"/>
  <manifest:file-entry manifest:media-type="image/png" manifest:full-path="Pictures/8fd66b7ce431a04b526594ec26279212.png"/>
  <manifest:file-entry manifest:media-type="image/png" manifest:full-path="Pictures/7c976544c0b6bdebaf3dd10c5c2532ca.png"/>
  <manifest:file-entry manifest:media-type="image/png" manifest:full-path="Pictures/654d16685a053c538f106527bb4d68e4.png"/>
  <manifest:file-entry manifest:media-type="image/png" manifest:full-path="Pictures/4f4a97dc9168f0e5e41953dc9374d87b.png"/>
  <manifest:file-entry manifest:media-type="image/png" manifest:full-path="Pictures/778bfbfd19354aada158a167865b5063.png"/>
  <manifest:file-entry manifest:media-type="image/png" manifest:full-path="Pictures/570152941f4379fafaf7b916053600c1.png"/>
  <manifest:file-entry manifest:media-type="image/png" manifest:full-path="Pictures/767baf710011f1bec843f0c828b4148c.png"/>
  <manifest:file-entry manifest:media-type="image/png" manifest:full-path="Pictures/ac09b9da2ecc9121aa97ff606415bd22.png"/>
  <manifest:file-entry manifest:media-type="image/png" manifest:full-path="Pictures/063667fc1c65098fcb8f6a429bc4d8f0.png"/>
  <manifest:file-entry manifest:media-type="image/png" manifest:full-path="Pictures/d8f5245592ddd7e19357b64b4bc90d50.png"/>
  <manifest:file-entry manifest:media-type="image/png" manifest:full-path="Pictures/3fb3ccbd9114b0a6bf4a1d7578a71ab7.png"/>
  <manifest:file-entry manifest:media-type="image/png" manifest:full-path="Pictures/53b1ed739ff4074bb379d16d33aa7953.png"/>
  <manifest:file-entry manifest:media-type="image/png" manifest:full-path="Pictures/d5cfc7d218582d5e40af4d0c7bea96c6.png"/>
  <manifest:file-entry manifest:media-type="image/png" manifest:full-path="Pictures/70382f9f119a38be2ba0639e6abf547f.png"/>
  <manifest:file-entry manifest:media-type="image/png" manifest:full-path="Pictures/8ee58b7163ff386088754dc9b50450c1.png"/>
  <manifest:file-entry manifest:media-type="image/png" manifest:full-path="Pictures/f3699e05a090d6eedc16227f709291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o:math"/><text:bookmark-start text:name="__RefHeading___redaktor_formul_1"/><text:bookmark-start text:name="redaktor_formul"/>Редактор формул<text:bookmark-end text:name="__RefHeading___redaktor_formul_1"/><text:bookmark-end text:name="redaktor_formul"/></text:h>
      <text:p text:style-name="Text_20_body"><draw:frame draw:style-name="medialeft" draw:name="OpenOffice Legend" text:anchor-type="paragraph" draw:z-index="0" svg:width="0.84666666666667cm"><draw:text-box><text:p text:style-name="legendcenter"><draw:frame draw:style-name="medialeft" draw:name="OpenOffice" text:anchor-type="paragraph" draw:z-index="0" svg:width="0.84666666666667cm" svg:height="0.84666666666667cm"><draw:image xlink:href="Pictures/194a268ac862fdb7fcceba73d998dcdd.png" xlink:type="simple" xlink:show="embed" xlink:actuate="onLoad"/></draw:frame>OpenOffice</text:p></draw:text-box></draw:frame>OpenOffice.org (OOo) имеет компонент для создания и редактирования математических формул. Обычно он используется как редактор формул в текстовых документах, но может также использоваться с другими типами документов или автономно.</text:p>
      <text:p text:style-name="Text_20_body"><draw:frame draw:style-name="medialeft" draw:name="1 Legend" text:anchor-type="paragraph" draw:z-index="0" svg:width="4.7095833333333cm" style:rel-width="100%"><draw:text-box><text:p text:style-name="legendcenter"><draw:frame draw:style-name="medialeft" draw:name="1" text:anchor-type="paragraph" draw:z-index="1" svg:width="4.7095833333333cm" style:rel-width="100%" svg:height="1.2435416666667cm" style:rel-height="scale"><draw:image xlink:href="Pictures/23c7dea31019a7dd967f70b0383e10dc.png" xlink:type="simple" xlink:show="embed" xlink:actuate="onLoad"/></draw:frame>1</text:p></draw:text-box></draw:frame>Когда используется внутри Writer, уравнение обрабатывается как объект в текстовом документе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Редактор формул предназначен для того, чтобы писать формулы в символической форме. Если Вы хотите вычислить числовое значение, смотри руководство по <text:a xlink:type="simple" xlink:href="https://wiki.nsunc.com/ooo/calc" text:style-name="Internet_20_link" text:visited-style-name="Visited_20_Internet_20_Link">электронным таблицам</text:a></text:p>
          </table:table-cell>
        </table:table-row>
      </table:table>
      <text:h text:style-name="Heading_20_2" text:outline-level="2"><text:bookmark-start text:name="__RefHeading___zadanija_2"/><text:bookmark-start text:name="zadanija"/>Задания<text:bookmark-end text:name="__RefHeading___zadanija_2"/><text:bookmark-end text:name="zadanija"/></text:h>
      <text:list text:style-name="List_20_1" text:continue-numbering="false">
        <text:list-item>
          <text:p text:style-name="List_20_1_Content_First"> <text:a xlink:type="simple" xlink:href="http://nsunc.com/moodle/mod/assignment/view.php?id=141" text:style-name="Internet_20_link" text:visited-style-name="Visited_20_Internet_20_Link">Урок 1. Задание №1 по ФОРМУЛАМ</text:a></text:p>
        </text:list-item>
        <text:list-item>
          <text:p text:style-name="List_20_1_Content_Last"> <text:a xlink:type="simple" xlink:href="http://nsunc.com/moodle/mod/assignment/view.php?id=142" text:style-name="Internet_20_link" text:visited-style-name="Visited_20_Internet_20_Link">Урок 2. Задание №2 по ФОРМУЛАМ</text:a></text:p>
        </text:list-item>
      </text:list>
      <text:h text:style-name="Heading_20_2" text:outline-level="2"><text:bookmark-start text:name="__RefHeading___nachalo_3"/><text:bookmark-start text:name="nachalo"/>Начало<text:bookmark-end text:name="__RefHeading___nachalo_3"/><text:bookmark-end text:name="nachalo"/></text:h>
      <text:p text:style-name="Text_20_body">Чтобы вставить формулу в «OpenOffice.org Редактор текстов» (далее OOo Writer), выполните <text:span text:style-name="Strong_20_Emphasis">Вставить &gt; Объект &gt; Формула Math</text:span>. 
Внизу экрана открывается <text:span text:style-name="Strong_20_Emphasis">Редактор формул</text:span>, и появляется всплывающее окно <text:span text:style-name="Strong_20_Emphasis">Элементы формулы</text:span>. Вы будете также видеть маленький блок (с серой границей) в вашем документе, где будет отображаться формула.</text:p>
      <text:p text:style-name="Text_20_body"><draw:frame draw:style-name="mediacenter" draw:name="Рис. 1. Legend" text:anchor-type="paragraph" draw:z-index="0" svg:width="10.583333333333cm"><draw:text-box><text:p text:style-name="legendcenter"><draw:frame draw:style-name="mediacenter" draw:name="Рис. 1." text:anchor-type="paragraph" draw:z-index="2" svg:width="10.583333333333cm" svg:height="7.699375cm"><draw:image xlink:href="Pictures/99a16f8d723f4376a13f46ea611fdcb7.gif" xlink:type="simple" xlink:show="embed" xlink:actuate="onLoad"/></draw:frame>Рис. 1.</text:p></draw:text-box></draw:frame></text:p>
      <text:p text:style-name="Plugin_DivAlign2_Center">Рис. 1. Редактор формул, окно Выбор, и местоположение формулы</text:p>
      <text:p text:style-name="Text_20_body"><text:line-break/>
Редактор формул использует язык разметки для представления формул. Например, <text:span text:style-name="Strong_20_Emphasis"><text:span text:style-name="Emphasis">%beta</text:span></text:span> создает греческий символ <draw:frame draw:style-name="media" draw:name="Бета Legend" text:anchor-type="as-char" draw:z-index="0" svg:width="0.50270833333333cm"><draw:text-box><text:p text:style-name="legendcenter"><draw:frame draw:style-name="media" draw:name="Бета" text:anchor-type="as-char" draw:z-index="3" svg:width="0.50270833333333cm" svg:height="0.52916666666667cm"><draw:image xlink:href="Pictures/6979fc23054d737be54832e2fae302bf.png" xlink:type="simple" xlink:show="embed" xlink:actuate="onLoad"/></draw:frame>Бета</text:p></draw:text-box></draw:frame>. </text:p>
      <text:p text:style-name="Text_20_body">Эта разметка разработана, чтобы читать подобно английскому языку всякий раз, когда это возможно. Например, <text:span text:style-name="Strong_20_Emphasis"><text:span text:style-name="Emphasis">a over b</text:span></text:span> отображается как дробь: </text:p>
      <text:p text:style-name="Text_20_body"><draw:frame draw:style-name="media" draw:name="Дробь Legend" text:anchor-type="as-char" draw:z-index="0" svg:width="0.52916666666667cm"><draw:text-box><text:p text:style-name="legendcenter"><draw:frame draw:style-name="media" draw:name="Дробь" text:anchor-type="as-char" draw:z-index="4" svg:width="0.52916666666667cm" svg:height="1.0054166666667cm"><draw:image xlink:href="Pictures/d4c603bb3ec420420963370ee50e6e6c.png" xlink:type="simple" xlink:show="embed" xlink:actuate="onLoad"/></draw:frame>Дробь</text:p></draw:text-box></draw:frame></text:p>
      <text:h text:style-name="Heading_20_2" text:outline-level="2"><text:bookmark-start text:name="__RefHeading___vvod_formuly_4"/><text:bookmark-start text:name="vvod_formuly"/>Ввод формулы<text:bookmark-end text:name="__RefHeading___vvod_formuly_4"/><text:bookmark-end text:name="vvod_formuly"/></text:h>
      <text:p text:style-name="Text_20_body">Есть три способа ввести формулу:</text:p>
      <text:list text:style-name="List_20_1" text:continue-numbering="false">
        <text:list-item>
          <text:p text:style-name="List_20_1_Content_First"> Выбрать символ из окна Выбор.</text:p>
        </text:list-item>
        <text:list-item>
          <text:p text:style-name="List_20_1_Content"> Щелкнуть правой кнопкой мыши на редакторе формулы и выбрать символ из появившегося контекстного меню.</text:p>
        </text:list-item>
        <text:list-item>
          <text:p text:style-name="List_20_1_Content_Last"> Ввести разметку в редакторе формул.</text:p>
        </text:list-item>
      </text:list>
      <text:p text:style-name="Text_20_body">Контекстное меню и окно <text:span text:style-name="Strong_20_Emphasis">Элементы формулы</text:span> вставляют разметку, соответствующую символу. Кстати, это обеспечивает удобный способ изучить разметку <text:span text:style-name="Strong_20_Emphasis">Ooo Math</text:span>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Нажмите по области документа, чтобы выйти из редактора формул.<text:line-break/>Дважды щелкните на формуле, чтобы снова войти в редактор формул
</text:p>
          </table:table-cell>
        </table:table-row>
      </table:table>
      <text:h text:style-name="Heading_20_2" text:outline-level="2"><text:bookmark-start text:name="__RefHeading___okno_vybor_5"/><text:bookmark-start text:name="okno_vybor"/>Окно Выбор<text:bookmark-end text:name="__RefHeading___okno_vybor_5"/><text:bookmark-end text:name="okno_vybor"/></text:h>
      <text:p text:style-name="Text_20_body">Самый простой метод для ввода формулы - окно <text:span text:style-name="Strong_20_Emphasis">Элементы формулы</text:span>:</text:p>
      <text:p text:style-name="Text_20_body"><draw:frame draw:style-name="mediacenter" draw:name="Символы, разделенные на категории Legend" text:anchor-type="paragraph" draw:z-index="0" svg:width="7.223125cm" style:rel-width="100%"><draw:text-box><text:p text:style-name="legendcenter"><draw:frame draw:style-name="mediacenter" draw:name="Символы, разделенные на категории" text:anchor-type="paragraph" draw:z-index="5" svg:width="7.223125cm" style:rel-width="100%" svg:height="6.8791666666667cm" style:rel-height="scale"><draw:image xlink:href="Pictures/3be9cf2c4adbe3d6bb119a7047745065.png" xlink:type="simple" xlink:show="embed" xlink:actuate="onLoad"/></draw:frame>Символы, разделенные на категории</text:p></draw:text-box></draw:frame></text:p>
      <text:p text:style-name="Text_20_body">Окно <text:span text:style-name="Strong_20_Emphasis">Элементы формулы</text:span> разделено на две главные части:</text:p>
      <text:list text:style-name="List_20_1" text:continue-numbering="false">
        <text:list-item>
          <text:p text:style-name="List_20_1_Content_First"> Верхняя показывает категориям символов. Нажмите по ним, чтобы изменить список символов.</text:p>
        </text:list-item>
        <text:list-item>
          <text:p text:style-name="List_20_1_Content_Last"> Нижняя показывает символы, доступные в текущей категории.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Вы можете скрыть (или открыть) окно <text:span text:style-name="Strong_20_Emphasis">Элементы формулы</text:span> при помощи <text:span text:style-name="Strong_20_Emphasis">Вид &gt; Элементы формулы</text:span></text:p>
          </table:table-cell>
        </table:table-row>
      </table:table>
      <text:h text:style-name="Heading_20_2" text:outline-level="2"><text:bookmark-start text:name="__RefHeading___primer_1_6"/><text:bookmark-start text:name="primer_1"/>Пример 1<text:bookmark-end text:name="__RefHeading___primer_1_6"/><text:bookmark-end text:name="primer_1"/></text:h>
      <text:p text:style-name="Text_20_body"> <draw:frame draw:style-name="medialeft" draw:name="5х4 Legend" text:anchor-type="paragraph" draw:z-index="0" svg:width="1.190625cm"><draw:text-box><text:p text:style-name="legendcenter"><draw:frame draw:style-name="medialeft" draw:name="5х4" text:anchor-type="paragraph" draw:z-index="6" svg:width="1.190625cm" svg:height="0.60854166666667cm"><draw:image xlink:href="Pictures/f261804d4569d1c7f7764495780e6928.png" xlink:type="simple" xlink:show="embed" xlink:actuate="onLoad"/></draw:frame>5х4</text:p></draw:text-box></draw:frame> Введем эту простую формулу.</text:p>
      <text:p text:style-name="Text_20_body">В окне <text:span text:style-name="Strong_20_Emphasis">Элементы формулы</text:span>:</text:p>
      <text:list text:style-name="List_20_1" text:continue-numbering="false">
        <text:list-item>
          <text:p text:style-name="List_20_1_Content_First"> Выберем верхнюю левую кнопку в секции категорий (сверху).</text:p>
        </text:list-item>
        <text:list-item>
          <text:p text:style-name="List_20_1_Content_Last"> Нажмем по символу умножения.</text:p>
        </text:list-item>
      </text:list>
      <text:p text:style-name="Text_20_body"><draw:frame draw:style-name="mediacenter" draw:name="Унарные / Бинарные операторы Legend" text:anchor-type="paragraph" draw:z-index="0" svg:width="9.921875cm" style:rel-width="100%"><draw:text-box><text:p text:style-name="legendcenter"><draw:frame draw:style-name="mediacenter" draw:name="Унарные / Бинарные операторы" text:anchor-type="paragraph" draw:z-index="7" svg:width="9.921875cm" style:rel-width="100%" svg:height="7.7522916666667cm" style:rel-height="scale"><draw:image xlink:href="Pictures/c17915e3f1c2fce4d0f60395092e46eb.png" xlink:type="simple" xlink:show="embed" xlink:actuate="onLoad"/></draw:frame>Унарные / Бинарные операторы</text:p></draw:text-box></draw:frame></text:p>
      <text:p text:style-name="Text_20_body">Когда Вы выбираете символ умножения на окне Элементы формулы, происходят две вещи:</text:p>
      <text:list text:style-name="List_20_1" text:continue-numbering="false">
        <text:list-item>
          <text:p text:style-name="List_20_1_Content_First"> редактор уравнения показывает разметку: <draw:frame draw:style-name="media" draw:name="Умножение Legend" text:anchor-type="as-char" draw:z-index="0" svg:width="2.8045833333333cm" style:rel-width="100%"><draw:text-box><text:p text:style-name="legendcenter"><draw:frame draw:style-name="media" draw:name="Умножение" text:anchor-type="as-char" draw:z-index="8" svg:width="2.8045833333333cm" style:rel-width="100%" svg:height="0.66145833333333cm" style:rel-height="scale"><draw:image xlink:href="Pictures/f73bedb4d20cb2cdb9de600a0a547f3a.png" xlink:type="simple" xlink:show="embed" xlink:actuate="onLoad"/></draw:frame>Умножение</text:p></draw:text-box></draw:frame></text:p>
        </text:list-item>
        <text:list-item>
          <text:p text:style-name="List_20_1_Content_Last"> в области документа появляется серый блок с рисунком: <draw:frame draw:style-name="media" draw:name="Блок Legend" text:anchor-type="as-char" draw:z-index="0" svg:width="1.42875cm"><draw:text-box><text:p text:style-name="legendcenter"><draw:frame draw:style-name="media" draw:name="Блок" text:anchor-type="as-char" draw:z-index="9" svg:width="1.42875cm" svg:height="0.66145833333333cm"><draw:image xlink:href="Pictures/9d32d9c38672d7fdc74eda52226d8885.png" xlink:type="simple" xlink:show="embed" xlink:actuate="onLoad"/></draw:frame>Блок</text:p></draw:text-box></draw:frame></text:p>
        </text:list-item>
      </text:list>
      <text:p text:style-name="Text_20_body"><draw:frame draw:style-name="mediacenter" draw:name="Символ умножения Legend" text:anchor-type="paragraph" draw:z-index="0" svg:width="10.63625cm"><draw:text-box><text:p text:style-name="legendcenter"><draw:frame draw:style-name="mediacenter" draw:name="Символ умножения" text:anchor-type="paragraph" draw:z-index="10" svg:width="10.63625cm" svg:height="6.6145833333333cm"><draw:image xlink:href="Pictures/e69c2ad586848ef03aa557bf0331c146.png" xlink:type="simple" xlink:show="embed" xlink:actuate="onLoad"/></draw:frame>Символ умножения</text:p></draw:text-box></draw:frame></text:p>
      <text:p text:style-name="Text_20_body">Символы <text:span text:style-name="Strong_20_Emphasis">&lt;?&gt;</text:span> вы должны заменить соответствующим текстом. После чего формула автоматически обновится, и результат должен быть таким:</text:p>
      <text:p text:style-name="Text_20_body"><draw:frame draw:style-name="mediacenter" draw:name="Результат ввода «5» и «4» рядом с оператором «times» Legend" text:anchor-type="paragraph" draw:z-index="0" svg:width="10.715625cm"><draw:text-box><text:p text:style-name="legendcenter"><draw:frame draw:style-name="mediacenter" draw:name="Результат ввода «5» и «4» рядом с оператором «times»" text:anchor-type="paragraph" draw:z-index="11" svg:width="10.715625cm" svg:height="6.7204166666667cm"><draw:image xlink:href="Pictures/44de6e3e627b7729b2c27a5464c5b44c.png" xlink:type="simple" xlink:show="embed" xlink:actuate="onLoad"/></draw:frame>Результат ввода «5» и «4» рядом с оператором «times»</text:p></draw:text-box></draw:frame>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Чтобы препятствовать формуле автоматически обновляться, выберите <text:span text:style-name="Strong_20_Emphasis">Вид &gt; Автообновление экрана</text:span>. Чтобы обновлять формулу вручную, нажмите <text:span text:style-name="Strong_20_Emphasis">F9</text:span>, или выберите <text:span text:style-name="Strong_20_Emphasis">Вид &gt; Обновить</text:span>.
</text:p>
          </table:table-cell>
        </table:table-row>
      </table:table>
      <text:h text:style-name="Heading_20_2" text:outline-level="2"><text:bookmark-start text:name="__RefHeading___kontekstnoe_menju_7"/><text:bookmark-start text:name="kontekstnoe_menju"/>Контекстное меню<text:bookmark-end text:name="__RefHeading___kontekstnoe_menju_7"/><text:bookmark-end text:name="kontekstnoe_menju"/></text:h>
      <text:p text:style-name="Text_20_body">Другой способ обратиться к математическим символам состоит в том, чтобы щелкнуть правой кнопкой мыши на редакторе формулы. Это вызовет меню:</text:p>
      <text:p text:style-name="Text_20_body"><draw:frame draw:style-name="mediacenter" draw:name="Контекстное меню Legend" text:anchor-type="paragraph" draw:z-index="0" svg:width="9.36625cm" style:rel-width="100%"><draw:text-box><text:p text:style-name="legendcenter"><draw:frame draw:style-name="mediacenter" draw:name="Контекстное меню" text:anchor-type="paragraph" draw:z-index="12" svg:width="9.36625cm" style:rel-width="100%" svg:height="6.429375cm" style:rel-height="scale"><draw:image xlink:href="Pictures/f8ce429b795af4bb014c745b5ed45a4a.gif" xlink:type="simple" xlink:show="embed" xlink:actuate="onLoad"/></draw:frame>Контекстное меню</text:p></draw:text-box></draw:frame></text:p>
      <text:p text:style-name="Text_20_body">Пункты в этом меню в точности соответствуют пунктам в окне Элементы формулы. </text:p>
      <text:h text:style-name="Heading_20_2" text:outline-level="2"><text:bookmark-start text:name="__RefHeading___jazyk_razmetki_8"/><text:bookmark-start text:name="jazyk_razmetki"/>Язык разметки<text:bookmark-end text:name="__RefHeading___jazyk_razmetki_8"/><text:bookmark-end text:name="jazyk_razmetki"/></text:h>
      <text:p text:style-name="Text_20_body">Вы можете ввести команды языка разметки непосредственно в редакторе формулы. Например, Вы можете ввести «5 times 4». Если Вы знаете язык разметки, это может быть самым быстрым способом ввести формулу.</text:p>
      <table:table table:style-name="Table">
        <table:table-column table:style-name="odt_auto_style_table_column_5_1"/>
        <table:table-column table:style-name="odt_auto_style_table_column_5_2"/>
        <table:table-row>
          <table:table-cell office:value-type="string" table:style-name="tablecell"/>
          <table:table-cell office:value-type="string" table:style-name="tablecell">
            <text:p text:style-name="tablealignleft">Мнемонически, язык разметки формул напоминает чтения формулы по-английски.</text:p>
          </table:table-cell>
        </table:table-row>
      </table:table>
      <text:p text:style-name="Text_20_body">Ниже приведен краткий список общих формул и соответствующие им конструкции языка разметки.</text:p>
      <text:p text:style-name="Text_20_body"><draw:frame draw:style-name="mediacenter" draw:name="Краткий список Legend" text:anchor-type="paragraph" draw:z-index="0" svg:width="14.313958333333cm"><draw:text-box><text:p text:style-name="legendcenter"><draw:frame draw:style-name="mediacenter" draw:name="Краткий список" text:anchor-type="paragraph" draw:z-index="13" svg:width="14.313958333333cm" svg:height="4.28625cm"><draw:image xlink:href="Pictures/f620d1fabefa758154fc9cd9cd1eb244.png" xlink:type="simple" xlink:show="embed" xlink:actuate="onLoad"/></draw:frame>Краткий список</text:p></draw:text-box></draw:frame></text:p>
      <text:h text:style-name="Heading_20_2" text:outline-level="2"><text:bookmark-start text:name="__RefHeading___grecheskie_simvoly_9"/><text:bookmark-start text:name="grecheskie_simvoly"/>Греческие символы<text:bookmark-end text:name="__RefHeading___grecheskie_simvoly_9"/><text:bookmark-end text:name="grecheskie_simvoly"/></text:h>
      <text:p text:style-name="Text_20_body"><draw:frame draw:style-name="mediaright" draw:name="Греческие символы Legend" text:anchor-type="paragraph" draw:z-index="0" svg:width="8.8635416666667cm" style:rel-width="100%"><draw:text-box><text:p text:style-name="legendcenter"><draw:frame draw:style-name="mediaright" draw:name="Греческие символы" text:anchor-type="paragraph" draw:z-index="14" svg:width="8.8635416666667cm" style:rel-width="100%" svg:height="4.9741666666667cm" style:rel-height="scale"><draw:image xlink:href="Pictures/6508e31a0642ec981a495220a42c047e.png" xlink:type="simple" xlink:show="embed" xlink:actuate="onLoad"/></draw:frame>Греческие символы</text:p></draw:text-box></draw:frame>Греческие символы обычны в математических формулах. Эти символы не доступны в блоке выбора или через контекстное меню. К счастью, через язык разметки ввести греческие символы просто: напечатайте признак <text:span text:style-name="Strong_20_Emphasis">%</text:span> и следом за ним название символа, по-английски.</text:p>
      <text:list text:style-name="List_20_1" text:continue-numbering="false">
        <text:list-item>
          <text:p text:style-name="List_20_1_Content_First"> Чтобы напечатать символ нижнего регистра, напишите имя символа в нижнем регистре.</text:p>
        </text:list-item>
        <text:list-item>
          <text:p text:style-name="List_20_1_Content_Last"> Чтобы напечатать символ верхнего регистра, напишите имя символа в верхнем регистре.</text:p>
        </text:list-item>
      </text:list>
      <text:p text:style-name="Text_20_body">Другой способ вводить греческие символы - использовать окно каталога. Идите в <text:span text:style-name="Strong_20_Emphasis">Сервис &gt; Каталог</text:span>. </text:p>
      <text:p text:style-name="Text_20_body"><draw:frame draw:style-name="mediacenter" draw:name="Каталог - используется для того, чтобы вводить греческие символы Legend" text:anchor-type="paragraph" draw:z-index="0" svg:width="11.138958333333cm"><draw:text-box><text:p text:style-name="legendcenter"><draw:frame draw:style-name="mediacenter" draw:name="Каталог - используется для того, чтобы вводить греческие символы" text:anchor-type="paragraph" draw:z-index="15" svg:width="11.138958333333cm" svg:height="5.1329166666667cm"><draw:image xlink:href="Pictures/04eef0bae0b42aac942b5ee728277015.png" xlink:type="simple" xlink:show="embed" xlink:actuate="onLoad"/></draw:frame>Каталог - используется для того, чтобы вводить греческие символы</text:p></draw:text-box></draw:frame></text:p>
      <text:p text:style-name="Text_20_body">В списке «<text:span text:style-name="Strong_20_Emphasis">Набор символов</text:span>» выберите «<text:span text:style-name="Strong_20_Emphasis">Греческий</text:span>» и двойным щелчком на нужном греческом символе в списке.</text:p>
      <text:h text:style-name="Heading_20_2" text:outline-level="2"><text:bookmark-start text:name="__RefHeading___primer_2_10"/><text:bookmark-start text:name="primer_2"/>Пример 2<text:bookmark-end text:name="__RefHeading___primer_2_10"/><text:bookmark-end text:name="primer_2"/></text:h>
      <text:p text:style-name="Text_20_body"><draw:frame draw:style-name="media" draw:name="π Legend" text:anchor-type="as-char" draw:z-index="0" svg:width="3.3602083333333cm" style:rel-width="100%"><draw:text-box><text:p text:style-name="legendcenter"><draw:frame draw:style-name="media" draw:name="π" text:anchor-type="as-char" draw:z-index="16" svg:width="3.3602083333333cm" style:rel-width="100%" svg:height="0.79375cm" style:rel-height="scale"><draw:image xlink:href="Pictures/691fa8d230d325a80a50309d78b36cc7.png" xlink:type="simple" xlink:show="embed" xlink:actuate="onLoad"/></draw:frame>π</text:p></draw:text-box></draw:frame></text:p>
      <text:p text:style-name="Text_20_body">Для этого примера мы предположим что:</text:p>
      <text:list text:style-name="List_20_1" text:continue-numbering="false">
        <text:list-item>
          <text:p text:style-name="List_20_1_Content_First"> Мы хотим ввести вышеупомянутую формулу (значение пи, округленное до 5 десятичных знаков);</text:p>
        </text:list-item>
        <text:list-item>
          <text:p text:style-name="List_20_1_Content"> Мы знаем имя греческого символа («pi»);</text:p>
        </text:list-item>
        <text:list-item>
          <text:p text:style-name="List_20_1_Content_Last"> Мы не знаем конструкцию языка разметки, связанную с символом <draw:frame draw:style-name="media" draw:name="Символ Legend" text:anchor-type="as-char" draw:z-index="0" svg:width="0.66145833333333cm"><draw:text-box><text:p text:style-name="legendcenter"><draw:frame draw:style-name="media" draw:name="Символ" text:anchor-type="as-char" draw:z-index="17" svg:width="0.66145833333333cm" svg:height="0.555625cm"><draw:image xlink:href="Pictures/a94441d2f8103e66eeabcc02c55bec62.png" xlink:type="simple" xlink:show="embed" xlink:actuate="onLoad"/></draw:frame>Символ</text:p></draw:text-box></draw:frame>. </text:p>
        </text:list-item>
      </text:list>
      <text:p text:style-name="Text_20_body"><text:span text:style-name="Strong_20_Emphasis">Инструкция:</text:span></text:p>
      <text:list text:style-name="List_20_1" text:continue-numbering="false">
        <text:list-item>
          <text:p text:style-name="List_20_1_Content_First"> <text:span text:style-name="Strong_20_Emphasis">Шаг 1</text:span>: Введите <text:span text:style-name="Strong_20_Emphasis">%</text:span>, сопровождаемый текстом «pi». Появится греческий символ <draw:frame draw:style-name="media" draw:name="π Legend" text:anchor-type="as-char" draw:z-index="0" svg:width="0.60854166666667cm"><draw:text-box><text:p text:style-name="legendcenter"><draw:frame draw:style-name="media" draw:name="π" text:anchor-type="as-char" draw:z-index="18" svg:width="0.60854166666667cm" svg:height="0.58208333333333cm"><draw:image xlink:href="Pictures/d2efe871d1ef9f5083a5dbbb269537fe.png" xlink:type="simple" xlink:show="embed" xlink:actuate="onLoad"/></draw:frame>π</text:p></draw:text-box></draw:frame>.</text:p>
        </text:list-item>
        <text:list-item>
          <text:p text:style-name="List_20_1_Content"> <text:span text:style-name="Strong_20_Emphasis">Шаг 2</text:span>: Откройте окно <text:span text:style-name="Strong_20_Emphasis">Элементы формулы</text:span> (<text:span text:style-name="Strong_20_Emphasis">Вид &gt; Элементы формулы</text:span>).</text:p>
        </text:list-item>
        <text:list-item>
          <text:p text:style-name="List_20_1_Content_Last"> <text:span text:style-name="Strong_20_Emphasis">Шаг 3</text:span>: Cимвол <draw:frame draw:style-name="media" draw:name="Символ Legend" text:anchor-type="as-char" draw:z-index="0" svg:width="0.60854166666667cm"><draw:text-box><text:p text:style-name="legendcenter"><draw:frame draw:style-name="media" draw:name="Символ" text:anchor-type="as-char" draw:z-index="19" svg:width="0.60854166666667cm" svg:height="0.52916666666667cm"><draw:image xlink:href="Pictures/9f1ad2aca7d488b5ac6eb166f4a1e075.png" xlink:type="simple" xlink:show="embed" xlink:actuate="onLoad"/></draw:frame>Символ</text:p></draw:text-box></draw:frame> это отношение, так что мы нажимаем по кнопке <text:span text:style-name="Strong_20_Emphasis">Отношения</text:span> <draw:frame draw:style-name="media" draw:name="Отношение Legend" text:anchor-type="as-char" draw:z-index="0" svg:width="0.74083333333333cm"><draw:text-box><text:p text:style-name="legendcenter"><draw:frame draw:style-name="media" draw:name="Отношение" text:anchor-type="as-char" draw:z-index="20" svg:width="0.74083333333333cm" svg:height="0.60854166666667cm"><draw:image xlink:href="Pictures/50394ad76dbac63882d887121e503fa8.png" xlink:type="simple" xlink:show="embed" xlink:actuate="onLoad"/></draw:frame>Отношение</text:p></draw:text-box></draw:frame>. Если вы наведете курсор мыши на эту кнопку, вы увидите всплывающую подсказку «<text:span text:style-name="Strong_20_Emphasis">Отношения</text:span>»:</text:p>
        </text:list-item>
      </text:list>
      <text:p text:style-name="Text_20_body"><draw:frame draw:style-name="mediacenter" draw:name="Всплывающая подсказка указывает кнопку «Отношения» Legend" text:anchor-type="paragraph" draw:z-index="0" svg:width="3.8629166666667cm" style:rel-width="100%"><draw:text-box><text:p text:style-name="legendcenter"><draw:frame draw:style-name="mediacenter" draw:name="Всплывающая подсказка указывает кнопку «Отношения»" text:anchor-type="paragraph" draw:z-index="21" svg:width="3.8629166666667cm" style:rel-width="100%" svg:height="5.953125cm" style:rel-height="scale"><draw:image xlink:href="Pictures/fa78940305955b3df82c9e6747288143.png" xlink:type="simple" xlink:show="embed" xlink:actuate="onLoad"/></draw:frame>Всплывающая подсказка указывает кнопку «Отношения»</text:p></draw:text-box></draw:frame></text:p>
      <text:list text:style-name="List_20_1" text:continue-numbering="false">
        <text:list-item>
          <text:p text:style-name="LastListParagraph_List_20_1_Content_First"> <text:span text:style-name="Strong_20_Emphasis">Шаг 4</text:span>: Удалите текст и добавьте «3.14159» в конец формулы. Следовательно мы закончили конструкцией «<text:span text:style-name="Strong_20_Emphasis">%pi simeq 3.14159</text:span>».</text:p>
        </text:list-item>
      </text:list>
      <text:p text:style-name="Text_20_body"><draw:frame draw:style-name="mediacenter" draw:name="Конечный результат Legend" text:anchor-type="paragraph" draw:z-index="0" svg:width="9.7366666666667cm" style:rel-width="100%"><draw:text-box><text:p text:style-name="legendcenter"><draw:frame draw:style-name="mediacenter" draw:name="Конечный результат" text:anchor-type="paragraph" draw:z-index="22" svg:width="9.7366666666667cm" style:rel-width="100%" svg:height="6.5352083333333cm" style:rel-height="scale"><draw:image xlink:href="Pictures/10d21840298f6d17b9827c9621c3b416.png" xlink:type="simple" xlink:show="embed" xlink:actuate="onLoad"/></draw:frame>Конечный результат</text:p></draw:text-box></draw:frame></text:p>
      <text:h text:style-name="Heading_20_2" text:outline-level="2"><text:bookmark-start text:name="__RefHeading___nastrojki_11"/><text:bookmark-start text:name="nastrojki"/>Настройки<text:bookmark-end text:name="__RefHeading___nastrojki_11"/><text:bookmark-end text:name="nastrojki"/></text:h>
      <text:p text:style-name="Text_20_body"><text:span text:style-name="Strong_20_Emphasis">Редактор формул как плавающее окно</text:span></text:p>
      <text:p text:style-name="Text_20_body">Редактор формулы может занимать большую часть окна Writer'а. Чтобы превратить редактор формул в плавающее окно, сделайте следующее:</text:p>
      <text:list text:style-name="List_20_1" text:continue-numbering="false">
        <text:list-item>
          <text:p text:style-name="LastListParagraph_List_20_1_Content_First"> Наведите курсор мыши на рамку редактора.</text:p>
        </text:list-item>
      </text:list>
      <text:p text:style-name="Text_20_body"><draw:frame draw:style-name="media" draw:name="Удерживая Клавишу Control сделайте двойной щелчок на границе математического редактора, чтобы превратить его в плавающее окно Legend" text:anchor-type="as-char" draw:z-index="0" svg:width="11.138958333333cm"><draw:text-box><text:p text:style-name="legendcenter"><draw:frame draw:style-name="media" draw:name="Удерживая Клавишу Control сделайте двойной щелчок на границе математического редактора, чтобы превратить его в плавающее окно" text:anchor-type="as-char" draw:z-index="23" svg:width="11.138958333333cm" svg:height="5.2916666666667cm"><draw:image xlink:href="Pictures/8fd66b7ce431a04b526594ec26279212.png" xlink:type="simple" xlink:show="embed" xlink:actuate="onLoad"/></draw:frame>Удерживая Клавишу Control сделайте двойной щелчок на границе математического редактора, чтобы превратить его в плавающее окно</text:p></draw:text-box></draw:frame></text:p>
      <text:list text:style-name="List_20_1" text:continue-numbering="false">
        <text:list-item>
          <text:p text:style-name="LastListParagraph_List_20_1_Content_First"> Нажмите клавишу Control и выполните двойной щелчок.</text:p>
        </text:list-item>
      </text:list>
      <text:p text:style-name="Text_20_body"><draw:frame draw:style-name="mediacenter" draw:name="Редактор формул как плавающее окно Legend" text:anchor-type="paragraph" draw:z-index="0" svg:width="12.012083333333cm"><draw:text-box><text:p text:style-name="legendcenter"><draw:frame draw:style-name="mediacenter" draw:name="Редактор формул как плавающее окно" text:anchor-type="paragraph" draw:z-index="24" svg:width="12.012083333333cm" svg:height="4.1275cm"><draw:image xlink:href="Pictures/7c976544c0b6bdebaf3dd10c5c2532ca.png" xlink:type="simple" xlink:show="embed" xlink:actuate="onLoad"/></draw:frame>Редактор формул как плавающее окно</text:p></draw:text-box></draw:frame></text:p>
      <text:p text:style-name="Text_20_body">Вы можете превратить плавающее окно обратно во внедренную рамку, используя те же самые шаги. Удерживайте клавишу <text:span text:style-name="Strong_20_Emphasis">Control</text:span>, и дважды щелкните по оконной рамке. </text:p>
      <text:h text:style-name="Heading_20_2" text:outline-level="2"><text:bookmark-start text:name="__RefHeading___razmer_formuly_12"/><text:bookmark-start text:name="razmer_formuly"/>Размер формулы<text:bookmark-end text:name="__RefHeading___razmer_formuly_12"/><text:bookmark-end text:name="razmer_formuly"/></text:h>
      <text:p text:style-name="Text_20_body">Это один из самых обычных вопросов людей, спрашивающих об <text:span text:style-name="Strong_20_Emphasis">OOo Math</text:span>. Ответ является простым, но не интуитивно понятным:</text:p>
      <text:list text:style-name="List_20_1" text:continue-numbering="false">
        <text:list-item>
          <text:p text:style-name="LastListParagraph_List_20_1_Content_First"> Запустите редактора формул и выберите <text:span text:style-name="Strong_20_Emphasis">Формат &gt; Кегли…</text:span></text:p>
        </text:list-item>
      </text:list>
      <text:p text:style-name="Text_20_body"><draw:frame draw:style-name="mediacenter" draw:name="Изменение размера шрифта формулы Legend" text:anchor-type="paragraph" draw:z-index="0" svg:width="9.2075cm" style:rel-width="100%"><draw:text-box><text:p text:style-name="legendcenter"><draw:frame draw:style-name="mediacenter" draw:name="Изменение размера шрифта формулы" text:anchor-type="paragraph" draw:z-index="25" svg:width="9.2075cm" style:rel-width="100%" svg:height="8.89cm" style:rel-height="scale"><draw:image xlink:href="Pictures/654d16685a053c538f106527bb4d68e4.png" xlink:type="simple" xlink:show="embed" xlink:actuate="onLoad"/></draw:frame>Изменение размера шрифта формулы</text:p></draw:text-box></draw:frame></text:p>
      <text:list text:style-name="List_20_1" text:continue-numbering="false">
        <text:list-item>
          <text:p text:style-name="LastListParagraph_List_20_1_Content_First"> Выберите больший размер шрифта в поле «<text:span text:style-name="Strong_20_Emphasis">Осн. размер</text:span>» (самое верхнее поле)</text:p>
        </text:list-item>
      </text:list>
      <text:p text:style-name="Text_20_body"><draw:frame draw:style-name="mediacenter" draw:name="Размер шрифта Legend" text:anchor-type="paragraph" draw:z-index="0" svg:width="8.0433333333333cm" style:rel-width="100%"><draw:text-box><text:p text:style-name="legendcenter"><draw:frame draw:style-name="mediacenter" draw:name="Размер шрифта" text:anchor-type="paragraph" draw:z-index="26" svg:width="8.0433333333333cm" style:rel-width="100%" svg:height="5.000625cm" style:rel-height="scale"><draw:image xlink:href="Pictures/4f4a97dc9168f0e5e41953dc9374d87b.png" xlink:type="simple" xlink:show="embed" xlink:actuate="onLoad"/></draw:frame>Размер шрифта</text:p></draw:text-box></draw:frame></text:p>
      <text:list text:style-name="List_20_1" text:continue-numbering="false">
        <text:list-item>
          <text:p text:style-name="LastListParagraph_List_20_1_Content_First"> Результат этого изменения: </text:p>
        </text:list-item>
      </text:list>
      <text:p text:style-name="Text_20_body"><draw:frame draw:style-name="mediacenter" draw:name="Результат изменения базового размера шрифта Legend" text:anchor-type="paragraph" draw:z-index="0" svg:width="7.2760416666667cm" style:rel-width="100%"><draw:text-box><text:p text:style-name="legendcenter"><draw:frame draw:style-name="mediacenter" draw:name="Результат изменения базового размера шрифта" text:anchor-type="paragraph" draw:z-index="27" svg:width="7.2760416666667cm" style:rel-width="100%" svg:height="2.619375cm" style:rel-height="scale"><draw:image xlink:href="Pictures/778bfbfd19354aada158a167865b5063.png" xlink:type="simple" xlink:show="embed" xlink:actuate="onLoad"/></draw:frame>Результат изменения базового размера шрифта</text:p></draw:text-box></draw:frame></text:p>
      <text:h text:style-name="Heading_20_2" text:outline-level="2"><text:bookmark-start text:name="__RefHeading___planirovka_formuly_13"/><text:bookmark-start text:name="planirovka_formuly"/>Планировка формулы<text:bookmark-end text:name="__RefHeading___planirovka_formuly_13"/><text:bookmark-end text:name="planirovka_formuly"/></text:h>
      <text:p text:style-name="Text_20_body">Самые большие трудности при использования <text:span text:style-name="Strong_20_Emphasis">OOo Math</text:span> вызывает написание сложных формул. Этот раздел дает некоторые представления о написании сложных формул.</text:p>
      <text:p text:style-name="Text_20_body"><text:span text:style-name="Strong_20_Emphasis">Скобки - ваши друзья</text:span></text:p>
      <text:p text:style-name="Text_20_body"><text:span text:style-name="Strong_20_Emphasis">OOo Math</text:span> не знает ничего о порядке операции. Вы должны использовать скобки для явного задания порядка обработки операторов. Рассмотрим следующий пример: </text:p>
      <text:p text:style-name="Text_20_body"><draw:frame draw:style-name="mediacenter" draw:name="Пример Legend" text:anchor-type="paragraph" draw:z-index="0" svg:width="12.22375cm"><draw:text-box><text:p text:style-name="legendcenter"><draw:frame draw:style-name="mediacenter" draw:name="Пример" text:anchor-type="paragraph" draw:z-index="28" svg:width="12.22375cm" svg:height="3.0691666666667cm"><draw:image xlink:href="Pictures/570152941f4379fafaf7b916053600c1.png" xlink:type="simple" xlink:show="embed" xlink:actuate="onLoad"/></draw:frame>Пример</text:p></draw:text-box></draw:frame></text:p>
      <text:p text:style-name="Text_20_body"><text:span text:style-name="Strong_20_Emphasis">Формула больше чем из одной строки</text:span></text:p>
      <text:p text:style-name="Text_20_body">Предположим, что Вы хотите напечатать формулу, состоящую более чем из одной строки.</text:p>
      <text:p text:style-name="Text_20_body"><draw:frame draw:style-name="mediacenter" draw:name="Формула Legend" text:anchor-type="paragraph" draw:z-index="0" svg:width="1.11125cm"><draw:text-box><text:p text:style-name="legendcenter"><draw:frame draw:style-name="mediacenter" draw:name="Формула" text:anchor-type="paragraph" draw:z-index="29" svg:width="1.11125cm" svg:height="1.0583333333333cm"><draw:image xlink:href="Pictures/767baf710011f1bec843f0c828b4148c.png" xlink:type="simple" xlink:show="embed" xlink:actuate="onLoad"/></draw:frame>Формула</text:p></draw:text-box></draw:frame></text:p>
      <text:p text:style-name="Text_20_body">Ваша первая реакция состояла бы в том, чтобы просто нажать Клавишу <text:span text:style-name="Strong_20_Emphasis">Enter</text:span>. Однако, если вы нажимаете клавишу <text:span text:style-name="Strong_20_Emphasis">Enter</text:span>, хотя разметка переходит на новую строку, окончательная формула этого не делает. Вы должны явно ввести команду <text:span text:style-name="Strong_20_Emphasis">newline</text:span>.</text:p>
      <text:p text:style-name="Text_20_body"><draw:frame draw:style-name="mediacenter" draw:name="Таблица Legend" text:anchor-type="paragraph" draw:z-index="0" svg:width="14.261041666667cm"><draw:text-box><text:p text:style-name="legendcenter"><draw:frame draw:style-name="mediacenter" draw:name="Таблица" text:anchor-type="paragraph" draw:z-index="30" svg:width="14.261041666667cm" svg:height="5.87375cm"><draw:image xlink:href="Pictures/ac09b9da2ecc9121aa97ff606415bd22.png" xlink:type="simple" xlink:show="embed" xlink:actuate="onLoad"/></draw:frame>Таблица</text:p></draw:text-box></draw:frame></text:p>
      <text:h text:style-name="Heading_20_2" text:outline-level="2"><text:bookmark-start text:name="__RefHeading___oblast_obschix_problem_14"/><text:bookmark-start text:name="oblast_obschix_problem"/>Область общих проблем<text:bookmark-end text:name="__RefHeading___oblast_obschix_problem_14"/><text:bookmark-end text:name="oblast_obschix_problem"/></text:h>
      <text:h text:style-name="Heading_20_3" text:outline-level="3"><text:bookmark-start text:name="__RefHeading___kak_mne_dobavit_predely_summeintegralu_15"/><text:bookmark-start text:name="kak_mne_dobavit_predely_summeintegralu"/>Как мне добавить пределы сумме/интегралу?<text:bookmark-end text:name="__RefHeading___kak_mne_dobavit_predely_summeintegralu_15"/><text:bookmark-end text:name="kak_mne_dobavit_predely_summeintegralu"/></text:h>
      <text:p text:style-name="Text_20_body">Команды «<text:span text:style-name="Strong_20_Emphasis">sum</text:span>» и «<text:span text:style-name="Strong_20_Emphasis">int</text:span>» могут иметь параметры «<text:span text:style-name="Strong_20_Emphasis">from</text:span>» и «<text:span text:style-name="Strong_20_Emphasis">to</text:span>». Они используются для задания нижнего и верхнего пределов соответственно. Эти параметры могут использоваться отдельно или вместе.</text:p>
      <text:p text:style-name="Text_20_body"><draw:frame draw:style-name="mediacenter" draw:name="Таблица Legend" text:anchor-type="paragraph" draw:z-index="0" svg:width="14.261041666667cm"><draw:text-box><text:p text:style-name="legendcenter"><draw:frame draw:style-name="mediacenter" draw:name="Таблица" text:anchor-type="paragraph" draw:z-index="31" svg:width="14.261041666667cm" svg:height="5.87375cm"><draw:image xlink:href="Pictures/ac09b9da2ecc9121aa97ff606415bd22.png" xlink:type="simple" xlink:show="embed" xlink:actuate="onLoad"/></draw:frame>Таблица</text:p></draw:text-box></draw:frame></text:p>
      <text:h text:style-name="Heading_20_3" text:outline-level="3"><text:bookmark-start text:name="__RefHeading___skobki_dlja_matric_vygljadjat_urodlivymi_16"/><text:bookmark-start text:name="skobki_dlja_matric_vygljadjat_urodlivymi"/>Скобки для матриц выглядят уродливыми!<text:bookmark-end text:name="__RefHeading___skobki_dlja_matric_vygljadjat_urodlivymi_16"/><text:bookmark-end text:name="skobki_dlja_matric_vygljadjat_urodlivymi"/></text:h>
      <text:p text:style-name="Text_20_body">Чтобы понять предпосылку проблемы, мы кратко рассмотрим матричные команды: </text:p>
      <text:p text:style-name="Text_20_body"><draw:frame draw:style-name="mediacenter" draw:name="Таблица Legend" text:anchor-type="paragraph" draw:z-index="0" svg:width="14.234583333333cm"><draw:text-box><text:p text:style-name="legendcenter"><draw:frame draw:style-name="mediacenter" draw:name="Таблица" text:anchor-type="paragraph" draw:z-index="32" svg:width="14.234583333333cm" svg:height="1.9314583333333cm"><draw:image xlink:href="Pictures/063667fc1c65098fcb8f6a429bc4d8f0.png" xlink:type="simple" xlink:show="embed" xlink:actuate="onLoad"/></draw:frame>Таблица</text:p></draw:text-box></draw:frame></text:p>
      <text:p text:style-name="Text_20_body">Строки матрицы разделяются двумя символами <text:span text:style-name="Strong_20_Emphasis">##</text:span>, а элементы в пределах каждой строки одним символом <text:span text:style-name="Strong_20_Emphasis">#</text:span>. </text:p>
      <text:p text:style-name="Text_20_body">Первая проблема с которой сталкиваются пользователи, имеющие дело с матрицами - то, что скобки «не масштабируются» с матрицей:</text:p>
      <text:p text:style-name="Text_20_body"><draw:frame draw:style-name="mediacenter" draw:name="Таблица Legend" text:anchor-type="paragraph" draw:z-index="0" svg:width="14.261041666667cm"><draw:text-box><text:p text:style-name="legendcenter"><draw:frame draw:style-name="mediacenter" draw:name="Таблица" text:anchor-type="paragraph" draw:z-index="33" svg:width="14.261041666667cm" svg:height="1.9314583333333cm"><draw:image xlink:href="Pictures/d8f5245592ddd7e19357b64b4bc90d50.png" xlink:type="simple" xlink:show="embed" xlink:actuate="onLoad"/></draw:frame>Таблица</text:p></draw:text-box></draw:frame></text:p>
      <text:p text:style-name="Text_20_body"><text:span text:style-name="Strong_20_Emphasis">OOoMath</text:span> предоставляет «масштабируемые» скобки. То есть скобки, которые растут в размере, чтобы соответствовать размеру их содержимого. Используйте команды <text:span text:style-name="Strong_20_Emphasis">left(</text:span> и <text:span text:style-name="Strong_20_Emphasis">right)</text:span> чтобы ввести масштабируемые скобки. </text:p>
      <text:p text:style-name="Text_20_body"><draw:frame draw:style-name="mediacenter" draw:name="Таблица Legend" text:anchor-type="paragraph" draw:z-index="0" svg:width="14.261041666667cm"><draw:text-box><text:p text:style-name="legendcenter"><draw:frame draw:style-name="mediacenter" draw:name="Таблица" text:anchor-type="paragraph" draw:z-index="34" svg:width="14.261041666667cm" svg:height="2.0372916666667cm"><draw:image xlink:href="Pictures/3fb3ccbd9114b0a6bf4a1d7578a71ab7.png" xlink:type="simple" xlink:show="embed" xlink:actuate="onLoad"/></draw:frame>Таблица</text:p></draw:text-box></draw:frame></text:p>
      <text:p text:style-name="Text_20_body"> Используйте <text:span text:style-name="Strong_20_Emphasis">left[</text:span> и <text:span text:style-name="Strong_20_Emphasis">right]</text:span> для получения квадратных скобок.</text:p>
      <text:h text:style-name="Heading_20_2" text:outline-level="2"><text:bookmark-start text:name="__RefHeading___razlichnye_tipy_skobok_17"/><text:bookmark-start text:name="razlichnye_tipy_skobok"/>Различные типы Скобок<text:bookmark-end text:name="__RefHeading___razlichnye_tipy_skobok_17"/><text:bookmark-end text:name="razlichnye_tipy_skobok"/></text:h>
      <text:p text:style-name="Text_20_body">Почти во всех формулах требуются различные типы скобок. Формулы в OpenOffice позволяют использовать нескольких видов скобок.</text:p>
      <text:list text:style-name="List_20_1" text:continue-numbering="false">
        <text:list-item>
          <text:p text:style-name="List_20_1_Content_First"> <text:span text:style-name="Strong_20_Emphasis">{ }</text:span> структурные фигурные скобки: используются для группирования частей формулы и определения порядка обработки операторов.</text:p>
        </text:list-item>
        <text:list-item>
          <text:p text:style-name="List_20_1_Content"> <text:span text:style-name="Strong_20_Emphasis">( )</text:span> Круглые скобки: используются для группирования частей формулы. Круглые скобки отображается в конечной формуле.</text:p>
        </text:list-item>
        <text:list-item>
          <text:p text:style-name="List_20_1_Content"> <text:span text:style-name="Strong_20_Emphasis">[ ]</text:span> квадратные скобки: используются так же, как круглые скобки <text:span text:style-name="Strong_20_Emphasis">()</text:span>.</text:p>
        </text:list-item>
        <text:list-item>
          <text:p text:style-name="List_20_1_Content"> <text:span text:style-name="Strong_20_Emphasis">{ }</text:span> фигурные скобки: поскольку символы <text:span text:style-name="Strong_20_Emphasis">{}</text:span> используются для команд программы и не отображаются в конечной формуле, фигурные скобки должны вводится как <text:span text:style-name="Strong_20_Emphasis">lbrace</text:span> для <text:span text:style-name="Strong_20_Emphasis">'{'</text:span> и <text:span text:style-name="Strong_20_Emphasis">rbrace</text:span> для <text:span text:style-name="Strong_20_Emphasis">'}'</text:span>.</text:p>
        </text:list-item>
        <text:list-item>
          <text:p text:style-name="List_20_1_Content"> В случае если нужна <text:span text:style-name="underline"><text:span text:style-name="Strong_20_Emphasis">одна скобка</text:span></text:span>, например для написания системы уравнений, то <text:span text:style-name="underline">вместо второй скобки</text:span> пишем ключевое слово <text:span text:style-name="Strong_20_Emphasis">none</text:span>.</text:p>
        </text:list-item>
        <text:list-item>
          <text:p text:style-name="List_20_1_Content_Last"> Размер скобок может управляться с командами <text:span text:style-name="Strong_20_Emphasis">left</text:span> и <text:span text:style-name="Strong_20_Emphasis">right</text:span>.</text:p>
        </text:list-item>
      </text:list>
      <text:p text:style-name="Text_20_body"><draw:frame draw:style-name="mediacenter" draw:name="Пример Legend" text:anchor-type="paragraph" draw:z-index="0" svg:width="14.234583333333cm"><draw:text-box><text:p text:style-name="legendcenter"><draw:frame draw:style-name="mediacenter" draw:name="Пример" text:anchor-type="paragraph" draw:z-index="35" svg:width="14.234583333333cm" svg:height="6.905625cm"><draw:image xlink:href="Pictures/53b1ed739ff4074bb379d16d33aa7953.png" xlink:type="simple" xlink:show="embed" xlink:actuate="onLoad"/></draw:frame>Пример</text:p></draw:text-box></draw:frame></text:p>
      <text:h text:style-name="Heading_20_2" text:outline-level="2"><text:bookmark-start text:name="__RefHeading___kak_mne_sdelat_proizvodnuju_18"/><text:bookmark-start text:name="kak_mne_sdelat_proizvodnuju"/>Как мне сделать производную?<text:bookmark-end text:name="__RefHeading___kak_mne_sdelat_proizvodnuju_18"/><text:bookmark-end text:name="kak_mne_sdelat_proizvodnuju"/></text:h>
      <text:p text:style-name="Text_20_body">Создание производных по существу сводится к одной уловке: Скажите <text:span text:style-name="Strong_20_Emphasis">OOo</text:span>, что это - <text:span text:style-name="Strong_20_Emphasis">дробь</text:span>. </text:p>
      <text:p text:style-name="Text_20_body">Другими словами, Вы должны использовать команду «<text:span text:style-name="Strong_20_Emphasis">over</text:span>». Объедините ее с введенной буквой «<text:span text:style-name="Strong_20_Emphasis">d</text:span>» (для полной производной) или командой «<text:span text:style-name="Strong_20_Emphasis">partial</text:span>» (для частной производной), чтобы достигнуть эффекта производной. </text:p>
      <text:p text:style-name="Text_20_body"><draw:frame draw:style-name="mediacenter" draw:name="Производные Legend" text:anchor-type="paragraph" draw:z-index="0" svg:width="14.181666666667cm"><draw:text-box><text:p text:style-name="legendcenter"><draw:frame draw:style-name="mediacenter" draw:name="Производные" text:anchor-type="paragraph" draw:z-index="36" svg:width="14.181666666667cm" svg:height="4.3920833333333cm"><draw:image xlink:href="Pictures/d5cfc7d218582d5e40af4d0c7bea96c6.png" xlink:type="simple" xlink:show="embed" xlink:actuate="onLoad"/></draw:frame>Производные</text:p></draw:text-box></draw:frame></text:p>
      <table:table table:style-name="Table">
        <table:table-column table:style-name="odt_auto_style_table_column_6_1"/>
        <table:table-column table:style-name="odt_auto_style_table_column_6_2"/>
        <table:table-row>
          <table:table-cell office:value-type="string" table:style-name="tablecell"/>
          <table:table-cell office:value-type="string" table:style-name="tablecell">
            <text:p text:style-name="tablealignleft">Внимание, вы должны использовать фигурные скобки, чтобы ввести производную</text:p>
          </table:table-cell>
        </table:table-row>
      </table:table>
      <text:h text:style-name="Heading_20_2" text:outline-level="2"><text:bookmark-start text:name="__RefHeading___numeracija_formul_19"/><text:bookmark-start text:name="numeracija_formul"/>Нумерация формул<text:bookmark-end text:name="__RefHeading___numeracija_formul_19"/><text:bookmark-end text:name="numeracija_formul"/></text:h>
      <text:p text:style-name="Text_20_body">Нумерация формул - одна из лучших скрытых особенностей <text:span text:style-name="Strong_20_Emphasis">OOoMath</text:span>. Шаги просты, но не очевидны:</text:p>
      <text:list text:style-name="List_20_1" text:continue-numbering="false">
        <text:list-item>
          <text:p text:style-name="List_20_1_Content_First"> Откройте <text:span text:style-name="Strong_20_Emphasis">ООо Writer</text:span></text:p>
        </text:list-item>
        <text:list-item>
          <text:p text:style-name="List_20_1_Content"> Начните новую строку</text:p>
        </text:list-item>
        <text:list-item>
          <text:p text:style-name="List_20_1_Content_Last"> Введите «<text:span text:style-name="Strong_20_Emphasis">fn</text:span>» и затем нажмите <text:span text:style-name="Strong_20_Emphasis">F3</text:span></text:p>
        </text:list-item>
      </text:list>
      <text:p text:style-name="Text_20_body">«<text:span text:style-name="Strong_20_Emphasis">fn</text:span>» будет заменено пронумерованной формулой: </text:p>
      <text:p text:style-name="Text_20_body"><draw:frame draw:style-name="medialeft" draw:name="Формула 2 Legend" text:anchor-type="paragraph" draw:z-index="0" svg:width="1.5875cm"><draw:text-box><text:p text:style-name="legendcenter"><draw:frame draw:style-name="medialeft" draw:name="Формула 2" text:anchor-type="paragraph" draw:z-index="37" svg:width="1.5875cm" svg:height="0.68791666666667cm"><draw:image xlink:href="Pictures/70382f9f119a38be2ba0639e6abf547f.png" xlink:type="simple" xlink:show="embed" xlink:actuate="onLoad"/></draw:frame>Формула 2</text:p></draw:text-box></draw:frame>              (2)</text:p>
      <text:p text:style-name="Text_20_body">Теперь Вы можете дважды щелкнуть на формуле, чтобы ее отредактировать. Например, вот - функция <text:span text:style-name="Strong_20_Emphasis">Riemann Zeta</text:span>: </text:p>
      <text:p text:style-name="Text_20_body"><draw:frame draw:style-name="medialeft" draw:name="Формула 3 Legend" text:anchor-type="paragraph" draw:z-index="0" svg:width="2.4341666666667cm" style:rel-width="100%"><draw:text-box><text:p text:style-name="legendcenter"><draw:frame draw:style-name="medialeft" draw:name="Формула 3" text:anchor-type="paragraph" draw:z-index="38" svg:width="2.4341666666667cm" style:rel-width="100%" svg:height="1.1641666666667cm" style:rel-height="scale"><draw:image xlink:href="Pictures/8ee58b7163ff386088754dc9b50450c1.png" xlink:type="simple" xlink:show="embed" xlink:actuate="onLoad"/></draw:frame>Формула 3</text:p></draw:text-box></draw:frame>              (3)</text:p>
      <text:p text:style-name="Text_20_body"><text:line-break/>
Вы можете вставить ссылку на формулу в соответствии со следующими шагами:</text:p>
      <text:list text:style-name="Numbering_20_1" text:continue-numbering="false">
        <text:list-item>
          <text:p text:style-name="Numbering_20_1_Content_First"> <text:span text:style-name="Strong_20_Emphasis">Вставить &gt; Перекрестная ссылка</text:span>…</text:p>
        </text:list-item>
        <text:list-item>
          <text:p text:style-name="Numbering_20_1_Content"> Нажать по вкладке <text:span text:style-name="Strong_20_Emphasis">Ссылки</text:span>.</text:p>
        </text:list-item>
        <text:list-item>
          <text:p text:style-name="Numbering_20_1_Content"> В поле <text:span text:style-name="Strong_20_Emphasis">Тип</text:span>, выберите <text:span text:style-name="Strong_20_Emphasis">Текст</text:span>.</text:p>
        </text:list-item>
        <text:list-item>
          <text:p text:style-name="Numbering_20_1_Content"> В поле <text:span text:style-name="Strong_20_Emphasis">Выбор</text:span>, укажите номер формулы.</text:p>
        </text:list-item>
        <text:list-item>
          <text:p text:style-name="Numbering_20_1_Content"> В поле <text:span text:style-name="Strong_20_Emphasis">Формат</text:span>, выберите <text:span text:style-name="Strong_20_Emphasis">Ссылка</text:span>.</text:p>
        </text:list-item>
        <text:list-item>
          <text:p text:style-name="Numbering_20_1_Content_Last"> Нажмите <text:span text:style-name="Strong_20_Emphasis">Вставка</text:span>. </text:p>
        </text:list-item>
      </text:list>
      <text:p text:style-name="Text_20_body"> Если Вы позже добавите формулу в документ перед формулой, на которую ссылаетесь все формулы будут автоматически перенумерованы, и перекрестные ссылки обновлены.</text:p>
      <text:p text:style-name="Text_20_body"><draw:frame draw:style-name="mediacenter" draw:name="Вставка перекрестной ссылки на номер формулы Legend" text:anchor-type="paragraph" draw:z-index="0" svg:width="13.758333333333cm"><draw:text-box><text:p text:style-name="legendcenter"><draw:frame draw:style-name="mediacenter" draw:name="Вставка перекрестной ссылки на номер формулы" text:anchor-type="paragraph" draw:z-index="39" svg:width="13.758333333333cm" svg:height="9.4985416666667cm"><draw:image xlink:href="Pictures/f3699e05a090d6eedc16227f709291fb.png" xlink:type="simple" xlink:show="embed" xlink:actuate="onLoad"/></draw:frame>Вставка перекрестной ссылки на номер формулы</text:p></draw:text-box></draw:frame></text:p>
      <table:table table:style-name="Table">
        <table:table-column table:style-name="odt_auto_style_table_column_7_1"/>
        <table:table-column table:style-name="odt_auto_style_table_column_7_2"/>
        <table:table-row>
          <table:table-cell office:value-type="string" table:style-name="tablecell"/>
          <table:table-cell office:value-type="string" table:style-name="tablecell">
            <text:p text:style-name="tablealignleft">Чтобы вставлять номер формулы без круглых скобок вокруг него, выберите <text:span text:style-name="Strong_20_Emphasis">Нумерация</text:span> в поле <text:span text:style-name="Strong_20_Emphasis">Формат</text:span> вместо <text:span text:style-name="Strong_20_Emphasis">Текст ссылки</text:span></text:p>
          </table:table-cell>
        </table:table-row>
      </table:table>
      <text:h text:style-name="Heading_20_2" text:outline-level="2"><text:bookmark-start text:name="__RefHeading___posobija_20"/><text:bookmark-start text:name="posobija"/>Пособия<text:bookmark-end text:name="__RefHeading___posobija_20"/><text:bookmark-end text:name="posobija"/></text:h>
      <text:p text:style-name="Text_20_body">yf</text:p>
      <text:p text:style-name="Text_20_body">[n/a: Access denied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54:23</meta:creation-date>
    <dc:creator>Generated</dc:creator>
    <dc:date>2026-09-17T13::54:23</dc:date>
    <dc:language>en-US</dc:language>
    <meta:editing-cycles>1</meta:editing-cycles>
    <meta:editing-duration>PT0S</meta:editing-duration>
    <dc:title>ooo:math</dc:title>
  </office:meta>
</office:document-meta>
</file>