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aa57a5260c506078fdf61fa1a84e51.jpg"/>
  <manifest:file-entry manifest:media-type="image/jpeg" manifest:full-path="Pictures/419e363d07c16e7e4a9a34c66cdbb523.jpg"/>
  <manifest:file-entry manifest:media-type="image/jpeg" manifest:full-path="Pictures/0a2532dfb4c056b08f9d4e47da831c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tasks"/><text:bookmark-start text:name="__RefHeading___writer_1"/><text:bookmark-start text:name="writer"/>Writer<text:bookmark-end text:name="__RefHeading___writer_1"/><text:bookmark-end text:name="writer"/></text:h>
      <text:h text:style-name="Heading_20_2" text:outline-level="2"><text:bookmark-start text:name="__RefHeading___zadanie_1_2"/><text:bookmark-start text:name="zadanie_1"/>Задание 1<text:bookmark-end text:name="__RefHeading___zadanie_1_2"/><text:bookmark-end text:name="zadanie_1"/></text:h>
      <text:p text:style-name="Text_20_body">Перед началом работы рекомендуется ознакомиться с <text:a xlink:type="simple" xlink:href="http://www.nsunc.com/docs/OpenOffice.org/Writer%20%D0%A0%D1%83%D0%BA%D0%BE%D0%B2%D0%BE%D0%B4%D1%81%D1%82%D0%B2%D0%BE.pdf" text:style-name="Internet_20_link" text:visited-style-name="Visited_20_Internet_20_Link">Руководством по Writer</text:a>.</text:p>
      <text:p text:style-name="Text_20_body">Наберите следующий текст:</text:p>
      <text:p text:style-name="Text_20_body"><draw:frame draw:style-name="media" draw:name="0" text:anchor-type="as-char" draw:z-index="0" svg:width="15.875cm" svg:height="22.467161016949cm"><draw:image xlink:href="Pictures/b7aa57a5260c506078fdf61fa1a84e51.jpg" xlink:type="simple" xlink:show="embed" xlink:actuate="onLoad"/></draw:frame></text:p>
      <text:p text:style-name="Text_20_body"><draw:frame draw:style-name="media" draw:name="1" text:anchor-type="as-char" draw:z-index="1" svg:width="15.875cm" svg:height="22.467161016949cm"><draw:image xlink:href="Pictures/419e363d07c16e7e4a9a34c66cdbb52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Рисунок, используемый в тексте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7.9375cm" style:rel-width="100%" svg:height="2.4427416488984cm" style:rel-height="scale"><draw:image xlink:href="Pictures/0a2532dfb4c056b08f9d4e47da831c97.jp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1:19</meta:creation-date>
    <dc:creator>Generated</dc:creator>
    <dc:date>2026-08-24T00::51:19</dc:date>
    <dc:language>en-US</dc:language>
    <meta:editing-cycles>1</meta:editing-cycles>
    <meta:editing-duration>PT0S</meta:editing-duration>
    <dc:title>ooo:tasks</dc:title>
  </office:meta>
</office:document-meta>
</file>