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4a268ac862fdb7fcceba73d998dcdd.png"/>
  <manifest:file-entry manifest:media-type="image/png" manifest:full-path="Pictures/23c7dea31019a7dd967f70b0383e10dc.png"/>
  <manifest:file-entry manifest:media-type="image/gif" manifest:full-path="Pictures/99a16f8d723f4376a13f46ea611fdcb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writer:math"/><text:bookmark-start text:name="__RefHeading___redaktor_formul_1"/><text:bookmark-start text:name="redaktor_formul"/>Редактор формул<text:bookmark-end text:name="__RefHeading___redaktor_formul_1"/><text:bookmark-end text:name="redaktor_formul"/></text:h>
      <text:p text:style-name="Text_20_body"><draw:frame draw:style-name="medialeft" draw:name="OpenOffice Legend" text:anchor-type="paragraph" draw:z-index="0" svg:width="0.84666666666667cm"><draw:text-box><text:p text:style-name="legendcenter"><draw:frame draw:style-name="medialeft" draw:name="OpenOffice" text:anchor-type="paragraph" draw:z-index="0" svg:width="0.84666666666667cm" svg:height="0.84666666666667cm"><draw:image xlink:href="Pictures/194a268ac862fdb7fcceba73d998dcdd.png" xlink:type="simple" xlink:show="embed" xlink:actuate="onLoad"/></draw:frame>OpenOffice</text:p></draw:text-box></draw:frame>OpenOffice.org (OOo) имеет компонент для создания и редактирования математических формул. Обычно он используется как редактор формул в текстовых документах, но может также использоваться с другими типами документов или автономно.</text:p>
      <text:p text:style-name="Text_20_body"><draw:frame draw:style-name="medialeft" draw:name="1 Legend" text:anchor-type="paragraph" draw:z-index="0" svg:width="4.7095833333333cm" style:rel-width="100%"><draw:text-box><text:p text:style-name="legendcenter"><draw:frame draw:style-name="medialeft" draw:name="1" text:anchor-type="paragraph" draw:z-index="1" svg:width="4.7095833333333cm" style:rel-width="100%" svg:height="1.2435416666667cm" style:rel-height="scale"><draw:image xlink:href="Pictures/23c7dea31019a7dd967f70b0383e10dc.png" xlink:type="simple" xlink:show="embed" xlink:actuate="onLoad"/></draw:frame>1</text:p></draw:text-box></draw:frame>Когда используется внутри Writer, уравнение обрабатывается как объект в текстовом документе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Редактор формул предназначен для того, чтобы писать формулы в символической форме. Если Вы хотите вычислить числовое значение, см. Руководство Calc.</text:p>
          </table:table-cell>
        </table:table-row>
      </table:table>
      <text:h text:style-name="Heading_20_2" text:outline-level="2"><text:bookmark-start text:name="__RefHeading___nachalo_2"/><text:bookmark-start text:name="nachalo"/>Начало<text:bookmark-end text:name="__RefHeading___nachalo_2"/><text:bookmark-end text:name="nachalo"/></text:h>
      <text:p text:style-name="Text_20_body">Чтобы вставить формулу в OOo Writer, выполните <text:span text:style-name="Strong_20_Emphasis">Вставить &gt; Объект &gt; Формула</text:span>.
Внизу экрана открывается <text:span text:style-name="Strong_20_Emphasis">Редактор формул</text:span>, и появляется всплывающее окно <text:span text:style-name="Strong_20_Emphasis">Выбор</text:span>. Вы будете также видеть маленький блок (с серой границей) в вашем документе, где будет отображаться формула.</text:p>
      <text:p text:style-name="Text_20_body"><draw:frame draw:style-name="mediacenter" draw:name="Рис. 1. Legend" text:anchor-type="paragraph" draw:z-index="0" svg:width="10.583333333333cm"><draw:text-box><text:p text:style-name="legendcenter"><draw:frame draw:style-name="mediacenter" draw:name="Рис. 1." text:anchor-type="paragraph" draw:z-index="2" svg:width="10.583333333333cm" svg:height="7.699375cm"><draw:image xlink:href="Pictures/99a16f8d723f4376a13f46ea611fdcb7.gif" xlink:type="simple" xlink:show="embed" xlink:actuate="onLoad"/></draw:frame>Рис. 1.</text:p></draw:text-box></draw:frame></text:p>
      <text:p text:style-name="Plugin_DivAlign2_Center">Рис. 1. Редактор формул, окно Выбор, и местоположение формул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7::43:53</meta:creation-date>
    <dc:creator>Generated</dc:creator>
    <dc:date>2026-08-10T17::43:53</dc:date>
    <dc:language>en-US</dc:language>
    <meta:editing-cycles>1</meta:editing-cycles>
    <meta:editing-duration>PT0S</meta:editing-duration>
    <dc:title>ooo:writer:math</dc:title>
  </office:meta>
</office:document-meta>
</file>