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6f411df196eb79cb3753144e20bfa81.png"/>
  <manifest:file-entry manifest:media-type="image/png" manifest:full-path="Pictures/7e5d12a59ad78513e1f41cae2acee653.png"/>
  <manifest:file-entry manifest:media-type="image/png" manifest:full-path="Pictures/a84e30e837536a663064ff25edc915ef.png"/>
  <manifest:file-entry manifest:media-type="image/png" manifest:full-path="Pictures/bd9b4c5c7aa3e4ac354dd969cc587b86.png"/>
  <manifest:file-entry manifest:media-type="image/png" manifest:full-path="Pictures/a85443483fb922d8ae4bbc0cc29a0c1c.png"/>
  <manifest:file-entry manifest:media-type="image/png" manifest:full-path="Pictures/380a71ac0a618415ddb4733d706ef665.png"/>
  <manifest:file-entry manifest:media-type="image/png" manifest:full-path="Pictures/9c3bb6b31dd6eb424c6bb938caa2c72e.png"/>
  <manifest:file-entry manifest:media-type="image/png" manifest:full-path="Pictures/5bb2d84a73fd77980c1d94a0a942c851.png"/>
  <manifest:file-entry manifest:media-type="image/png" manifest:full-path="Pictures/d9c65ea0e3337576851345a8868c7f8c.png"/>
  <manifest:file-entry manifest:media-type="image/png" manifest:full-path="Pictures/ccd35dd19241db29f4c1cacee7010e5d.png"/>
  <manifest:file-entry manifest:media-type="image/png" manifest:full-path="Pictures/7ade14a11deb28c69470772545454738.png"/>
  <manifest:file-entry manifest:media-type="image/jpeg" manifest:full-path="Pictures/960632fef13c6eb3af98b9f4269ec243.jpg"/>
  <manifest:file-entry manifest:media-type="image/jpeg" manifest:full-path="Pictures/d289588169428b5df46ade96f5bc1b08.jpg"/>
  <manifest:file-entry manifest:media-type="image/png" manifest:full-path="Pictures/e452619074ac6d94ba2375f634d86bfb.png"/>
  <manifest:file-entry manifest:media-type="image/png" manifest:full-path="Pictures/fdabe71bc3616e4ecb1d1b82daad4f9a.png"/>
  <manifest:file-entry manifest:media-type="image/png" manifest:full-path="Pictures/0a413736aa2f557bd734425fe658c84b.png"/>
  <manifest:file-entry manifest:media-type="image/png" manifest:full-path="Pictures/4035c4a8ac67bf215e172327efbca305.png"/>
  <manifest:file-entry manifest:media-type="image/png" manifest:full-path="Pictures/29f053f18c42e646708183481c9fea3e.png"/>
  <manifest:file-entry manifest:media-type="image/png" manifest:full-path="Pictures/98eb653b07d2a6c168a3916a7372770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oo:writer:task4"/><text:bookmark-start text:name="__RefHeading___urok_1_1"/><text:bookmark-start text:name="urok_1"/>Урок 1<text:bookmark-end text:name="__RefHeading___urok_1_1"/><text:bookmark-end text:name="urok_1"/></text:h>
      <text:p text:style-name="Text_20_body"><text:a xlink:type="simple" xlink:href="https://wiki.nsunc.com/ooo/writer/task3" text:style-name="Internet_20_link" text:visited-style-name="Visited_20_Internet_20_Link">Следущее задание</text:a> | <text:a xlink:type="simple" xlink:href="https://wiki.nsunc.com/ooo/writer/final" text:style-name="Internet_20_link" text:visited-style-name="Visited_20_Internet_20_Link">Зачетное задание</text:a></text:p>
      <text:h text:style-name="Heading_20_1" text:outline-level="1"><text:bookmark-start text:name="__RefHeading___stili_i_ukazateli_2"/><text:bookmark-start text:name="stili_i_ukazateli"/>Стили и указатели<text:bookmark-end text:name="__RefHeading___stili_i_ukazateli_2"/><text:bookmark-end text:name="stili_i_ukazateli"/></text:h>
      <text:p text:style-name="Text_20_body">… или как сделать красивый и правильный документ!</text:p>
      <text:h text:style-name="Heading_20_2" text:outline-level="2"><text:bookmark-start text:name="__RefHeading___zadanie_3"/><text:bookmark-start text:name="zadanie"/>Задание<text:bookmark-end text:name="__RefHeading___zadanie_3"/><text:bookmark-end text:name="zadanie"/></text:h>
      <text:p text:style-name="Text_20_body">Скачайте <text:a xlink:type="simple" xlink:href="https://wiki.nsunc.com/ooo/writer/styles_and_indexes.odt" text:style-name="Internet_20_link" text:visited-style-name="Visited_20_Internet_20_Link">файл</text:a> к себе в домашнюю папку. Этот файл уже содержит набранный текст. Ваша задача изменить стиль документа, добавить оглавление, иллюстрации, алфавитный указатель, разбить текст на главы. Все эти действия делаются средствами пакета OOo Writer. Чтобы успешно справиться с заданием Вам необходимо ознакомиться с <text:a xlink:type="simple" xlink:href="#__RefHeading___pojasnenija_5" text:style-name="Local_20_link" text:visited-style-name="Visited_20_Local_20_Link">ПОЯСНЕНИЯМИ</text:a> к заданию.</text:p>
      <text:p text:style-name="Text_20_body">В результате выполнения задания у Вас получится замечательный документ. Вот что получилось у меня - <text:a xlink:type="simple" xlink:href="https://wiki.nsunc.com/ooo/writer/result.pdf" text:style-name="Internet_20_link" text:visited-style-name="Visited_20_Internet_20_Link">Result.pdf</text:a></text:p>
      <text:h text:style-name="Heading_20_2" text:outline-level="2"><text:bookmark-start text:name="__RefHeading___sdat_zadanie_4"/><text:bookmark-start text:name="sdat_zadanie"/>Сдать задание<text:bookmark-end text:name="__RefHeading___sdat_zadanie_4"/><text:bookmark-end text:name="sdat_zadanie"/></text:h>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a xlink:type="simple" xlink:href="http://nsunc.com/moodle/mod/assignment/view.php?id=187" text:style-name="Internet_20_link" text:visited-style-name="Visited_20_Internet_20_Link">Сдайте</text:a> готовый и выверенный <text:span text:style-name="Strong_20_Emphasis"><text:span text:style-name="underline">odt</text:span></text:span>-файл!<text:line-break/></text:p>
          </table:table-cell>
        </table:table-row>
      </table:table>
      <text:h text:style-name="Heading_20_1" text:outline-level="1"><text:bookmark-start text:name="__RefHeading___pojasnenija_5"/><text:bookmark-start text:name="pojasnenija"/>Пояснения<text:bookmark-end text:name="__RefHeading___pojasnenija_5"/><text:bookmark-end text:name="pojasnenija"/></text:h>
      <text:h text:style-name="Heading_20_2" text:outline-level="2"><text:bookmark-start text:name="__RefHeading___razmetka_stiljami_i_vstavka_oglavlenija_6"/><text:bookmark-start text:name="razmetka_stiljami_i_vstavka_oglavlenija"/>Разметка стилями и вставка оглавления<text:bookmark-end text:name="__RefHeading___razmetka_stiljami_i_vstavka_oglavlenija_6"/><text:bookmark-end text:name="razmetka_stiljami_i_vstavka_oglavlenija"/></text:h>
      <text:p text:style-name="Text_20_body">1) <draw:frame draw:style-name="mediaright" draw:name="Отображение непечатаемых символов Legend" text:anchor-type="paragraph" draw:z-index="0" svg:width="0.68791666666667cm"><draw:text-box><text:p text:style-name="legendcenter"><draw:frame draw:style-name="mediaright" draw:name="Отображение непечатаемых символов" text:anchor-type="paragraph" draw:z-index="0" svg:width="0.68791666666667cm" svg:height="0.68791666666667cm"><draw:image xlink:href="Pictures/c6f411df196eb79cb3753144e20bfa81.png" xlink:type="simple" xlink:show="embed" xlink:actuate="onLoad"/></draw:frame>Отображение непечатаемых символов</text:p></draw:text-box></draw:frame> Включить отображение непечатаемых символов в документе и удалить лишние знаки абзаца там, где с их помощью начинается новая страница, и там, где с их помощью делаются отступы вокруг заголовков, т.е. <text:span text:style-name="Strong_20_Emphasis">удалить</text:span> в документе <text:span text:style-name="Strong_20_Emphasis">все пустые абзацы</text:span>. </text:p>
      <text:p text:style-name="Text_20_body">2) Открыть панель <text:span text:style-name="Strong_20_Emphasis">«Стили» &lt;F11&gt;</text:span>, выбрать внизу панели фильтр <text:span text:style-name="Strong_20_Emphasis">«Автоматически»</text:span> и разметить заголовки в тексте с помощью стилей <text:span text:style-name="Strong_20_Emphasis">«Заголовок 1»</text:span> и <text:span text:style-name="Strong_20_Emphasis">«Заголовок 2»</text:span>. </text:p>
      <text:p text:style-name="Text_20_body"><draw:frame draw:style-name="mediacenter" draw:name="Стили Legend" text:anchor-type="paragraph" draw:z-index="0" svg:width="4.9741666666667cm" style:rel-width="100%"><draw:text-box><text:p text:style-name="legendcenter"><draw:frame draw:style-name="mediacenter" draw:name="Стили" text:anchor-type="paragraph" draw:z-index="1" svg:width="4.9741666666667cm" style:rel-width="100%" svg:height="3.8364583333333cm" style:rel-height="scale"><draw:image xlink:href="Pictures/7e5d12a59ad78513e1f41cae2acee653.png" xlink:type="simple" xlink:show="embed" xlink:actuate="onLoad"/></draw:frame>Стили</text:p></draw:text-box></draw:frame></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Стилем <text:span text:style-name="Strong_20_Emphasis">«Заголовок 1»</text:span> размечаются самостоятельные заголовки (<text:span text:style-name="Strong_20_Emphasis">заголовки первого уровня</text:span>), которые при нумерации, нумеровались бы одной цифрой (<text:span text:style-name="Strong_20_Emphasis">1.</text:span>). Стилем <text:span text:style-name="Strong_20_Emphasis">«Заголовок 2»</text:span> размечаются  заголовки второго уровня (<text:span text:style-name="Strong_20_Emphasis">подзаголовки</text:span>), которые при нумерации, нумеровались бы двумя цифрами (<text:span text:style-name="Strong_20_Emphasis">1.1.</text:span>)</text:p>
          </table:table-cell>
        </table:table-row>
      </table:table>
      <text:p text:style-name="Text_20_body">3) Удалить текущее оглавление вместе со словом <text:span text:style-name="Strong_20_Emphasis">«Оглавление»</text:span>. Вместо него вставить автоматически сформированное оглавление: <text:span text:style-name="Strong_20_Emphasis">«Вставка/ Оглавления и указатели/ Оглавления и указатели/ OK»</text:span>.</text:p>
      <text:p text:style-name="Text_20_body">4) Переключить фильтр внизу панели <text:span text:style-name="Strong_20_Emphasis">«Стили»</text:span> в положение <text:span text:style-name="Strong_20_Emphasis">«Используемые стили»</text:span>. Если Writer после этой операции завершил работу с ошибкой, то эту операцию НЕ делайте больше!!! <text:span text:style-name="Strong_20_Emphasis"> В нашей текущей версии, это происходить не должно. </text:span></text:p>
      <text:h text:style-name="Heading_20_2" text:outline-level="2"><text:bookmark-start text:name="__RefHeading___redaktirovanie_formata_stilej_7"/><text:bookmark-start text:name="redaktirovanie_formata_stilej"/>Редактирование формата стилей<text:bookmark-end text:name="__RefHeading___redaktirovanie_formata_stilej_7"/><text:bookmark-end text:name="redaktirovanie_formata_stilej"/></text:h>
      <text:p text:style-name="Text_20_body">5) <text:span text:style-name="Strong_20_Emphasis">На панели стилей</text:span> щелкнуть по названию стиля <text:span text:style-name="Strong_20_Emphasis">«Заголовок1»</text:span> <text:span text:style-name="underline">правой кнопкой мыши</text:span> и выбрать пункт <text:span text:style-name="Strong_20_Emphasis">«Изменить»</text:span>
<draw:frame draw:style-name="mediacenter" draw:name="Изменение форматирование стиля Legend" text:anchor-type="paragraph" draw:z-index="0" svg:width="4.841875cm" style:rel-width="100%"><draw:text-box><text:p text:style-name="legendcenter"><draw:frame draw:style-name="mediacenter" draw:name="Изменение форматирование стиля" text:anchor-type="paragraph" draw:z-index="2" svg:width="4.841875cm" style:rel-width="100%" svg:height="3.3072916666667cm" style:rel-height="scale"><draw:image xlink:href="Pictures/a84e30e837536a663064ff25edc915ef.png" xlink:type="simple" xlink:show="embed" xlink:actuate="onLoad"/></draw:frame>Изменение форматирование стиля</text:p></draw:text-box></draw:frame></text:p>
      <text:p text:style-name="Text_20_body">6) Изменить стиль <text:span text:style-name="Strong_20_Emphasis">«Заголовок1»</text:span> следующим образом:</text:p>
      <text:list text:style-name="List_20_1" text:continue-numbering="false">
        <text:list-item>
          <text:p text:style-name="List_20_1_Content_First"> В закладке <text:span text:style-name="Strong_20_Emphasis">«Эффекты шрифта - Эффекты»</text:span> – выбрать <text:span text:style-name="Strong_20_Emphasis">«прописные»</text:span>;</text:p>
        </text:list-item>
        <text:list-item>
          <text:p text:style-name="List_20_1_Content"> В закладке <text:span text:style-name="Strong_20_Emphasis">«На странице»</text:span> – установить опцию <text:span text:style-name="Strong_20_Emphasis">«Добавить разрыв»</text:span> (<text:span text:style-name="Strong_20_Emphasis">страница, перед</text:span>);</text:p>
        </text:list-item>
        <text:list-item>
          <text:p text:style-name="List_20_1_Content"> В закладке <text:span text:style-name="Strong_20_Emphasis">«Отступы и интервалы»</text:span> – установить интервалы: <text:span text:style-name="Strong_20_Emphasis">перед абзацем</text:span> – 0см, интервал <text:span text:style-name="Strong_20_Emphasis">после абзаца</text:span> – 1,2см;</text:p>
        </text:list-item>
        <text:list-item>
          <text:p text:style-name="List_20_1_Content_Last"> На закладке <text:span text:style-name="Strong_20_Emphasis">«Выравнивание»</text:span> выбрать <text:span text:style-name="Strong_20_Emphasis">«По центру»</text:span>.</text:p>
        </text:list-item>
      </text:list>
      <text:p text:style-name="Text_20_body">7) Изменить стиль <text:span text:style-name="Strong_20_Emphasis">«Заголовок 2»</text:span> по своему усмотрению, а также изменить стиль <text:span text:style-name="Strong_20_Emphasis">«Базовый»</text:span>.</text:p>
      <text:p text:style-name="Text_20_body">8) В верхней части окна стилей переключить фильтр со стилей абзаца <draw:frame draw:style-name="media" draw:name="Стиль абзаца Legend" text:anchor-type="as-char" draw:z-index="0" svg:width="0.42333333333333cm"><draw:text-box><text:p text:style-name="legendcenter"><draw:frame draw:style-name="media" draw:name="Стиль абзаца" text:anchor-type="as-char" draw:z-index="3" svg:width="0.42333333333333cm" svg:height="0.44979166666667cm"><draw:image xlink:href="Pictures/bd9b4c5c7aa3e4ac354dd969cc587b86.png" xlink:type="simple" xlink:show="embed" xlink:actuate="onLoad"/></draw:frame>Стиль абзаца</text:p></draw:text-box></draw:frame> на стили символов <draw:frame draw:style-name="media" draw:name="Стиль символов Legend" text:anchor-type="as-char" draw:z-index="0" svg:width="0.50270833333333cm"><draw:text-box><text:p text:style-name="legendcenter"><draw:frame draw:style-name="media" draw:name="Стиль символов" text:anchor-type="as-char" draw:z-index="4" svg:width="0.50270833333333cm" svg:height="0.47625cm"><draw:image xlink:href="Pictures/a85443483fb922d8ae4bbc0cc29a0c1c.png" xlink:type="simple" xlink:show="embed" xlink:actuate="onLoad"/></draw:frame>Стиль символов</text:p></draw:text-box></draw:frame> и изменить стиль <text:span text:style-name="Strong_20_Emphasis">«Выделение»</text:span> также по своему усмотрению.</text:p>
      <text:p text:style-name="Text_20_body">9) Обновить оглавление, кликнув на поле оглавления правой кнопкой мыши, и выбрав пункт <text:span text:style-name="Strong_20_Emphasis">«Обновление указателя»</text:span>.</text:p>
      <text:h text:style-name="Heading_20_2" text:outline-level="2"><text:bookmark-start text:name="__RefHeading___nastrojka_avtonumeracii_zagolovkov_8"/><text:bookmark-start text:name="nastrojka_avtonumeracii_zagolovkov"/>Настройка автонумерации заголовков<text:bookmark-end text:name="__RefHeading___nastrojka_avtonumeracii_zagolovkov_8"/><text:bookmark-end text:name="nastrojka_avtonumeracii_zagolovkov"/></text:h>
      <text:p text:style-name="Text_20_body">10) <draw:frame draw:style-name="mediaright" draw:name="Кнопка Legend" text:anchor-type="paragraph" draw:z-index="0" svg:width="0.60854166666667cm"><draw:text-box><text:p text:style-name="legendcenter"><draw:frame draw:style-name="mediaright" draw:name="Кнопка" text:anchor-type="paragraph" draw:z-index="5" svg:width="0.60854166666667cm" svg:height="0.52916666666667cm"><draw:image xlink:href="Pictures/380a71ac0a618415ddb4733d706ef665.png" xlink:type="simple" xlink:show="embed" xlink:actuate="onLoad"/></draw:frame>Кнопка</text:p></draw:text-box></draw:frame> Настроить автоматическую нумерацию заголовков. Для этого находясь курсором над полем <text:span text:style-name="Strong_20_Emphasis">«Оглавление»</text:span> щелкнуть правой кнопкой мыши и выбрать <text:span text:style-name="Strong_20_Emphasis">«Правка указателя»</text:span>. В открывшемся диалоговом окне активировать кнопку напротив пункта <text:span text:style-name="Strong_20_Emphasis">«Структура»</text:span>.</text:p>
      <text:p text:style-name="Text_20_body">11) Последовательно произвести соответствующие настройки нумерации для <text:span text:style-name="Strong_20_Emphasis">Уровень1 - Заголовок 1 — Номер… и Уровень 2 - Заголовок 2 — Номер…</text:span></text:p>
      <text:p text:style-name="Text_20_body"><draw:frame draw:style-name="mediacenter" draw:name="Настройка структуры нумерации документа Legend" text:anchor-type="paragraph" draw:z-index="0" svg:width="15.372291666667cm"><draw:text-box><text:p text:style-name="legendcenter"><draw:frame draw:style-name="mediacenter" draw:name="Настройка структуры нумерации документа" text:anchor-type="paragraph" draw:z-index="6" svg:width="15.372291666667cm" svg:height="9.8954166666667cm"><draw:image xlink:href="Pictures/9c3bb6b31dd6eb424c6bb938caa2c72e.png" xlink:type="simple" xlink:show="embed" xlink:actuate="onLoad"/></draw:frame>Настройка структуры нумерации документа</text:p></draw:text-box></draw:frame></text:p>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Доступ к этом диалоговому окну можно получить также через меню <text:span text:style-name="Strong_20_Emphasis">«Сервис/Структура нумерации»</text:span>
</text:p>
          </table:table-cell>
        </table:table-row>
      </table:table>
      <text:p text:style-name="Text_20_body">12) <text:span text:style-name="Strong_20_Emphasis">Выключить нумерацию</text:span> на абзацах заголовков <text:span text:style-name="Strong_20_Emphasis">«Введение»</text:span> и <text:span text:style-name="Strong_20_Emphasis">«Выводы»</text:span>. Удалить номера, введенные ранее вручную, у всех других заголовков.</text:p>
      <text:p text:style-name="Text_20_body"><draw:frame draw:style-name="mediacenter" draw:name="Третья пиктограмма слева - выключить нумерацию Legend" text:anchor-type="paragraph" draw:z-index="0" svg:width="15.372291666667cm"><draw:text-box><text:p text:style-name="legendcenter"><draw:frame draw:style-name="mediacenter" draw:name="Третья пиктограмма слева - выключить нумерацию" text:anchor-type="paragraph" draw:z-index="7" svg:width="15.372291666667cm" svg:height="3.6777083333333cm"><draw:image xlink:href="Pictures/5bb2d84a73fd77980c1d94a0a942c851.png" xlink:type="simple" xlink:show="embed" xlink:actuate="onLoad"/></draw:frame>Третья пиктограмма слева - выключить нумерацию</text:p></draw:text-box></draw:frame></text:p>
      <table:table table:style-name="Table">
        <table:table-column table:style-name="odt_auto_style_table_column_4_1"/>
        <table:table-column table:style-name="odt_auto_style_table_column_4_2"/>
        <table:table-row>
          <table:table-cell office:value-type="string" table:style-name="tablecell"/>
          <table:table-cell office:value-type="string" table:style-name="tablecell">
            <text:p text:style-name="tablealignleft"><draw:frame draw:style-name="mediaright" draw:name="Навигатор Legend" text:anchor-type="paragraph" draw:z-index="0" svg:width="0.68791666666667cm"><draw:text-box><text:p text:style-name="legendcenter"><draw:frame draw:style-name="mediaright" draw:name="Навигатор" text:anchor-type="paragraph" draw:z-index="8" svg:width="0.68791666666667cm" svg:height="0.714375cm"><draw:image xlink:href="Pictures/d9c65ea0e3337576851345a8868c7f8c.png" xlink:type="simple" xlink:show="embed" xlink:actuate="onLoad"/></draw:frame>Навигатор</text:p></draw:text-box></draw:frame>Для быстрого перемещения по структуре документа используйте <text:span text:style-name="Strong_20_Emphasis">Навигатор</text:span></text:p>
          </table:table-cell>
        </table:table-row>
      </table:table>
      <text:p text:style-name="Text_20_body">13) Примерно посредине введения вставьте новый абзац с текстом <text:span text:style-name="Strong_20_Emphasis">«Пробный заголовок»</text:span> и разметьте его как заголовок первого уровня.</text:p>
      <text:p text:style-name="Text_20_body">14) Заново обновить оглавление.</text:p>
      <text:h text:style-name="Heading_20_2" text:outline-level="2"><text:bookmark-start text:name="__RefHeading___stili_stranicy_kolontituly_9"/><text:bookmark-start text:name="stili_stranicy_kolontituly"/>Стили страницы, колонтитулы<text:bookmark-end text:name="__RefHeading___stili_stranicy_kolontituly_9"/><text:bookmark-end text:name="stili_stranicy_kolontituly"/></text:h>
      <text:p text:style-name="Text_20_body"><draw:frame draw:style-name="mediaright" draw:name="Стиль страницы Legend" text:anchor-type="paragraph" draw:z-index="0" svg:width="0.44979166666667cm"><draw:text-box><text:p text:style-name="legendcenter"><draw:frame draw:style-name="mediaright" draw:name="Стиль страницы" text:anchor-type="paragraph" draw:z-index="9" svg:width="0.44979166666667cm" svg:height="0.44979166666667cm"><draw:image xlink:href="Pictures/ccd35dd19241db29f4c1cacee7010e5d.png" xlink:type="simple" xlink:show="embed" xlink:actuate="onLoad"/></draw:frame>Стиль страницы</text:p></draw:text-box></draw:frame>
15) Включить  колонтитулы у документа. Для этого в верхней части <text:span text:style-name="Strong_20_Emphasis">окна стилей</text:span> переключить фильтр на стили страницы и <text:span text:style-name="Strong_20_Emphasis">изменить</text:span> текущий стиль (<text:span text:style-name="Strong_20_Emphasis">Обычный</text:span>) следующим  образом:</text:p>
      <text:list text:style-name="List_20_1" text:continue-numbering="false">
        <text:list-item>
          <text:p text:style-name="List_20_1_Content_First"> в закладке <text:span text:style-name="Strong_20_Emphasis">«Верхний колонтитул»</text:span> включить опцию <text:span text:style-name="Strong_20_Emphasis">«Верхний колонтитул»</text:span>;</text:p>
        </text:list-item>
        <text:list-item>
          <text:p text:style-name="List_20_1_Content_Last"> в закладке <text:span text:style-name="Strong_20_Emphasis">«Нижний колонтитул»</text:span> включить опцию <text:span text:style-name="Strong_20_Emphasis">«Нижний колонтитул»</text:span>.</text:p>
        </text:list-item>
      </text:list>
      <text:p text:style-name="Text_20_body">16) Вставить в верхний колонтитул название текущей главы. Для этого:</text:p>
      <text:list text:style-name="List_20_1" text:continue-numbering="false">
        <text:list-item>
          <text:p text:style-name="List_20_1_Content_First"> установить курсор на странице в позицию верхнего колонтитула;</text:p>
        </text:list-item>
        <text:list-item>
          <text:p text:style-name="List_20_1_Content_Last"> в меню <text:span text:style-name="Strong_20_Emphasis">«Вставка / Поля»</text:span> выбрать <text:span text:style-name="Strong_20_Emphasis">«Дополнительно / закладка Документ / Глава / Название главы»</text:span>.</text:p>
        </text:list-item>
      </text:list>
      <text:p text:style-name="Text_20_body">17) Пронумеровать страницы документа. Для этого:</text:p>
      <text:list text:style-name="List_20_1" text:continue-numbering="false">
        <text:list-item>
          <text:p text:style-name="List_20_1_Content_First"> установить курсор в нижний колонтитул и в меню <text:span text:style-name="Strong_20_Emphasis">«Вставка / Поля»</text:span> выбрать <text:span text:style-name="Strong_20_Emphasis">«Номер страницы»</text:span>;</text:p>
        </text:list-item>
        <text:list-item>
          <text:p text:style-name="List_20_1_Content_Last"> следом приписать <text:span text:style-name="Strong_20_Emphasis">«из»</text:span> и из того же меню выбрать <text:span text:style-name="Strong_20_Emphasis">«Количество страниц»</text:span>.</text:p>
        </text:list-item>
      </text:list>
      <table:table table:style-name="Table">
        <table:table-column table:style-name="odt_auto_style_table_column_5_1"/>
        <table:table-column table:style-name="odt_auto_style_table_column_5_2"/>
        <table:table-row>
          <table:table-cell office:value-type="string" table:style-name="tablecell"/>
          <table:table-cell office:value-type="string" table:style-name="tablecell">
            <text:p text:style-name="tablealignleft"> Как убрать номер первой страницы после того как вставили нумерацию страниц в документе.</text:p>
            <text:list text:style-name="List_20_1" text:continue-numbering="false">
              <text:list-item>
                <text:p text:style-name="List_20_1_Content_First"> Зайти в колонтитул, где есть нумерация страницы</text:p>
              </text:list-item>
              <text:list-item>
                <text:p text:style-name="List_20_1_Content"> Формат - Стили</text:p>
              </text:list-item>
              <text:list-item>
                <text:p text:style-name="List_20_1_Content"> В окошке «Стили и форматирование» четвёртая кнопка «Стили страницы»</text:p>
              </text:list-item>
              <text:list-item>
                <text:p text:style-name="List_20_1_Content_Last"> «Первая страница» двойной клик.</text:p>
              </text:list-item>
            </text:list>
          </table:table-cell>
        </table:table-row>
      </table:table>
      <text:p text:style-name="Text_20_body"><draw:frame draw:style-name="mediaright" draw:name="Стиль абзаца Legend" text:anchor-type="paragraph" draw:z-index="0" svg:width="0.42333333333333cm"><draw:text-box><text:p text:style-name="legendcenter"><draw:frame draw:style-name="mediaright" draw:name="Стиль абзаца" text:anchor-type="paragraph" draw:z-index="10" svg:width="0.42333333333333cm" svg:height="0.44979166666667cm"><draw:image xlink:href="Pictures/bd9b4c5c7aa3e4ac354dd969cc587b86.png" xlink:type="simple" xlink:show="embed" xlink:actuate="onLoad"/></draw:frame>Стиль абзаца</text:p></draw:text-box></draw:frame>
18) В верхней части окна стилей переключить фильтр на стили абзаца   и поочередно изменить стили <text:span text:style-name="Strong_20_Emphasis">«Нижний колонтитул»</text:span> и <text:span text:style-name="Strong_20_Emphasis">«Верхний колонтитул»</text:span> таким образом, чтобы:</text:p>
      <text:list text:style-name="List_20_1" text:continue-numbering="false">
        <text:list-item>
          <text:p text:style-name="List_20_1_Content_First"> начертание шрифта в колонтитулах было <text:span text:style-name="Strong_20_Emphasis">курсивным</text:span>; </text:p>
        </text:list-item>
        <text:list-item>
          <text:p text:style-name="List_20_1_Content"> кегль шрифта был <text:span text:style-name="Strong_20_Emphasis">меньшим по размеру</text:span>, чем кегль стиля «Базовый»; </text:p>
        </text:list-item>
        <text:list-item>
          <text:p text:style-name="List_20_1_Content_Last"> текст в колонтитулах имел <text:span text:style-name="Strong_20_Emphasis">обрамление</text:span> (линия снизу для верхнего колонтитула и линия сверху для нижнего колонтитула).</text:p>
        </text:list-item>
      </text:list>
      <text:p text:style-name="Text_20_body">19) Еще раз обновить оглавление, т. к. с появлением  колонтитулов распределение текста по страницам могло измениться.</text:p>
      <text:h text:style-name="Heading_20_2" text:outline-level="2"><text:bookmark-start text:name="__RefHeading___giperssylki_v_oglavlenii_10"/><text:bookmark-start text:name="giperssylki_v_oglavlenii"/>Гиперссылки в оглавлении<text:bookmark-end text:name="__RefHeading___giperssylki_v_oglavlenii_10"/><text:bookmark-end text:name="giperssylki_v_oglavlenii"/></text:h>
      <text:p text:style-name="Text_20_body">20) Чтобы сделать возможным быстрое перемещение к заголовкам документа посредством оглавления (<text:span text:style-name="Strong_20_Emphasis">&lt;Ctrl&gt; — клик</text:span>) необходимо <text:span text:style-name="Strong_20_Emphasis">вставить гиперссылки</text:span> в структуру его элементов. Для этого:</text:p>
      <text:list text:style-name="Numbering_20_1" text:continue-numbering="false">
        <text:list-item>
          <text:p text:style-name="Numbering_20_1_Content_First"> Находясь курсором над полем <text:span text:style-name="Strong_20_Emphasis">«Оглавление»</text:span> щелкнуть правой кнопкой мыши и выбрать <text:span text:style-name="Strong_20_Emphasis">«Правка указателя»</text:span>. </text:p>
        </text:list-item>
        <text:list-item>
          <text:p text:style-name="Numbering_20_1_Content"> В открывшемся диалоговом окне выбрать закладку <text:span text:style-name="Strong_20_Emphasis">«Элементы»</text:span> — она следующая после закладки <text:span text:style-name="Strong_20_Emphasis">«Вид»</text:span>.</text:p>
        </text:list-item>
        <text:list-item>
          <text:p text:style-name="Numbering_20_1_Content"> Строка <text:span text:style-name="Strong_20_Emphasis">«Структура»</text:span> представляет собой набор элементов - кнопок и белых полей: </text:p>
          <text:list text:style-name="Numbering_20_1">
            <text:list-item>
              <text:p text:style-name="Numbering_20_1_Content"> Кнопка <text:span text:style-name="Strong_20_Emphasis">Э#</text:span> — номер заголовка;</text:p>
            </text:list-item>
            <text:list-item>
              <text:p text:style-name="Numbering_20_1_Content"> Кнопка <text:span text:style-name="Strong_20_Emphasis">Э</text:span> — текст элемента;</text:p>
            </text:list-item>
            <text:list-item>
              <text:p text:style-name="Numbering_20_1_Content"> Кнопка <text:span text:style-name="Strong_20_Emphasis">Т</text:span> — позиция (шаг) табуляции;</text:p>
            </text:list-item>
            <text:list-item>
              <text:p text:style-name="Numbering_20_1_Content"> Кнопка <text:span text:style-name="Strong_20_Emphasis">№</text:span> — номер страницы;</text:p>
            </text:list-item>
            <text:list-item>
              <text:p text:style-name="Numbering_20_1_Content"> <text:span text:style-name="Strong_20_Emphasis">Белые поля</text:span> - пробелы. </text:p>
            </text:list-item>
          </text:list>
        </text:list-item>
        <text:list-item>
          <text:p text:style-name="Numbering_20_1_Content"> Для добавления гиперссылки: </text:p>
          <text:list text:style-name="Numbering_20_1">
            <text:list-item>
              <text:p text:style-name="Numbering_20_1_Content"> В строке <text:span text:style-name="Strong_20_Emphasis">«Структура»</text:span>, поместить курсор <text:span text:style-name="Strong_20_Emphasis">в белое поле слева от кнопки Э#</text:span>;</text:p>
            </text:list-item>
            <text:list-item>
              <text:p text:style-name="Numbering_20_1_Content"> Нажать кнопку <text:span text:style-name="Strong_20_Emphasis">«Гиперссылка»</text:span> — Кнопка <text:span text:style-name="Strong_20_Emphasis">ГН</text:span> (начало гиперссылки) появится в строке <text:span text:style-name="Strong_20_Emphasis">«Структура»</text:span>;</text:p>
            </text:list-item>
            <text:list-item>
              <text:p text:style-name="Numbering_20_1_Content"> Поместить курсор в белое поле <text:span text:style-name="Strong_20_Emphasis">справа от кнопки Э</text:span>;</text:p>
            </text:list-item>
            <text:list-item>
              <text:p text:style-name="Numbering_20_1_Content"> Снова нажать кнопку <text:span text:style-name="Strong_20_Emphasis">«Гиперссылка»</text:span> — Кнопка <text:span text:style-name="Strong_20_Emphasis">ГК</text:span> (конец гиперссылки) появится в строке <text:span text:style-name="Strong_20_Emphasis">«Структура»</text:span>;</text:p>
            </text:list-item>
            <text:list-item>
              <text:p text:style-name="Numbering_20_1_Content_Last"> Нажать кнопку <text:span text:style-name="Strong_20_Emphasis">«Все уровни»</text:span>, чтобы гиперссылки появились во всех имеющихся уровнях оглавления. </text:p>
            </text:list-item>
          </text:list>
        </text:list-item>
      </text:list>
      <text:p text:style-name="Text_20_body"><draw:frame draw:style-name="mediacenter" draw:name="Вставка гиперссылки в структуру элемента оглавления Legend" text:anchor-type="paragraph" draw:z-index="0" svg:width="16.324791666667cm"><draw:text-box><text:p text:style-name="legendcenter"><draw:frame draw:style-name="mediacenter" draw:name="Вставка гиперссылки в структуру элемента оглавления" text:anchor-type="paragraph" draw:z-index="11" svg:width="16.324791666667cm" svg:height="6.111875cm"><draw:image xlink:href="Pictures/7ade14a11deb28c69470772545454738.png" xlink:type="simple" xlink:show="embed" xlink:actuate="onLoad"/></draw:frame>Вставка гиперссылки в структуру элемента оглавления</text:p></draw:text-box></draw:frame></text:p>
      <table:table table:style-name="Table">
        <table:table-column table:style-name="odt_auto_style_table_column_6_1"/>
        <table:table-column table:style-name="odt_auto_style_table_column_6_2"/>
        <table:table-row>
          <table:table-cell office:value-type="string" table:style-name="tablecell"/>
          <table:table-cell office:value-type="string" table:style-name="tablecell">
            <text:p text:style-name="tablealignleft">По умолчанию Writer создает оглавление с гиперссылками со стилем символа <text:span text:style-name="Strong_20_Emphasis">Интернет—­ссылка</text:span>. Т.е. оглавление получается с подчеркиванием. Если требуется оглавление без подчеркивания - можно сменить стиль символа на <text:span text:style-name="Strong_20_Emphasis">Ссылка указателя</text:span>, или отредактировать стиль <text:span text:style-name="Strong_20_Emphasis">Интернет—ссылки</text:span>, используются кнопку <text:span text:style-name="Strong_20_Emphasis">«Изменить»</text:span>
</text:p>
          </table:table-cell>
        </table:table-row>
      </table:table>
      <text:h text:style-name="Heading_20_2" text:outline-level="2"><text:bookmark-start text:name="__RefHeading___vstavka_illjustracij_11"/><text:bookmark-start text:name="vstavka_illjustracij"/>Вставка иллюстраций<text:bookmark-end text:name="__RefHeading___vstavka_illjustracij_11"/><text:bookmark-end text:name="vstavka_illjustracij"/></text:h>
      <table:table table:style-name="Table">
        <table:table-column/>
        <table:table-column/>
        <table:table-column/>
        <table:table-row>
          <table:table-cell office:value-type="string" table:style-name="tableheader" table:number-columns-spanned="3">
            <text:p text:style-name="Table_20_Heading">  Картинки для вставки  </text:p>
          </table:table-cell>
          <table:covered-table-cell/>
          <table:covered-table-cell/>
        </table:table-row>
        <table:table-row>
          <table:table-cell office:value-type="string" table:style-name="tablecell">
            <text:p text:style-name="tablealigncenter">  <draw:frame draw:style-name="media" draw:name="Картинки для вставки Legend" text:anchor-type="as-char" draw:z-index="0" svg:width="3.96875cm" style:rel-width="100%"><draw:text-box><text:p text:style-name="legendcenter"><draw:frame draw:style-name="media" draw:name="Картинки для вставки" text:anchor-type="as-char" draw:z-index="12" svg:width="3.96875cm" style:rel-width="100%" svg:height="2.9765625cm" style:rel-height="scale"><draw:image xlink:href="Pictures/960632fef13c6eb3af98b9f4269ec243.jpg" xlink:type="simple" xlink:show="embed" xlink:actuate="onLoad"/></draw:frame>Картинки для вставки</text:p></draw:text-box></draw:frame>  </text:p>
          </table:table-cell>
          <table:table-cell office:value-type="string" table:style-name="tablecell">
            <text:p text:style-name="tablealigncenter">  <draw:frame draw:style-name="media" draw:name="Картинки для вставки Legend" text:anchor-type="as-char" draw:z-index="0" svg:width="3.96875cm" style:rel-width="100%"><draw:text-box><text:p text:style-name="legendcenter"><draw:frame draw:style-name="media" draw:name="Картинки для вставки" text:anchor-type="as-char" draw:z-index="13" svg:width="3.96875cm" style:rel-width="100%" svg:height="2.9765625cm" style:rel-height="scale"><draw:image xlink:href="Pictures/d289588169428b5df46ade96f5bc1b08.jpg" xlink:type="simple" xlink:show="embed" xlink:actuate="onLoad"/></draw:frame>Картинки для вставки</text:p></draw:text-box></draw:frame>  </text:p>
          </table:table-cell>
          <table:table-cell office:value-type="string" table:style-name="tablecell">
            <text:p text:style-name="tablealigncenter">  <draw:frame draw:style-name="media" draw:name="Картинки для вставки Legend" text:anchor-type="as-char" draw:z-index="0" svg:width="3.96875cm" style:rel-width="100%"><draw:text-box><text:p text:style-name="legendcenter"><draw:frame draw:style-name="media" draw:name="Картинки для вставки" text:anchor-type="as-char" draw:z-index="14" svg:width="3.96875cm" style:rel-width="100%" svg:height="2.8575cm" style:rel-height="scale"><draw:image xlink:href="Pictures/e452619074ac6d94ba2375f634d86bfb.png" xlink:type="simple" xlink:show="embed" xlink:actuate="onLoad"/></draw:frame>Картинки для вставки</text:p></draw:text-box></draw:frame>  </text:p>
          </table:table-cell>
        </table:table-row>
      </table:table>
      <text:p text:style-name="Text_20_body">21) Вставить по тексту иллюстрации. Для этого нужно:</text:p>
      <text:list text:style-name="List_20_1" text:continue-numbering="false">
        <text:list-item>
          <text:p text:style-name="List_20_1_Content_First"> <text:span text:style-name="Strong_20_Emphasis">сохраните</text:span> приведенные картинки на диск в свою <text:span text:style-name="Strong_20_Emphasis">домашнюю папку</text:span>:</text:p>
          <text:list text:style-name="List_20_1">
            <text:list-item>
              <text:p text:style-name="List_20_1_Content"> кликните правой кнопкой мыши по картинке и выберите <text:span text:style-name="Strong_20_Emphasis">«Открыть в новой вкладке»</text:span>;</text:p>
            </text:list-item>
            <text:list-item>
              <text:p text:style-name="List_20_1_Content"> перейдите в новую вкладку и кликните левой кнопкой мыши по картинке еще раз;</text:p>
            </text:list-item>
            <text:list-item>
              <text:p text:style-name="List_20_1_Content"> кликните правой кнопкой мыши по картинке и выберите <text:span text:style-name="Strong_20_Emphasis">«Сохранить изображение как …»</text:span>; </text:p>
            </text:list-item>
            <text:list-item>
              <text:p text:style-name="List_20_1_Content"> сохраните изображение.</text:p>
            </text:list-item>
          </text:list>
        </text:list-item>
        <text:list-item>
          <text:p text:style-name="List_20_1_Content"> установить курсор в то место документа, куда вы хотите вставить иллюстрацию; </text:p>
        </text:list-item>
        <text:list-item>
          <text:p text:style-name="List_20_1_Content"> вызвать меню: <text:span text:style-name="Strong_20_Emphasis">«Вставка / Изображение / Из файла»</text:span>;</text:p>
        </text:list-item>
        <text:list-item>
          <text:p text:style-name="List_20_1_Content_Last"> выбрать на диске графический файл и нажать кнопку <text:span text:style-name="Strong_20_Emphasis">«Открыть»</text:span>.</text:p>
        </text:list-item>
      </text:list>
      <table:table table:style-name="Table">
        <table:table-column table:style-name="odt_auto_style_table_column_8_1"/>
        <table:table-column table:style-name="odt_auto_style_table_column_8_2"/>
        <table:table-row>
          <table:table-cell office:value-type="string" table:style-name="tablecell"/>
          <table:table-cell office:value-type="string" table:style-name="tablecell">
            <text:p text:style-name="tablealignleft">Обратите внимание, что когда изображение выделено, в меню «Стили» (откройте его, если оно закрыто! - F11) автоматически выбирается стиль «Изображение» во вкладке «Стили врезки»
</text:p>
          </table:table-cell>
        </table:table-row>
      </table:table>
      <text:p text:style-name="Text_20_body">22) <text:span text:style-name="Strong_20_Emphasis">Изменить</text:span> стиль врезки <text:span text:style-name="Strong_20_Emphasis">«Изображение»</text:span> по своему усмотрению.</text:p>
      <table:table table:style-name="Table">
        <table:table-column table:style-name="odt_auto_style_table_column_9_1"/>
        <table:table-column table:style-name="odt_auto_style_table_column_9_2"/>
        <table:table-row>
          <table:table-cell office:value-type="string" table:style-name="tablecell"/>
          <table:table-cell office:value-type="string" table:style-name="tablecell">
            <text:p text:style-name="tablealignleft"><text:span text:style-name="Strong_20_Emphasis">Изучите закладки стиля врезки  «Изображение»</text:span> самостоятельно
</text:p>
          </table:table-cell>
        </table:table-row>
      </table:table>
      <table:table table:style-name="Table">
        <table:table-column table:style-name="odt_auto_style_table_column_10_1"/>
        <table:table-column table:style-name="odt_auto_style_table_column_10_2"/>
        <table:table-row>
          <table:table-cell office:value-type="string" table:style-name="tablecell"/>
          <table:table-cell office:value-type="string" table:style-name="tablecell">
            <text:p text:style-name="tablealignleft">Обратите внимание, что <text:span text:style-name="Strong_20_Emphasis">некоторые параметры изображения можно настроить только из контекстного меню</text:span>, которое вызывается правой кнопкой, когда вставленное изображение выделено. В том числе <text:span text:style-name="Strong_20_Emphasis">пункт «Изображение…» контекстного меню</text:span>, содержит больше вкладок, чем вы видели при редактировании одноименного стиля врезки
</text:p>
          </table:table-cell>
        </table:table-row>
      </table:table>
      <text:p text:style-name="Text_20_body">23) Когда изображение выделено, <text:span text:style-name="Strong_20_Emphasis">из контекстного меню изображения</text:span> либо из меню <text:span text:style-name="Strong_20_Emphasis">Вставка</text:span> выбрать пункт <text:span text:style-name="Strong_20_Emphasis">«Название»</text:span> и вписать в соответствующее поле открывшегося диалога название для вашей иллюстрации. </text:p>
      <text:p text:style-name="Text_20_body">24) Отредактировать <text:span text:style-name="Strong_20_Emphasis">стиль абзаца «Иллюстрация»</text:span>, которым оформляется название иллюстрации во врезке так, чтобы у него не было отступа красной строки, и размер шрифта был мельче, чем у стиля «Базовый». При желании отредактировать <text:span text:style-name="Strong_20_Emphasis">стиль врезки «Врезка»</text:span>, который появился среди используемых стилей после добавления названия изображения.</text:p>
      <text:p text:style-name="Text_20_body"><draw:frame draw:style-name="mediacenter" draw:name="Вставка названия иллюстрации Legend" text:anchor-type="paragraph" draw:z-index="0" svg:width="15.875cm"><draw:text-box><text:p text:style-name="legendcenter"><draw:frame draw:style-name="mediacenter" draw:name="Вставка названия иллюстрации" text:anchor-type="paragraph" draw:z-index="15" svg:width="15.875cm" svg:height="6.9829360780065cm"><draw:image xlink:href="Pictures/fdabe71bc3616e4ecb1d1b82daad4f9a.png" xlink:type="simple" xlink:show="embed" xlink:actuate="onLoad"/></draw:frame>Вставка названия иллюстрации</text:p></draw:text-box></draw:frame></text:p>
      <text:p text:style-name="Text_20_body">25) <text:span text:style-name="Strong_20_Emphasis">Вставить</text:span> в другие места текста <text:span text:style-name="Strong_20_Emphasis">оставшиеся две иллюстрации</text:span>, также дав им названия.</text:p>
      <text:h text:style-name="Heading_20_2" text:outline-level="2"><text:bookmark-start text:name="__RefHeading___vstavka_ukazatelja_spisok_illjustracij_12"/><text:bookmark-start text:name="vstavka_ukazatelja_spisok_illjustracij"/>Вставка указателя «Список иллюстраций»<text:bookmark-end text:name="__RefHeading___vstavka_ukazatelja_spisok_illjustracij_12"/><text:bookmark-end text:name="vstavka_ukazatelja_spisok_illjustracij"/></text:h>
      <text:p text:style-name="Text_20_body">26) После последнего абзаца документа вставить <text:span text:style-name="Strong_20_Emphasis">разрыв страницы (Вставка / Разрыв / Разрыв страницы) со стилем «Первая страница»</text:span>.</text:p>
      <text:p text:style-name="Text_20_body"><draw:frame draw:style-name="mediacenter" draw:name="Вставка разрыва страницы с изменением стиля страницы Legend" text:anchor-type="paragraph" draw:z-index="0" svg:width="10.662708333333cm"><draw:text-box><text:p text:style-name="legendcenter"><draw:frame draw:style-name="mediacenter" draw:name="Вставка разрыва страницы с изменением стиля страницы" text:anchor-type="paragraph" draw:z-index="16" svg:width="10.662708333333cm" svg:height="6.6939583333333cm"><draw:image xlink:href="Pictures/0a413736aa2f557bd734425fe658c84b.png" xlink:type="simple" xlink:show="embed" xlink:actuate="onLoad"/></draw:frame>Вставка разрыва страницы с изменением стиля страницы</text:p></draw:text-box></draw:frame></text:p>
      <text:p text:style-name="Text_20_body">Мы меняем стиль страницы, чтобы сделать новую страницу без колонтитулов. </text:p>
      <text:p text:style-name="Text_20_body">27) Установить курсор на вновь образованной странице и вызвать <text:span text:style-name="Strong_20_Emphasis">«Вставка / Оглавления и указатели / Оглавления и указатели»</text:span>.</text:p>
      <text:p text:style-name="Text_20_body">28) В закладке <text:span text:style-name="Strong_20_Emphasis">«Вид»</text:span> из одноименного списка выбрать <text:span text:style-name="Strong_20_Emphasis">«Список иллюстраций»</text:span> и нажать <text:span text:style-name="Strong_20_Emphasis">ОК</text:span>.</text:p>
      <text:p text:style-name="Text_20_body"><draw:frame draw:style-name="mediacenter" draw:name="Вставка списка иллюстраций Legend" text:anchor-type="paragraph" draw:z-index="0" svg:width="15.875cm"><draw:text-box><text:p text:style-name="legendcenter"><draw:frame draw:style-name="mediacenter" draw:name="Вставка списка иллюстраций" text:anchor-type="paragraph" draw:z-index="17" svg:width="15.875cm" svg:height="6.9298095703125cm"><draw:image xlink:href="Pictures/4035c4a8ac67bf215e172327efbca305.png" xlink:type="simple" xlink:show="embed" xlink:actuate="onLoad"/></draw:frame>Вставка списка иллюстраций</text:p></draw:text-box></draw:frame></text:p>
      <text:h text:style-name="Heading_20_2" text:outline-level="2"><text:bookmark-start text:name="__RefHeading___formirovanie_alfavitnogo_ukazatelja_13"/><text:bookmark-start text:name="formirovanie_alfavitnogo_ukazatelja"/>Формирование алфавитного указателя<text:bookmark-end text:name="__RefHeading___formirovanie_alfavitnogo_ukazatelja_13"/><text:bookmark-end text:name="formirovanie_alfavitnogo_ukazatelja"/></text:h>
      <text:p text:style-name="Text_20_body">29) <text:span text:style-name="Strong_20_Emphasis">Выделить в тексте</text:span> слово, которое вы хотите включить в алфавитный указатель, например, слово «Предприниматель».</text:p>
      <text:p text:style-name="Text_20_body">30) Вызвать из меню: <text:span text:style-name="Strong_20_Emphasis">«Вставка / Оглавление и указатели / Элемент»</text:span>. В открывшемся диалоге установить настройки так:</text:p>
      <text:p text:style-name="Text_20_body"><draw:frame draw:style-name="mediacenter" draw:name="Вставка элемента указателя Legend" text:anchor-type="paragraph" draw:z-index="0" svg:width="14.102291666667cm"><draw:text-box><text:p text:style-name="legendcenter"><draw:frame draw:style-name="mediacenter" draw:name="Вставка элемента указателя" text:anchor-type="paragraph" draw:z-index="18" svg:width="14.102291666667cm" svg:height="7.4877083333333cm"><draw:image xlink:href="Pictures/29f053f18c42e646708183481c9fea3e.png" xlink:type="simple" xlink:show="embed" xlink:actuate="onLoad"/></draw:frame>Вставка элемента указателя</text:p></draw:text-box></draw:frame></text:p>
      <text:p text:style-name="Text_20_body">31) Выделить в тексте как элемент указателя так же слова «маркетинг» и «реклама». (Для поиска этих слов в документе используйте <text:span text:style-name="Strong_20_Emphasis">«Правка / Найти и заменить»</text:span>).</text:p>
      <text:p text:style-name="Text_20_body">32) Поставить курсор в конце последней страницы  (после Списка иллюстраций) и вставить Алфавитный указатель. Для этого:</text:p>
      <text:list text:style-name="List_20_1" text:continue-numbering="false">
        <text:list-item>
          <text:p text:style-name="List_20_1_Content_First"> Вызвать из меню: <text:span text:style-name="Strong_20_Emphasis">«Вставка / Оглавление и указатели / Оглавление и указатели»</text:span>;</text:p>
        </text:list-item>
        <text:list-item>
          <text:p text:style-name="List_20_1_Content"> На странице <text:span text:style-name="Strong_20_Emphasis">«Вид»</text:span> из одноименного списка выбрать <text:span text:style-name="Strong_20_Emphasis">«Алфавитный указатель»</text:span>  и нажать <text:span text:style-name="Strong_20_Emphasis">«ОК»</text:span>.</text:p>
        </text:list-item>
        <text:list-item>
          <text:p text:style-name="List_20_1_Content_Last"> Правой кнопкой мыши вызвать полученный указатель на редактирование и <text:span text:style-name="Strong_20_Emphasis">перенастроить</text:span> его <text:span text:style-name="Strong_20_Emphasis">параметры</text:span>. Оценить изменения.</text:p>
        </text:list-item>
      </text:list>
      <text:p text:style-name="Text_20_body"><draw:frame draw:style-name="mediacenter" draw:name="Параметры алфавитного указателя Legend" text:anchor-type="paragraph" draw:z-index="0" svg:width="18.997083333333cm" style:rel-width="100%"><draw:text-box><text:p text:style-name="legendcenter"><draw:frame draw:style-name="mediacenter" draw:name="Параметры алфавитного указателя" text:anchor-type="paragraph" draw:z-index="19" svg:width="18.997083333333cm" style:rel-width="100%" svg:height="11.324166666667cm" style:rel-height="scale"><draw:image xlink:href="Pictures/98eb653b07d2a6c168a3916a73727701.png" xlink:type="simple" xlink:show="embed" xlink:actuate="onLoad"/></draw:frame>Параметры алфавитного указателя</text:p></draw:text-box></draw:frame></text:p>
      <text:h text:style-name="Heading_20_2" text:outline-level="2"><text:bookmark-start text:name="__RefHeading___soxranenie_i_ehksport_v_.pdf_14"/><text:bookmark-start text:name="soxranenie_i_ehksport_v_.pdf"/>Сохранение и экспорт в .pdf<text:bookmark-end text:name="__RefHeading___soxranenie_i_ehksport_v_.pdf_14"/><text:bookmark-end text:name="soxranenie_i_ehksport_v_.pdf"/></text:h>
      <text:p text:style-name="Text_20_body">33) <text:span text:style-name="Strong_20_Emphasis">Сохранить текущую версию файла</text:span> (формат .odt).</text:p>
      <text:p text:style-name="Text_20_body">34) Сделать pdf-версию файла. Для этого выбрать в меню <text:span text:style-name="Strong_20_Emphasis">«Файл / Экспорт в PDF»</text:span> и следовать инструкциям диалогового окна.</text:p>
      <text:p text:style-name="Text_20_body">35) <text:span text:style-name="Strong_20_Emphasis">Просмотреть</text:span> полученный PDF-файл.</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0::50:31</meta:creation-date>
    <dc:creator>Generated</dc:creator>
    <dc:date>2026-08-31T10::50:31</dc:date>
    <dc:language>en-US</dc:language>
    <meta:editing-cycles>1</meta:editing-cycles>
    <meta:editing-duration>PT0S</meta:editing-duration>
    <dc:title>ooo:writer:task4</dc:title>
  </office:meta>
</office:document-meta>
</file>