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1" text:outline-level="1"><text:bookmark text:name="ooo:writer"/><text:bookmark-start text:name="__RefHeading___redaktor_tekstov_1"/><text:bookmark-start text:name="redaktor_tekstov"/>Редактор текстов<text:bookmark-end text:name="__RefHeading___redaktor_tekstov_1"/><text:bookmark-end text:name="redaktor_tekstov"/></text:h>
      <text:h text:style-name="Heading_20_2" text:outline-level="2"><text:bookmark-start text:name="__RefHeading___zadanija_2"/><text:bookmark-start text:name="zadanija"/>Задания<text:bookmark-end text:name="__RefHeading___zadanija_2"/><text:bookmark-end text:name="zadanija"/></text:h>
      <text:list text:style-name="List_20_1" text:continue-numbering="false">
        <text:list-item>
          <text:p text:style-name="List_20_1_Content_First"> <text:a xlink:type="simple" xlink:href="https://wiki.nsunc.com/ooo/writer/task1" text:style-name="Internet_20_link" text:visited-style-name="Visited_20_Internet_20_Link">Начальное задание по ФОРМУЛАМ</text:a></text:p>
        </text:list-item>
        <text:list-item>
          <text:p text:style-name="List_20_1_Content"> <text:a xlink:type="simple" xlink:href="https://wiki.nsunc.com/ooo/writer/task2" text:style-name="Internet_20_link" text:visited-style-name="Visited_20_Internet_20_Link">Задание по форматированию текста</text:a></text:p>
        </text:list-item>
        <text:list-item>
          <text:p text:style-name="List_20_1_Content_Last"> <text:a xlink:type="simple" xlink:href="https://wiki.nsunc.com/ooo/writer/task3" text:style-name="Internet_20_link" text:visited-style-name="Visited_20_Internet_20_Link">Задание по колонтитулам и таблицам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nsunc.com/ooo/writer/final" text:style-name="Internet_20_link" text:visited-style-name="Visited_20_Internet_20_Link">Зачетное задание по Writer</text:a></text:p>
        </text:list-item>
      </text:list>
      <text:h text:style-name="Heading_20_2" text:outline-level="2"><text:bookmark-start text:name="__RefHeading___posobija_3"/><text:bookmark-start text:name="posobija"/>Пособия<text:bookmark-end text:name="__RefHeading___posobija_3"/><text:bookmark-end text:name="posobija"/></text:h>
      <text:p text:style-name="Text_20_body">В папке с рабочими материалами /home/cources/doc/OpenOffice.org открыть файл WriterGuide-Ru.pdf.</text:p>
      <text:p text:style-name="Text_20_body">Для выполнения первого задания ознакомьтесь с файлом   нужно зайти на стр. 461 и прочитать гл. 16 Объекты Math. Редактор формул OpenOffice.org до стр. 472.</text:p>
      <text:p text:style-name="Text_20_body">[n/a: Access denied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15:35</meta:creation-date>
    <dc:creator>Generated</dc:creator>
    <dc:date>2026-08-26T05::15:35</dc:date>
    <dc:language>en-US</dc:language>
    <meta:editing-cycles>1</meta:editing-cycles>
    <meta:editing-duration>PT0S</meta:editing-duration>
    <dc:title>ooo:writer</dc:title>
  </office:meta>
</office:document-meta>
</file>