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d55d0103876671301d6b803eb218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:algoritms"/><text:bookmark-start text:name="__RefHeading___chisla_fibonachi_1"/><text:bookmark-start text:name="chisla_fibonachi"/>Числа Фибоначи<text:bookmark-end text:name="__RefHeading___chisla_fibonachi_1"/><text:bookmark-end text:name="chisla_fibonachi"/></text:h>
      <text:p text:style-name="Text_20_body"><draw:frame draw:style-name="media" draw:name="Фибоначи Legend" text:anchor-type="as-char" draw:z-index="0" svg:width="13.361458333333cm"><draw:text-box><text:p text:style-name="legendcenter"><draw:frame draw:style-name="media" draw:name="Фибоначи" text:anchor-type="as-char" draw:z-index="0" svg:width="13.361458333333cm" svg:height="18.203333333333cm"><draw:image xlink:href="Pictures/78d55d0103876671301d6b803eb21820.png" xlink:type="simple" xlink:show="embed" xlink:actuate="onLoad"/></draw:frame>Фибоначи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33:40</meta:creation-date>
    <dc:creator>Generated</dc:creator>
    <dc:date>2026-08-31T07::33:40</dc:date>
    <dc:language>en-US</dc:language>
    <meta:editing-cycles>1</meta:editing-cycles>
    <meta:editing-duration>PT0S</meta:editing-duration>
    <dc:title>pascal:algoritms</dc:title>
  </office:meta>
</office:document-meta>
</file>