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9af146f3007b6c502606699d53ea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ascal:arrays"/><text:bookmark-start text:name="__RefHeading___rabota_s_massivami_1"/><text:bookmark-start text:name="rabota_s_massivami"/>Работа с массивами<text:bookmark-end text:name="__RefHeading___rabota_s_massivami_1"/><text:bookmark-end text:name="rabota_s_massivami"/></text:h>
      <text:p text:style-name="Text_20_body"><draw:frame draw:style-name="media" draw:name="0" text:anchor-type="as-char" draw:z-index="0" svg:width="" svg:rel-width="100%" svg:height="0cm"><draw:image xlink:href="Pictures/69af146f3007b6c502606699d53eab0d.svg" xlink:type="simple" xlink:show="embed" xlink:actuate="onLoad"/></draw:frame>
Любой массив является переменной. Особенностями всех массивов является то, что</text:p>
      <text:p text:style-name="Text_20_body">1) массивы,  а также строки(string), которые во многих отношениях являются исключением, не может относится к стандартным типам - тип массива должен либо описываться заранее, либо  описывается «неявно» при объявлении</text:p>
      <text:p text:style-name="Text_20_body">2) массив имеет внутреннюю структуру, т.е. составные части, до которых можно добраться, используя стандартные средства Паскаля. </text:p>
      <text:p text:style-name="Text_20_body">Массив характеризуется типом элементов,  их количеством элементов и способом их нумерации.</text:p>
      <text:h text:style-name="Heading_20_4" text:outline-level="4"><text:bookmark-start text:name="__RefHeading___primery_opisanija_massivov_2"/><text:bookmark-start text:name="primery_opisanija_massivov"/>Примеры описания массивов<text:bookmark-end text:name="__RefHeading___primery_opisanija_massivov_2"/><text:bookmark-end text:name="primery_opisanija_massivov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var</text:span><text:line-break/><text:s text:c="2"/>ArIntInt <text:span text:style-name="highlight_sy1">:</text:span> <text:span text:style-name="highlight_kw4">array</text:span> <text:span text:style-name="highlight_br0">[</text:span><text:span text:style-name="highlight_nu0">1</text:span><text:span text:style-name="highlight_sy1">..</text:span><text:span text:style-name="highlight_nu0">10</text:span><text:span text:style-name="highlight_br0">]</text:span> <text:span text:style-name="highlight_kw1">of</text:span> <text:span text:style-name="highlight_kw4">integer</text:span><text:span text:style-name="highlight_sy1">;</text:span> <text:span text:style-name="highlight_co1">// пронумерованный числами массив </text:span><text:line-break/><text:s text:c="39"/><text:span text:style-name="highlight_co1">// целых</text:span><text:line-break/><text:s text:c="2"/>ArIntChr <text:span text:style-name="highlight_sy1">:</text:span> <text:span text:style-name="highlight_kw4">array</text:span><text:span text:style-name="highlight_br0">[</text:span> <text:span text:style-name="highlight_nu0">1</text:span><text:span text:style-name="highlight_sy1">..</text:span><text:span text:style-name="highlight_nu0">10</text:span><text:span text:style-name="highlight_br0">]</text:span> <text:span text:style-name="highlight_kw1">of</text:span> <text:span text:style-name="highlight_kw4">char</text:span><text:span text:style-name="highlight_sy1">;</text:span><text:s text:c="4"/><text:span text:style-name="highlight_co1">// пронумерованный числами массив </text:span><text:line-break/><text:s text:c="39"/><text:span text:style-name="highlight_co1">// символов</text:span><text:line-break/><text:s text:c="2"/>ArIntRea <text:span text:style-name="highlight_sy1">:</text:span> <text:span text:style-name="highlight_kw4">array</text:span><text:span text:style-name="highlight_br0">[</text:span> <text:span text:style-name="highlight_nu0">1</text:span><text:span text:style-name="highlight_sy1">..</text:span><text:span text:style-name="highlight_nu0">10</text:span><text:span text:style-name="highlight_br0">]</text:span> <text:span text:style-name="highlight_kw1">of</text:span> <text:span text:style-name="highlight_kw4">real</text:span><text:span text:style-name="highlight_sy1">;</text:span><text:s text:c="4"/><text:span text:style-name="highlight_co1">// пронумерованный числами массив </text:span><text:line-break/><text:s text:c="39"/><text:span text:style-name="highlight_co1">// действительных (с плавающей точкой) чисел</text:span></text:p>
          </table:table-cell>
        </table:table-row>
      </table:table>
      <text:p text:style-name="Text_20_body">Нумерация должна быть сплошной и идущей в порядке возрастания</text:p>
      <text:h text:style-name="Heading_20_4" text:outline-level="4"><text:bookmark-start text:name="__RefHeading___primery_opisanija_massivov_3"/><text:bookmark-start text:name="primery_opisanija_massivov1"/>Примеры описания массивов<text:bookmark-end text:name="__RefHeading___primery_opisanija_massivov_3"/><text:bookmark-end text:name="primery_opisanija_massivov1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1">var</text:span><text:line-break/><text:s text:c="2"/>ArIntInt <text:span text:style-name="highlight_sy1">:</text:span> <text:span text:style-name="highlight_kw4">array</text:span> <text:span text:style-name="highlight_br0">[</text:span><text:span text:style-name="highlight_nu0">1</text:span><text:span text:style-name="highlight_sy1">..</text:span><text:span text:style-name="highlight_nu0">5</text:span><text:span text:style-name="highlight_sy1">,</text:span> <text:span text:style-name="highlight_nu0">7</text:span><text:span text:style-name="highlight_sy1">..</text:span><text:span text:style-name="highlight_nu0">10</text:span><text:span text:style-name="highlight_br0">]</text:span> <text:span text:style-name="highlight_kw1">of</text:span> <text:span text:style-name="highlight_kw4">integer</text:span><text:span text:style-name="highlight_sy1">;</text:span> <text:line-break/><text:s text:c="39"/><text:span text:style-name="highlight_co1">// нет возможности пропустить одно или несколько значений </text:span><text:line-break/> <text:line-break/><text:s text:c="2"/>ArIntInt <text:span text:style-name="highlight_sy1">:</text:span> <text:span text:style-name="highlight_kw4">array</text:span> <text:span text:style-name="highlight_br0">[</text:span><text:span text:style-name="highlight_nu0">10</text:span><text:span text:style-name="highlight_sy1">..</text:span><text:span text:style-name="highlight_nu0">1</text:span><text:span text:style-name="highlight_br0">]</text:span> <text:span text:style-name="highlight_kw1">of</text:span> <text:span text:style-name="highlight_kw4">integer</text:span><text:span text:style-name="highlight_sy1">;</text:span> <text:line-break/><text:s text:c="39"/><text:span text:style-name="highlight_co1">// нельзя задавать нумерацию в обратном порядке</text:span></text:p>
          </table:table-cell>
        </table:table-row>
      </table:table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1">var</text:span><text:line-break/><text:s text:c="2"/>ArIntInt <text:span text:style-name="highlight_sy1">:</text:span> <text:span text:style-name="highlight_kw4">array</text:span> <text:span text:style-name="highlight_br0">[</text:span><text:span text:style-name="highlight_nu0">1</text:span><text:span text:style-name="highlight_sy1">..</text:span><text:span text:style-name="highlight_nu0">10</text:span><text:span text:style-name="highlight_br0">]</text:span> <text:span text:style-name="highlight_kw1">of</text:span> <text:span text:style-name="highlight_kw4">integer</text:span><text:span text:style-name="highlight_sy1">;</text:span> <text:span text:style-name="highlight_co1">// пронумерованный числами массив </text:span><text:line-break/><text:s text:c="39"/><text:span text:style-name="highlight_co1">// целых</text:span><text:line-break/><text:s text:c="2"/>ArIntChr <text:span text:style-name="highlight_sy1">:</text:span> <text:span text:style-name="highlight_kw4">array</text:span><text:span text:style-name="highlight_br0">[</text:span> <text:span text:style-name="highlight_nu0">1</text:span><text:span text:style-name="highlight_sy1">..</text:span><text:span text:style-name="highlight_nu0">10</text:span><text:span text:style-name="highlight_br0">]</text:span> <text:span text:style-name="highlight_kw1">of</text:span> <text:span text:style-name="highlight_kw4">char</text:span><text:span text:style-name="highlight_sy1">;</text:span><text:s text:c="4"/><text:span text:style-name="highlight_co1">// пронумерованный числами массив </text:span><text:line-break/><text:s text:c="39"/><text:span text:style-name="highlight_co1">// символов</text:span><text:line-break/><text:s text:c="2"/>ArIntRea <text:span text:style-name="highlight_sy1">:</text:span> <text:span text:style-name="highlight_kw4">array</text:span><text:span text:style-name="highlight_br0">[</text:span> <text:span text:style-name="highlight_nu0">1</text:span><text:span text:style-name="highlight_sy1">..</text:span><text:span text:style-name="highlight_nu0">10</text:span><text:span text:style-name="highlight_br0">]</text:span> <text:span text:style-name="highlight_kw1">of</text:span> <text:span text:style-name="highlight_kw4">real</text:span><text:span text:style-name="highlight_sy1">;</text:span><text:s text:c="4"/><text:span text:style-name="highlight_co1">// пронумерованный числами массив </text:span><text:line-break/><text:s text:c="39"/><text:span text:style-name="highlight_co1">// действительных (с плавающей точкой) чисел</text:span></text:p>
          </table:table-cell>
        </table:table-row>
      </table:table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1">Var</text:span><text:line-break/><text:s text:c="2"/>AI1<text:span text:style-name="highlight_sy1">,</text:span> AI2 <text:span text:style-name="highlight_sy1">:</text:span> <text:span text:style-name="highlight_kw4">array</text:span><text:span text:style-name="highlight_br0">[</text:span><text:span text:style-name="highlight_nu0">1</text:span><text:span text:style-name="highlight_sy1">..</text:span><text:span text:style-name="highlight_nu0">20</text:span><text:span text:style-name="highlight_br0">]</text:span> <text:span text:style-name="highlight_kw1">of</text:span> <text:span text:style-name="highlight_kw4">integer</text:span><text:span text:style-name="highlight_sy1">;</text:span> <text:span text:style-name="highlight_co1">// два массива из 20 целых чисел, занумерованных числами от 1 до 20</text:span></text:p>
          </table:table-cell>
        </table:table-row>
      </table:table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kw1">Type</text:span><text:line-break/><text:s text:c="2"/>AIT <text:span text:style-name="highlight_sy3">=</text:span> <text:span text:style-name="highlight_kw4">array</text:span><text:span text:style-name="highlight_br0">[</text:span><text:span text:style-name="highlight_nu0">1</text:span><text:span text:style-name="highlight_sy1">..</text:span><text:span text:style-name="highlight_nu0">20</text:span><text:span text:style-name="highlight_br0">]</text:span> <text:span text:style-name="highlight_kw1">of</text:span> <text:span text:style-name="highlight_kw4">integer</text:span><text:span text:style-name="highlight_sy1">;</text:span> <text:span text:style-name="highlight_co1">// Тип массивов из 20 целых чисел, занумерованных числами от 1 до 20</text:span><text:line-break/> <text:line-break/><text:span text:style-name="highlight_kw1">Var</text:span><text:line-break/><text:s text:c="2"/>AI <text:span text:style-name="highlight_sy1">:</text:span> AIT<text:span text:style-name="highlight_sy1">;</text:span><text:s text:c="24"/><text:span text:style-name="highlight_co1">// Один из таких массивов</text:span></text:p>
          </table:table-cell>
        </table:table-row>
      </table:table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kw1">Var</text:span><text:line-break/><text:s text:c="2"/>AD<text:span text:style-name="highlight_sy1">:</text:span><text:span text:style-name="highlight_kw4">array</text:span> <text:span text:style-name="highlight_kw1">of</text:span> <text:span text:style-name="highlight_kw4">integer</text:span><text:span text:style-name="highlight_sy1">;</text:span><text:s text:c="24"/><text:span text:style-name="highlight_co1">// Объявление массива</text:span><text:line-break/> <text:line-break/><text:span text:style-name="highlight_kw1">begin</text:span><text:line-break/><text:s text:c="3"/>SetLength<text:span text:style-name="highlight_br0">(</text:span>AD<text:span text:style-name="highlight_sy1">,</text:span><text:span text:style-name="highlight_nu0">10000000</text:span><text:span text:style-name="highlight_br0">)</text:span><text:span text:style-name="highlight_sy1">;</text:span><text:line-break/><text:span text:style-name="highlight_kw1">end</text:span><text:span text:style-name="highlight_sy1">.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11::29:59</meta:creation-date>
    <dc:creator>Generated</dc:creator>
    <dc:date>2026-08-26T11::29:59</dc:date>
    <dc:language>en-US</dc:language>
    <meta:editing-cycles>1</meta:editing-cycles>
    <meta:editing-duration>PT0S</meta:editing-duration>
    <dc:title>pascal:arrays</dc:title>
  </office:meta>
</office:document-meta>
</file>