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01273412a5507fabffe22e9e98b6456a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ascal:records"/><text:bookmark-start text:name="__RefHeading___obedinenie_raznorodnyx_ehlementov_zapis_1"/><text:bookmark-start text:name="obedinenie_raznorodnyx_ehlementov_zapis"/>Объединение разнородных элементов (Запись)<text:bookmark-end text:name="__RefHeading___obedinenie_raznorodnyx_ehlementov_zapis_1"/><text:bookmark-end text:name="obedinenie_raznorodnyx_ehlementov_zapis"/></text:h>
      <text:p text:style-name="Text_20_body">Массивы объединяют однородные единицы информации – элементы одного и того же типа. Но многообразие информации нельзя свести только к какому-то одному типу данных. Например, указывая положение точки в пространстве, мы можем воспользоваться одним и тем же типом для указания ее координат, но, описывая человека, мы должны указать его имя, рост, цвет глаз и волос, то есть в одном описании объединим разнородную информацию. </text:p>
      <text:p text:style-name="Text_20_body">Данные такого рода, описывающие существенные стороны того или иного объекта путем включения в описание нескольких, часто разнотипных, элементов, называют записью (record). В языке Паскаль запись определяется путем указания служебного слова record и перечисления входящих в запись элементов с указанием типов этих элементов.</text:p>
      <text:p text:style-name="Text_20_body"><text:span text:style-name="Strong_20_Emphasis">Запись Паскаля – структурированный комбинированный тип данных, состоящий из фиксированного числа компонент (полей) разного типа.</text:span></text:p>
      <text:p text:style-name="Text_20_body">Например, анкетные данные о студенте вуза могут быть представлены в виде информационной структуры</text:p>
      <text:p text:style-name="Text_20_body"><draw:frame draw:style-name="media" draw:name="Представление структуры записи Паскаля Legend" text:anchor-type="as-char" draw:z-index="0" svg:width="15.71625cm"><draw:text-box><text:p text:style-name="legendcenter"><draw:frame draw:style-name="media" draw:name="Представление структуры записи Паскаля" text:anchor-type="as-char" draw:z-index="0" svg:width="15.71625cm" svg:height="3.01625cm"><draw:image xlink:href="Pictures/01273412a5507fabffe22e9e98b6456a.gif" xlink:type="simple" xlink:show="embed" xlink:actuate="onLoad"/></draw:frame>Представление структуры записи Паскаля</text:p></draw:text-box></draw:frame></text:p>
      <text:p text:style-name="Text_20_body">Такая структура называется двухуровневым деревом. В Паскале эта информация может храниться в одной переменной типа <text:span text:style-name="Strong_20_Emphasis">record (запись)</text:span>. Задать тип можно следующим образом: </text:p>
      <text:p text:style-name="Preformatted_20_Text">type &lt; имя _ типа &gt;=record<text:line-break/><text:s text:c="3"/>&lt;имя_поля1&gt;: тип;<text:line-break/><text:s text:c="3"/>&lt;имя_поля2&gt;: тип;<text:line-break/><text:s text:c="3"/>......<text:line-break/><text:s text:c="3"/>&lt;имя_поля K &gt;: тип<text:line-break/>end ;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7::18:21</meta:creation-date>
    <dc:creator>Generated</dc:creator>
    <dc:date>2026-08-24T07::18:21</dc:date>
    <dc:language>en-US</dc:language>
    <meta:editing-cycles>1</meta:editing-cycles>
    <meta:editing-duration>PT0S</meta:editing-duration>
    <dc:title>pascal:records</dc:title>
  </office:meta>
</office:document-meta>
</file>