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ascal4beginners-algorithm"/><text:bookmark-start text:name="__RefHeading___algoritmy_poiska_1"/><text:bookmark-start text:name="algoritmy_poiska"/>Алгоритмы поиска<text:bookmark-end text:name="__RefHeading___algoritmy_poiska_1"/><text:bookmark-end text:name="algoritmy_poiska"/></text:h>
      <text:h text:style-name="Heading_20_4" text:outline-level="4"><text:bookmark-start text:name="__RefHeading___poisk_v_neuporjadochennom_massive_2"/><text:bookmark-start text:name="poisk_v_neuporjadochennom_massive"/>Поиск в неупорядоченном массиве<text:bookmark-end text:name="__RefHeading___poisk_v_neuporjadochennom_massive_2"/><text:bookmark-end text:name="poisk_v_neuporjadochennom_massiv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1::23:31</meta:creation-date>
    <dc:creator>Generated</dc:creator>
    <dc:date>2026-09-17T11::23:31</dc:date>
    <dc:language>en-US</dc:language>
    <meta:editing-cycles>1</meta:editing-cycles>
    <meta:editing-duration>PT0S</meta:editing-duration>
    <dc:title>pascal4beginners-algorithm</dc:title>
  </office:meta>
</office:document-meta>
</file>