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scal4beginners-pathfind"/><text:bookmark-start text:name="__RefHeading___poisk_puti_v_labirinte_1"/><text:bookmark-start text:name="poisk_puti_v_labirinte"/>Поиск пути в лабиринте<text:bookmark-end text:name="__RefHeading___poisk_puti_v_labirinte_1"/><text:bookmark-end text:name="poisk_puti_v_labirinte"/></text:h>
      <text:h text:style-name="Heading_20_4" text:outline-level="4"><text:bookmark-start text:name="__RefHeading___generacija_labirinta_2"/><text:bookmark-start text:name="generacija_labirinta"/>Генерация лабиринта<text:bookmark-end text:name="__RefHeading___generacija_labirinta_2"/><text:bookmark-end text:name="generacija_labirinta"/></text:h>
      <text:h text:style-name="Heading_20_4" text:outline-level="4"><text:bookmark-start text:name="__RefHeading___poisk_puti_3"/><text:bookmark-start text:name="poisk_puti"/>Поиск пути<text:bookmark-end text:name="__RefHeading___poisk_puti_3"/><text:bookmark-end text:name="poisk_put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2::08:54</meta:creation-date>
    <dc:creator>Generated</dc:creator>
    <dc:date>2026-08-26T12::08:54</dc:date>
    <dc:language>en-US</dc:language>
    <meta:editing-cycles>1</meta:editing-cycles>
    <meta:editing-duration>PT0S</meta:editing-duration>
    <dc:title>pascal4beginners-pathfind</dc:title>
  </office:meta>
</office:document-meta>
</file>