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#!/usr/bin/perl<text:line-break/><text:line-break/>$x = $ENV{QUERY_STRING};<text:line-break/><text:line-break/>print &lt;&lt;MyEND<text:line-break/>Content-type: text/html; charset=utf-8<text:line-break/><text:line-break/>&lt;HTML&gt;<text:line-break/>&lt;HEAD&gt;<text:line-break/>&lt;TITLE&gt;Отобразим ввод&lt;/TITLE&gt;<text:line-break/>&lt;/HEAD&gt;<text:line-break/>&lt;BODY&gt;<text:line-break/>&lt;H1&gt;Что было&amp;hellip;&lt;/H1&gt;<text:line-break/>&lt;hr&gt;<text:line-break/>&lt;P&gt;Вы ввели: $x&lt;/P&gt;<text:line-break/>&lt;P&gt;(следует отметить, что ни элементы формы, <text:line-break/>ни символы вне ASCII-подмножества не декодируются)&lt;/P&gt;<text:line-break/>&lt;hr&gt;<text:line-break/>&lt;/BODY&gt;<text:line-break/>&lt;/HTML&gt;<text:line-break/><text:line-break/>MyEND<text:line-break/><text:line-break/>__END__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2::00:06</meta:creation-date>
    <dc:creator>Generated</dc:creator>
    <dc:date>2026-08-11T22::00:06</dc:date>
    <dc:language>en-US</dc:language>
    <meta:editing-cycles>1</meta:editing-cycles>
    <meta:editing-duration>PT0S</meta:editing-duration>
    <dc:title>perl:ex7</dc:title>
  </office:meta>
</office:document-meta>
</file>