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l:testcgi"/>Вот тест-скрипт на Bash</text:p>
      <text:p text:style-name="Text_20_body">&lt;code bash&gt;
#!/bin/sh</text:p>
      <text:p text:style-name="Text_20_body"># disable filename globbing
set -f</text:p>
      <text:p text:style-name="Text_20_body">echo Content-type: text/plain
echo</text:p>
      <text:p text:style-name="Text_20_body">echo CGI/1.0 test script report:
echo</text:p>
      <text:p text:style-name="Text_20_body">echo argc is *«.
echo</text:p>
      <text:p text:style-name="Text_20_body">echo SERVER_SOFTWARE = $SERVER_SOFTWARE
echo SERVER_NAME = $SERVER_NAME
echo GATEWAY_INTERFACE = $GATEWAY_INTERFACE
echo SERVER_PROTOCOL = $SERVER_PROTOCOL
echo SERVER_PORT = $SERVER_PORT
echo REQUEST_METHOD = $REQUEST_METHOD
echo HTTP_ACCEPT = «$HTTP_ACCEPT»
echo PATH_INFO = «$PATH_INFO»
echo PATH_TRANSLATED = «$PATH_TRANSLATED»
echo SCRIPT_NAME = «$SCRIPT_NAME»
echo QUERY_STRING = «$QUERY_STRING»
echo REMOTE_HOST = $REMOTE_HOST
echo REMOTE_ADDR = $REMOTE_ADDR
echo REMOTE_USER = $REMOTE_USER
echo AUTH_TYPE = $AUTH_TYPE
echo CONTENT_TYPE = $CONTENT_TYPE
echo CONTENT_LENGTH = $CONTENT_LENGTH
echo HTTP_REFERER = «$HTTP_REFERER»
echo HTTP_REFERER = $HTTP_REFERER
echo HTTP_USER_AGENT = $HTTP_USER_AGENT
echo CHARSET = $CHARSET
echo SOURCE_CHARSET = $SOURCE_CHARSET&lt;/bas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15</meta:creation-date>
    <dc:creator>Generated</dc:creator>
    <dc:date>2026-08-10T16::44:15</dc:date>
    <dc:language>en-US</dc:language>
    <meta:editing-cycles>1</meta:editing-cycles>
    <meta:editing-duration>PT0S</meta:editing-duration>
    <dc:title>perl:testcgi</dc:title>
  </office:meta>
</office:document-meta>
</file>