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cfec7711eff578dd5f49fcca6bfbdc6.png"/>
  <manifest:file-entry manifest:media-type="image/png" manifest:full-path="Pictures/871f67b3c309a92bffca634c8e9aa33c.png"/>
  <manifest:file-entry manifest:media-type="image/png" manifest:full-path="Pictures/30d5ee360e745876354f79b695ce83d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ython:week13"/>Как популярный язык, Питон оброс уже большим количеством библиотек, позволяющих упростить жизнь во многих аспектах. Сегодня и далее мы рассмотрим две из них. Библиотеку для работы с графиками matplotlib и библиотеку для работы с табличными данными pandas.</text:p>
      <text:h text:style-name="Heading_20_1" text:outline-level="1"><text:bookmark-start text:name="__RefHeading___diagrammy_v_matplotlib_1"/><text:bookmark-start text:name="diagrammy_v_matplotlib"/>Диаграммы в matplotlib<text:bookmark-end text:name="__RefHeading___diagrammy_v_matplotlib_1"/><text:bookmark-end text:name="diagrammy_v_matplotlib"/></text:h>
      <text:p text:style-name="Text_20_body">Библиотека matplotlib умеет делать много всяких штук с графиками, но мы рассмотрим только простые графики. В следующем примере, нарисуем график 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import</text:span> matplotlib.<text:span text:style-name="highlight_me1">pyplot</text:span> <text:span text:style-name="highlight_kw1">as</text:span> plt <text:span text:style-name="highlight_co1"># подключем модуль pyplo</text:span><text:line-break/>x_axis <text:span text:style-name="highlight_sy0">=</text:span> <text:span text:style-name="highlight_kw2">range</text:span><text:span text:style-name="highlight_br0">(</text:span><text:span text:style-name="highlight_nu0">1</text:span><text:span text:style-name="highlight_sy0">,</text:span> <text:span text:style-name="highlight_nu0">20</text:span><text:span text:style-name="highlight_br0">)</text:span><text:s text:c="2"/><text:span text:style-name="highlight_co1"># создадим список данных для оси X</text:span><text:line-break/>y_axis <text:span text:style-name="highlight_sy0">=</text:span> <text:span text:style-name="highlight_br0">[</text:span>i * i <text:span text:style-name="highlight_kw1">for</text:span> i <text:span text:style-name="highlight_kw1">in</text:span> <text:span text:style-name="highlight_kw2">range</text:span><text:span text:style-name="highlight_br0">(</text:span><text:span text:style-name="highlight_nu0">1</text:span><text:span text:style-name="highlight_sy0">,</text:span> <text:span text:style-name="highlight_nu0">20</text:span><text:span text:style-name="highlight_br0">)</text:span><text:span text:style-name="highlight_br0">]</text:span> <text:span text:style-name="highlight_co1"># и для оси Y, здесь использован генератор для создания списка</text:span><text:line-break/>plt.<text:span text:style-name="highlight_me1">plot</text:span><text:span text:style-name="highlight_br0">(</text:span>x_axis<text:span text:style-name="highlight_sy0">,</text:span> y_axis<text:span text:style-name="highlight_br0">)</text:span> <text:span text:style-name="highlight_co1"># рисуем картинку. Метод plot принимает здесь два аргумента, список значений для осей X и Y</text:span><text:line-break/>plt.<text:span text:style-name="highlight_me1">show</text:span><text:span text:style-name="highlight_br0">(</text:span><text:span text:style-name="highlight_br0">)</text:span> <text:span text:style-name="highlight_co1"># покажем получившуюся диаграмму на экран</text:span></text:p>
          </table:table-cell>
        </table:table-row>
      </table:table>
      <text:p text:style-name="Text_20_body"><draw:frame draw:style-name="mediacenter" draw:name="0" text:anchor-type="paragraph" draw:z-index="0" svg:width="15.875cm" svg:height="11.90625cm"><draw:image xlink:href="Pictures/3cfec7711eff578dd5f49fcca6bfbdc6.png" xlink:type="simple" xlink:show="embed" xlink:actuate="onLoad"/></draw:frame></text:p>
      <text:p text:style-name="Text_20_body">Нарисуем еще, например, график синуса. Здесь мы слегка заденем по поверхности одной из самых мощных питоновых библиотек - numpy, используем ее методы для создания списка значений.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1">import</text:span> matplotlib.<text:span text:style-name="highlight_me1">pyplot</text:span> <text:span text:style-name="highlight_kw1">as</text:span> plt<text:line-break/><text:span text:style-name="highlight_kw1">import</text:span> numpy <text:span text:style-name="highlight_kw1">as</text:span> np <text:span text:style-name="highlight_co1"># подключим модуль numpy</text:span><text:line-break/> <text:line-break/>x_axis <text:span text:style-name="highlight_sy0">=</text:span> np.<text:span text:style-name="highlight_me1">arange</text:span><text:span text:style-name="highlight_br0">(</text:span><text:span text:style-name="highlight_nu0">0.0</text:span><text:span text:style-name="highlight_sy0">,</text:span> <text:span text:style-name="highlight_nu0">1.0</text:span><text:span text:style-name="highlight_sy0">,</text:span> <text:span text:style-name="highlight_nu0">0.01</text:span><text:span text:style-name="highlight_br0">)</text:span> <text:span text:style-name="highlight_co1"># создадим список<text:s text:c="2"/>чисел от 0 до 1 с шагом 0.1. Принцип, идентичный уже известному нам range, но более оптимален по скорости работы для большого количества данных</text:span><text:line-break/>y_axis <text:span text:style-name="highlight_sy0">=</text:span> np.<text:span text:style-name="highlight_me1">sin</text:span><text:span text:style-name="highlight_br0">(</text:span><text:span text:style-name="highlight_nu0">2</text:span>*np.<text:span text:style-name="highlight_me1">pi</text:span>*x_axis<text:span text:style-name="highlight_br0">)</text:span> <text:span text:style-name="highlight_co1"># аналогично для оси Y, обратите внимание, как в этой библиотеке упрощено обход значений других списков. Мы передаем значение списка x_axis просто как аргумент функции, а библиотека уже понимает, что если передали список, то на выходе тоже хотим список.</text:span><text:line-break/>line<text:span text:style-name="highlight_sy0">,</text:span> <text:span text:style-name="highlight_sy0">=</text:span> plt.<text:span text:style-name="highlight_me1">plot</text:span><text:span text:style-name="highlight_br0">(</text:span>x_axis<text:span text:style-name="highlight_sy0">,</text:span> y_axis<text:span text:style-name="highlight_sy0">,</text:span> color<text:span text:style-name="highlight_sy0">=</text:span><text:span text:style-name="highlight_st0">'red'</text:span><text:span text:style-name="highlight_sy0">,</text:span> lw<text:span text:style-name="highlight_sy0">=</text:span><text:span text:style-name="highlight_nu0">2</text:span><text:span text:style-name="highlight_br0">)</text:span> <text:span text:style-name="highlight_co1"># здесь мы добавили новую особенность, цвет и ширину линии диаграммы</text:span><text:line-break/> <text:line-break/>plt.<text:span text:style-name="highlight_me1">show</text:span><text:span text:style-name="highlight_br0">(</text:span><text:span text:style-name="highlight_br0">)</text:span></text:p>
          </table:table-cell>
        </table:table-row>
      </table:table>
      <text:p text:style-name="Text_20_body"><draw:frame draw:style-name="mediacenter" draw:name="1" text:anchor-type="paragraph" draw:z-index="1" svg:width="15.875cm" svg:height="11.90625cm"><draw:image xlink:href="Pictures/871f67b3c309a92bffca634c8e9aa33c.png" xlink:type="simple" xlink:show="embed" xlink:actuate="onLoad"/></draw:frame></text:p>
      <text:p text:style-name="Text_20_body">В качестве подписи для оси Х могут выступать не только числа, но и символы. А диаграмма не только линия, но и гистограмма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1">import</text:span> matplotlib.<text:span text:style-name="highlight_me1">pyplot</text:span> <text:span text:style-name="highlight_kw1">as</text:span> plt<text:line-break/><text:span text:style-name="highlight_kw1">import</text:span> numpy <text:span text:style-name="highlight_kw1">as</text:span> np<text:line-break/> <text:line-break/>planets <text:span text:style-name="highlight_sy0">=</text:span> <text:span text:style-name="highlight_br0">[</text:span><text:span text:style-name="highlight_st0">'Меркурий'</text:span><text:span text:style-name="highlight_sy0">,</text:span> <text:span text:style-name="highlight_st0">'Венера'</text:span><text:span text:style-name="highlight_sy0">,</text:span> <text:span text:style-name="highlight_st0">'Земля'</text:span><text:span text:style-name="highlight_sy0">,</text:span> <text:span text:style-name="highlight_st0">'Марс'</text:span><text:span text:style-name="highlight_sy0">,</text:span> <text:span text:style-name="highlight_st0">'Юпитер'</text:span><text:span text:style-name="highlight_sy0">,</text:span> <text:span text:style-name="highlight_st0">'Сатурн'</text:span><text:span text:style-name="highlight_sy0">,</text:span> <text:span text:style-name="highlight_st0">'Уран'</text:span><text:span text:style-name="highlight_sy0">,</text:span> <text:span text:style-name="highlight_st0">'Нептун'</text:span><text:span text:style-name="highlight_br0">]</text:span><text:line-break/>x_axis <text:span text:style-name="highlight_sy0">=</text:span> np.<text:span text:style-name="highlight_me1">arange</text:span><text:span text:style-name="highlight_br0">(</text:span><text:span text:style-name="highlight_kw2">len</text:span><text:span text:style-name="highlight_br0">(</text:span>planets<text:span text:style-name="highlight_br0">)</text:span><text:span text:style-name="highlight_br0">)</text:span><text:line-break/>y_axis <text:span text:style-name="highlight_sy0">=</text:span> <text:span text:style-name="highlight_br0">[</text:span><text:span text:style-name="highlight_nu0">4879.4</text:span><text:span text:style-name="highlight_sy0">,</text:span> <text:span text:style-name="highlight_nu0">12103.6</text:span><text:span text:style-name="highlight_sy0">,</text:span> <text:span text:style-name="highlight_nu0">12742.0</text:span><text:span text:style-name="highlight_sy0">,</text:span> <text:span text:style-name="highlight_nu0">6780.0</text:span><text:span text:style-name="highlight_sy0">,</text:span> <text:span text:style-name="highlight_nu0">139822</text:span><text:span text:style-name="highlight_sy0">,</text:span> <text:span text:style-name="highlight_nu0">116464</text:span><text:span text:style-name="highlight_sy0">,</text:span> <text:span text:style-name="highlight_nu0">50724</text:span><text:span text:style-name="highlight_sy0">,</text:span> <text:span text:style-name="highlight_nu0">49244</text:span><text:span text:style-name="highlight_br0">]</text:span> <text:span text:style-name="highlight_co1"># диаметры планет</text:span><text:line-break/>plt.<text:span text:style-name="highlight_me1">xticks</text:span><text:span text:style-name="highlight_br0">(</text:span>x_axis<text:span text:style-name="highlight_sy0">,</text:span> planets<text:span text:style-name="highlight_sy0">,</text:span> rotation<text:span text:style-name="highlight_sy0">=</text:span><text:span text:style-name="highlight_nu0">45</text:span><text:span text:style-name="highlight_br0">)</text:span> <text:span text:style-name="highlight_co1"># здесь мы и говорим, что вместо чисел нам нужны названия из списка планет, да еще повернутые на 45 гр дусов</text:span><text:line-break/>plt.<text:span text:style-name="highlight_me1">bar</text:span><text:span text:style-name="highlight_br0">(</text:span>x_axis<text:span text:style-name="highlight_sy0">,</text:span> y_axis<text:span text:style-name="highlight_sy0">,</text:span> align<text:span text:style-name="highlight_sy0">=</text:span><text:span text:style-name="highlight_st0">'center'</text:span><text:span text:style-name="highlight_sy0">,</text:span> alpha<text:span text:style-name="highlight_sy0">=</text:span><text:span text:style-name="highlight_nu0">0.5</text:span><text:span text:style-name="highlight_br0">)</text:span> <text:span text:style-name="highlight_co1"># вместо функции plot мы используем функцию bar</text:span><text:line-break/>plt.<text:span text:style-name="highlight_me1">show</text:span><text:span text:style-name="highlight_br0">(</text:span><text:span text:style-name="highlight_br0">)</text:span></text:p>
          </table:table-cell>
        </table:table-row>
      </table:table>
      <text:p text:style-name="Text_20_body"><draw:frame draw:style-name="mediacenter" draw:name="2" text:anchor-type="paragraph" draw:z-index="2" svg:width="15.875cm" svg:height="11.90625cm"><draw:image xlink:href="Pictures/30d5ee360e745876354f79b695ce83d8.png" xlink:type="simple" xlink:show="embed" xlink:actuate="onLoad"/></draw:frame></text:p>
      <text:h text:style-name="Heading_20_1" text:outline-level="1"><text:bookmark-start text:name="__RefHeading___zadanie_13_2"/><text:bookmark-start text:name="zadanie_13"/>Задание 13<text:bookmark-end text:name="__RefHeading___zadanie_13_2"/><text:bookmark-end text:name="zadanie_13"/></text:h>
      <text:p text:style-name="Text_20_body">Прочитать <text:a xlink:type="simple" xlink:href="https://wiki.nsunc.com/python/hubble.txt" text:style-name="Internet_20_link" text:visited-style-name="Visited_20_Internet_20_Link">файл</text:a> с данными измерений космического телескопа Хаббл и нарисовать диаграмму зависимости скорости убегания от объекта измерения.</text:p>
      <text:h text:style-name="Heading_20_1" text:outline-level="1"><text:bookmark-start text:name="__RefHeading___zadanie_14_3"/><text:bookmark-start text:name="zadanie_14"/>Задание 14<text:bookmark-end text:name="__RefHeading___zadanie_14_3"/><text:bookmark-end text:name="zadanie_14"/></text:h>
      <text:p text:style-name="Text_20_body">Используя информацию о городах и странах из предыдущих заданий, нарисовать гистограмму количества городов в странах, для первых 10 стран с наибольшим количеством городов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3::45:05</meta:creation-date>
    <dc:creator>Generated</dc:creator>
    <dc:date>2026-09-01T13::45:05</dc:date>
    <dc:language>en-US</dc:language>
    <meta:editing-cycles>1</meta:editing-cycles>
    <meta:editing-duration>PT0S</meta:editing-duration>
    <dc:title>python:week13</dc:title>
  </office:meta>
</office:document-meta>
</file>