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ba7f51a7e056980c063a26795e6bc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week15"/><text:bookmark-start text:name="__RefHeading___kartinki_i_animacija_1"/><text:bookmark-start text:name="kartinki_i_animacija"/>Картинки и анимация<text:bookmark-end text:name="__RefHeading___kartinki_i_animacija_1"/><text:bookmark-end text:name="kartinki_i_animacija"/></text:h>
      <text:p text:style-name="Text_20_body">На предыдущих занятиях мы разобрали библиотеку, которая позволяла работать с графиками. Однако, основная ее функциональность сосредоточена на разного вида диаграммах. Сегодня разберемся с модулем, который нам дает возможность рисовать как заблагорассудится. Для Питона есть множество библиотек для работы с графикой (как обычно), мы рассмотрим сегодня самую простую из них: <text:span text:style-name="Source_20_Text">graphics.py</text:span>. </text:p>
      <text:p text:style-name="Text_20_body">Начнем с простого примера. Если он вдруг не заработает сразу, то выполните у себя в терминале <text:span text:style-name="Source_20_Text">pip3 install –user graphics.py</text:span></text:p>
      <table:table table:style-name="Table">
        <table:table-column table:style-name="odt_auto_style_table_column_1_1"/>
        <table:table-row>
          <table:table-cell office:value-type="string" table:style-name="tablecell">
            <text:p text:style-name="Preformatted_20_Text"><text:span text:style-name="highlight_kw1">from</text:span> graphics <text:span text:style-name="highlight_kw1">import</text:span> *<text:line-break/> <text:line-break/><text:span text:style-name="highlight_kw1">def</text:span> gr<text:span text:style-name="highlight_br0">(</text:span><text:span text:style-name="highlight_br0">)</text:span>: <text:span text:style-name="highlight_co1"># наша рисующая функция</text:span><text:line-break/><text:s text:c="4"/>winWidth <text:span text:style-name="highlight_sy0">=</text:span> <text:span text:style-name="highlight_nu0">800</text:span><text:line-break/><text:s text:c="4"/>winHeight <text:span text:style-name="highlight_sy0">=</text:span> <text:span text:style-name="highlight_nu0">600</text:span><text:line-break/><text:s text:c="4"/>win <text:span text:style-name="highlight_sy0">=</text:span> GraphWin<text:span text:style-name="highlight_br0">(</text:span><text:span text:style-name="highlight_st0">"Шарик"</text:span><text:span text:style-name="highlight_sy0">,</text:span> winWidth<text:span text:style-name="highlight_sy0">,</text:span> winHeight<text:span text:style-name="highlight_br0">)</text:span> <text:span text:style-name="highlight_co1"># Создадим окно с заголовком "Шарик" и размером 800 на 600 пикселей</text:span><text:line-break/><text:s text:c="4"/>c <text:span text:style-name="highlight_sy0">=</text:span> Circle<text:span text:style-name="highlight_br0">(</text:span>Point<text:span text:style-name="highlight_br0">(</text:span><text:span text:style-name="highlight_nu0">50</text:span><text:span text:style-name="highlight_sy0">,</text:span><text:span text:style-name="highlight_nu0">50</text:span><text:span text:style-name="highlight_br0">)</text:span><text:span text:style-name="highlight_sy0">,</text:span> <text:span text:style-name="highlight_nu0">10</text:span><text:span text:style-name="highlight_br0">)</text:span> <text:span text:style-name="highlight_co1"># В координаты 50, 50 поместим окружность радиусом 10</text:span><text:line-break/> <text:line-break/><text:s text:c="4"/>e <text:span text:style-name="highlight_sy0">=</text:span> Text<text:span text:style-name="highlight_br0">(</text:span>Point<text:span text:style-name="highlight_br0">(</text:span><text:span text:style-name="highlight_nu0">200</text:span><text:span text:style-name="highlight_sy0">,</text:span> <text:span text:style-name="highlight_nu0">100</text:span><text:span text:style-name="highlight_br0">)</text:span><text:span text:style-name="highlight_sy0">,</text:span> <text:span text:style-name="highlight_st0">"Не то, чтобы совсем не попал, но только не попал в шарик!"</text:span><text:span text:style-name="highlight_br0">)</text:span> <text:span text:style-name="highlight_co1"># В координаты 50, 50 напишем текст</text:span><text:line-break/><text:s text:c="4"/>c.<text:span text:style-name="highlight_me1">draw</text:span><text:span text:style-name="highlight_br0">(</text:span>win<text:span text:style-name="highlight_br0">)</text:span> <text:span text:style-name="highlight_co1"># нарисуем шарик в окне win</text:span><text:line-break/><text:s text:c="4"/>e.<text:span text:style-name="highlight_me1">draw</text:span><text:span text:style-name="highlight_br0">(</text:span>win<text:span text:style-name="highlight_br0">)</text:span> <text:span text:style-name="highlight_co1"># нарисуем текст в окне win</text:span><text:line-break/> <text:line-break/><text:s text:c="4"/><text:span text:style-name="highlight_kw1">while</text:span> <text:span text:style-name="highlight_br0">(</text:span><text:span text:style-name="highlight_kw2">True</text:span><text:span text:style-name="highlight_br0">)</text:span> : <text:span text:style-name="highlight_co1"># запустим цикл, который будет ждать нажатия мышью</text:span><text:line-break/><text:s text:c="8"/>clickPoint <text:span text:style-name="highlight_sy0">=</text:span> win.<text:span text:style-name="highlight_me1">getMouse</text:span><text:span text:style-name="highlight_br0">(</text:span><text:span text:style-name="highlight_br0">)</text:span> <text:span text:style-name="highlight_co1"># подождем, пока кто-нибудь не кликнет мышкой в окне</text:span><text:line-break/><text:s text:c="8"/><text:span text:style-name="highlight_kw1">print</text:span><text:span text:style-name="highlight_br0">(</text:span>clickPoint<text:span text:style-name="highlight_br0">)</text:span> <text:span text:style-name="highlight_co1"># напечатаем на экран координаты точки клика</text:span><text:line-break/><text:s text:c="8"/><text:span text:style-name="highlight_kw1">if</text:span> <text:span text:style-name="highlight_br0">(</text:span>clickPoint.<text:span text:style-name="highlight_me1">getX</text:span><text:span text:style-name="highlight_br0">(</text:span><text:span text:style-name="highlight_br0">)</text:span> <text:span text:style-name="highlight_sy0">&lt;</text:span> winWidth / <text:span text:style-name="highlight_nu0">2</text:span><text:span text:style-name="highlight_br0">)</text:span>:<text:line-break/><text:s text:c="12"/><text:span text:style-name="highlight_kw1">break</text:span> <text:span text:style-name="highlight_co1"># и если кликнули в левой части экрана, то прервем выполнение цикла</text:span><text:line-break/> <text:line-break/><text:s text:c="4"/>win.<text:span text:style-name="highlight_me1">close</text:span><text:span text:style-name="highlight_br0">(</text:span><text:span text:style-name="highlight_br0">)</text:span> <text:span text:style-name="highlight_co1"># и закроем графическое окно</text:span><text:line-break/> <text:line-break/>gr<text:span text:style-name="highlight_br0">(</text:span><text:span text:style-name="highlight_br0">)</text:span> <text:span text:style-name="highlight_co1"># запустим функцию</text:span></text:p>
          </table:table-cell>
        </table:table-row>
      </table:table>
      <text:h text:style-name="Heading_20_1" text:outline-level="1"><text:bookmark-start text:name="__RefHeading___funkcii_graphwin_2"/><text:bookmark-start text:name="funkcii_graphwin"/>Функции GraphWin<text:bookmark-end text:name="__RefHeading___funkcii_graphwin_2"/><text:bookmark-end text:name="funkcii_graphwin"/></text:h>
      <text:p text:style-name="Text_20_body">GraphWin это графическое окно, которое умеет следующее:</text:p>
      <text:list text:style-name="List_20_1" text:continue-numbering="false">
        <text:list-item>
          <text:p text:style-name="List_20_1_Content_First"> <text:span text:style-name="Source_20_Text">GraphWin(title, width, height)</text:span> - создает новое графическое окно на экране. Если не указать параметров, то будет создано окно размером 200х200 пикселей. <text:span text:style-name="Source_20_Text">win = GraphWin(«Тут картинка», 640, 480)</text:span></text:p>
        </text:list-item>
        <text:list-item>
          <text:p text:style-name="List_20_1_Content"> <text:span text:style-name="Source_20_Text">plot(x, y, color)</text:span> - рисует в окне пиксель по координатам (x, y) цветом color. Например: <text:span text:style-name="Source_20_Text">win.plot(x, y, «yellow»)</text:span></text:p>
        </text:list-item>
        <text:list-item>
          <text:p text:style-name="List_20_1_Content"> <text:span text:style-name="Source_20_Text">setBackground(color)</text:span> - заливает фон окна выбранным цветом. Например <text:span text:style-name="Source_20_Text">win.setBackground(«green»)</text:span></text:p>
        </text:list-item>
        <text:list-item>
          <text:p text:style-name="List_20_1_Content"> close() - закрывает окно. Например: <text:span text:style-name="Source_20_Text">win.close()</text:span></text:p>
        </text:list-item>
        <text:list-item>
          <text:p text:style-name="List_20_1_Content"> <text:span text:style-name="Source_20_Text">getMouse()</text:span> - останавливает выполнение программы и ждет, пока пользователь не кликнет мышью внутри графического окна. После клика возвращает координаты точки клика в переменную типа Point. Например: 'clickPoint = win.getMouse()'</text:p>
        </text:list-item>
        <text:list-item>
          <text:p text:style-name="List_20_1_Content"> <text:span text:style-name="Source_20_Text">checkMouse()</text:span> - ведет себя аналогично getMouse, но не останавливает выполнение программы. При вызове, возвращает координаты последнего клика или None если с предыдущего вызова checkMouse или getMouse клика не было.</text:p>
        </text:list-item>
        <text:list-item>
          <text:p text:style-name="List_20_1_Content"> <text:span text:style-name="Source_20_Text">getKey()</text:span> - приостанавливает выполнение программы и ожидает пока нажмут кнопку на клавиатуре. Возвращает строчку, в которой хранится нажатая клавиша. Например: keyString = win.getKey()</text:p>
        </text:list-item>
        <text:list-item>
          <text:p text:style-name="List_20_1_Content_Last"> <text:span text:style-name="Source_20_Text">checkKey()</text:span>- аналогично checkMouse, но для клавиатуры. В отличие от checkMouse, если клавиша нажата не была, то возвращает пустую строку.</text:p>
        </text:list-item>
      </text:list>
      <text:h text:style-name="Heading_20_1" text:outline-level="1"><text:bookmark-start text:name="__RefHeading___graficheskie_ehlementy_3"/><text:bookmark-start text:name="graficheskie_ehlementy"/>Графические элементы<text:bookmark-end text:name="__RefHeading___graficheskie_ehlementy_3"/><text:bookmark-end text:name="graficheskie_ehlementy"/></text:h>
      <text:p text:style-name="Text_20_body"><text:span text:style-name="Source_20_Text">graphics.py</text:span> хранит в себе реализацию стандартных графических примитивов (точка, линия, окружность и т.д.) в виде типов данных Point, Line, Circle, Oval, Rectangle, Polygon, Text. Для каждого типа данных можно установить следующие свойства:</text:p>
      <text:list text:style-name="List_20_1" text:continue-numbering="false">
        <text:list-item>
          <text:p text:style-name="List_20_1_Content_First"> <text:span text:style-name="Source_20_Text">setFill(color)</text:span> - цвет заливки внутренней части. <text:span text:style-name="Source_20_Text">circ.setFill(«red»)</text:span></text:p>
        </text:list-item>
        <text:list-item>
          <text:p text:style-name="List_20_1_Content"> <text:span text:style-name="Source_20_Text">setOutline(color)</text:span> - цвет контура. <text:span text:style-name="Source_20_Text">circ.setOutline(«blue»)</text:span></text:p>
        </text:list-item>
        <text:list-item>
          <text:p text:style-name="List_20_1_Content"> <text:span text:style-name="Source_20_Text">setWidth(pixels)</text:span> - ширина контура в пикселях. <text:span text:style-name="Source_20_Text">circ.setWidth(2)</text:span></text:p>
        </text:list-item>
        <text:list-item>
          <text:p text:style-name="List_20_1_Content"> <text:span text:style-name="Source_20_Text">draw(graphWin)</text:span> - рисует объект в выбранном графическом окне. <text:span text:style-name="Source_20_Text">circ.draw(win)</text:span> ВАЖНО: для всех типов данных в этом разделе, чтобы увидеть их на экране нужно вызвать эту функцию для каждой необходимой переменной.</text:p>
        </text:list-item>
        <text:list-item>
          <text:p text:style-name="List_20_1_Content"> <text:span text:style-name="Source_20_Text">undraw(graphWin)</text:span> - скрывает объект с выбранного графического окна. <text:span text:style-name="Source_20_Text">circ.undraw(win)</text:span></text:p>
        </text:list-item>
        <text:list-item>
          <text:p text:style-name="List_20_1_Content"> <text:span text:style-name="Source_20_Text">move(dx, dy)</text:span> - перемещает объект на величину dx по x и dy по y. <text:span text:style-name="Source_20_Text">circ.move(10, 15.5)</text:span></text:p>
        </text:list-item>
        <text:list-item>
          <text:p text:style-name="List_20_1_Content_Last"> <text:span text:style-name="Source_20_Text">clone()</text:span> - возвращает копию объекта. <text:span text:style-name="Source_20_Text">copy = circ.clone()</text:span></text:p>
        </text:list-item>
      </text:list>
      <text:h text:style-name="Heading_20_2" text:outline-level="2"><text:bookmark-start text:name="__RefHeading___tochka_4"/><text:bookmark-start text:name="tochka"/>Точка<text:bookmark-end text:name="__RefHeading___tochka_4"/><text:bookmark-end text:name="tochka"/></text:h>
      <text:p text:style-name="Text_20_body">Самый простой тип данных. Хранит в себе просто две координаты на экране.</text:p>
      <text:list text:style-name="List_20_1" text:continue-numbering="false">
        <text:list-item>
          <text:p text:style-name="List_20_1_Content_First"> <text:span text:style-name="Source_20_Text">Point(x, y)</text:span> - создает точку с координатами x и y. Внимание, точка просто создается в оперативной памяти, она НЕ рисуется на экране. Например: 'aPoint = Point(3.5, 8)' Чтобы отобразить эту точку, нужно вызвать функцию draw: <text:span text:style-name="Source_20_Text">aPoint.draw(win)</text:span></text:p>
        </text:list-item>
        <text:list-item>
          <text:p text:style-name="List_20_1_Content"> <text:span text:style-name="Source_20_Text">getX()</text:span> - возвращает координату x. <text:span text:style-name="Source_20_Text">x = aPoint.getX()</text:span></text:p>
        </text:list-item>
        <text:list-item>
          <text:p text:style-name="List_20_1_Content_Last"> <text:span text:style-name="Source_20_Text">getY()</text:span> - возвращает координату y. <text:span text:style-name="Source_20_Text">y = aPoint.getY()</text:span></text:p>
        </text:list-item>
      </text:list>
      <text:h text:style-name="Heading_20_2" text:outline-level="2"><text:bookmark-start text:name="__RefHeading___linija_5"/><text:bookmark-start text:name="linija"/>Линия<text:bookmark-end text:name="__RefHeading___linija_5"/><text:bookmark-end text:name="linija"/></text:h>
      <text:list text:style-name="List_20_1" text:continue-numbering="false">
        <text:list-item>
          <text:p text:style-name="List_20_1_Content_First"> <text:span text:style-name="Source_20_Text">Line(point1, point2)</text:span> - cоздает переменную типа Line. В качестве аргументов передаются 2 переменные типа Point, которые задают начало и конец линии.</text:p>
        </text:list-item>
        <text:list-item>
          <text:p text:style-name="List_20_1_Content"> <text:span text:style-name="Source_20_Text">setArrow(endString)</text:span> - добавляет к концам линии символ стрелки. Стрелка может рисоваться на каждом из концов независимо или сразу на обоих. Например: <text:span text:style-name="Source_20_Text">aLine .setArrow(«both»)</text:span>. Чтобы указать где рисовать стрелку используются такие значения переменной endSting:</text:p>
          <text:list text:style-name="List_20_1">
            <text:list-item>
              <text:p text:style-name="List_20_1_Content"> <text:span text:style-name="Source_20_Text">first</text:span> - стрелка в начале</text:p>
            </text:list-item>
            <text:list-item>
              <text:p text:style-name="List_20_1_Content"> <text:span text:style-name="Source_20_Text">last</text:span> - стрелка в конце</text:p>
            </text:list-item>
            <text:list-item>
              <text:p text:style-name="List_20_1_Content"> <text:span text:style-name="Source_20_Text">both</text:span> - стрелка на обоих концах</text:p>
            </text:list-item>
          </text:list>
        </text:list-item>
        <text:list-item>
          <text:p text:style-name="List_20_1_Content"> <text:span text:style-name="Source_20_Text">getCenter()</text:span> - возвращает переменную типа Point, где хранятся координаты центра линии. </text:p>
        </text:list-item>
        <text:list-item>
          <text:p text:style-name="List_20_1_Content_Last"> <text:span text:style-name="Source_20_Text">getP1(), getP2()</text:span> - возвращает координаты начала и конца линии.</text:p>
        </text:list-item>
      </text:list>
      <text:h text:style-name="Heading_20_2" text:outline-level="2"><text:bookmark-start text:name="__RefHeading___okruzhnost_6"/><text:bookmark-start text:name="okruzhnost"/>Окружность<text:bookmark-end text:name="__RefHeading___okruzhnost_6"/><text:bookmark-end text:name="okruzhnost"/></text:h>
      <text:list text:style-name="List_20_1" text:continue-numbering="false">
        <text:list-item>
          <text:p text:style-name="List_20_1_Content_First"> <text:span text:style-name="Source_20_Text">Circle(centerPoint, radius)</text:span> - создает окружность с центром в cenerPoint и радиусом radius в пикселях</text:p>
        </text:list-item>
        <text:list-item>
          <text:p text:style-name="List_20_1_Content"> <text:span text:style-name="Source_20_Text">getCenter()</text:span> - возвращает координаты центра окружности</text:p>
        </text:list-item>
        <text:list-item>
          <text:p text:style-name="List_20_1_Content"> <text:span text:style-name="Source_20_Text">getRadius()</text:span> - возвращает радиус окружности</text:p>
        </text:list-item>
        <text:list-item>
          <text:p text:style-name="List_20_1_Content_Last"> <text:span text:style-name="Source_20_Text">getP1(), getP2()</text:span> - возвращает соответственно, координаты левого нижнего и правого верхнего углов квадрата, в который может быть вписана окружность.</text:p>
        </text:list-item>
      </text:list>
      <text:h text:style-name="Heading_20_2" text:outline-level="2"><text:bookmark-start text:name="__RefHeading___prjamougolnik_7"/><text:bookmark-start text:name="prjamougolnik"/>Прямоугольник<text:bookmark-end text:name="__RefHeading___prjamougolnik_7"/><text:bookmark-end text:name="prjamougolnik"/></text:h>
      <text:list text:style-name="List_20_1" text:continue-numbering="false">
        <text:list-item>
          <text:p text:style-name="List_20_1_Content_First"> <text:span text:style-name="Source_20_Text">Rectangle(point1, point2)</text:span> - создает прямоугольник по координатам левого нижнего и правого верхнего углов</text:p>
        </text:list-item>
        <text:list-item>
          <text:p text:style-name="List_20_1_Content"> <text:span text:style-name="Source_20_Text">getCenter()</text:span> - возвращает координаты центра прямоугольника</text:p>
        </text:list-item>
        <text:list-item>
          <text:p text:style-name="List_20_1_Content_Last"> <text:span text:style-name="Source_20_Text">getP1(), getP2()</text:span> - возвращает координаты левого нижнего и правого верхнего углов прямоугольника</text:p>
        </text:list-item>
      </text:list>
      <text:h text:style-name="Heading_20_2" text:outline-level="2"><text:bookmark-start text:name="__RefHeading___oval_8"/><text:bookmark-start text:name="oval"/>Овал<text:bookmark-end text:name="__RefHeading___oval_8"/><text:bookmark-end text:name="oval"/></text:h>
      <text:list text:style-name="List_20_1" text:continue-numbering="false">
        <text:list-item>
          <text:p text:style-name="List_20_1_Content_First"> <text:span text:style-name="Source_20_Text">Oval(point1, point2)</text:span> - создает овал, который вписан в прямоугольник с заданными левым нижним и правым верхним углами.</text:p>
        </text:list-item>
        <text:list-item>
          <text:p text:style-name="List_20_1_Content"> <text:span text:style-name="Source_20_Text">getCenter()</text:span> - возвращает координаты центра овала.</text:p>
        </text:list-item>
        <text:list-item>
          <text:p text:style-name="List_20_1_Content_Last"> <text:span text:style-name="Source_20_Text">getP1(), getP2()</text:span> - возвращает соответственно, координаты левого нижнего и правого верхнего углов прямоугольника, в который вписан овал.</text:p>
        </text:list-item>
      </text:list>
      <text:h text:style-name="Heading_20_2" text:outline-level="2"><text:bookmark-start text:name="__RefHeading___mnogougolnik_9"/><text:bookmark-start text:name="mnogougolnik"/>Многоугольник<text:bookmark-end text:name="__RefHeading___mnogougolnik_9"/><text:bookmark-end text:name="mnogougolnik"/></text:h>
      <text:list text:style-name="List_20_1" text:continue-numbering="false">
        <text:list-item>
          <text:p text:style-name="List_20_1_Content_First"> <text:span text:style-name="Source_20_Text">Polygon(point1, point2, point3, …)</text:span> - создает замкнутый многоугольник по заданному набору вершин. В качестве аргумента может быть и список. Например: <text:span text:style-name="Source_20_Text">aPolygon = Polygon(Point(1,2), Point(3,4), Point(5,6))</text:span> или <text:span text:style-name="Source_20_Text">aPolygon = Polygon([Point(1,2), Point(3,4), Point(5,6)])</text:span></text:p>
        </text:list-item>
        <text:list-item>
          <text:p text:style-name="List_20_1_Content_Last"> <text:span text:style-name="Source_20_Text">getPoints()</text:span> - возвращает список вершин многоугольника</text:p>
        </text:list-item>
      </text:list>
      <text:h text:style-name="Heading_20_2" text:outline-level="2"><text:bookmark-start text:name="__RefHeading___tekst_10"/><text:bookmark-start text:name="tekst"/>Текст<text:bookmark-end text:name="__RefHeading___tekst_10"/><text:bookmark-end text:name="tekst"/></text:h>
      <text:list text:style-name="List_20_1" text:continue-numbering="false">
        <text:list-item>
          <text:p text:style-name="List_20_1_Content_First"> <text:span text:style-name="Source_20_Text">Text(anchorPoint, textString)</text:span> - создает текстовый блок, отцентрированый по координатам точки anchorPoint. </text:p>
        </text:list-item>
        <text:list-item>
          <text:p text:style-name="List_20_1_Content"> <text:span text:style-name="Source_20_Text">setText(string)</text:span> - изменяет строку, помещенную в текстовый блок</text:p>
        </text:list-item>
        <text:list-item>
          <text:p text:style-name="List_20_1_Content"> <text:span text:style-name="Source_20_Text">getText()</text:span> - возвращает строку из текстового блока</text:p>
        </text:list-item>
        <text:list-item>
          <text:p text:style-name="List_20_1_Content"> <text:span text:style-name="Source_20_Text">getAnchor()</text:span> - возвращает координаты точки центра текста</text:p>
        </text:list-item>
        <text:list-item>
          <text:p text:style-name="List_20_1_Content"> <text:span text:style-name="Source_20_Text">setFace(family)</text:span> - изменяет вид шрифта текстового блока. Возможные значения параметра: «helvetica», «courier», «times roman» и «arial»</text:p>
        </text:list-item>
        <text:list-item>
          <text:p text:style-name="List_20_1_Content"> <text:span text:style-name="Source_20_Text">setSize(point)</text:span> - задает размер шрифта в пунктах</text:p>
        </text:list-item>
        <text:list-item>
          <text:p text:style-name="List_20_1_Content"> <text:span text:style-name="Source_20_Text">setStyle(style)</text:span> - задает стиль шрифта. Возможные значения параметра: «normal», «bold», «italic», «bold italic».</text:p>
        </text:list-item>
        <text:list-item>
          <text:p text:style-name="List_20_1_Content_Last"> <text:span text:style-name="Source_20_Text">setTextColor(color)</text:span> - Задает цвет текста</text:p>
        </text:list-item>
      </text:list>
      <text:h text:style-name="Heading_20_3" text:outline-level="3"><text:bookmark-start text:name="__RefHeading___rabota_s_cvetami_11"/><text:bookmark-start text:name="rabota_s_cvetami"/>Работа с цветами<text:bookmark-end text:name="__RefHeading___rabota_s_cvetami_11"/><text:bookmark-end text:name="rabota_s_cvetami"/></text:h>
      <text:p text:style-name="Text_20_body">В этой библиотеке цвет можно описать двумя способами: текстовым значением и прямым указанием цветовых компонент. В первом случае, цвет задается своим названием, например «red». Помимо этого, есть определенный выбор оттенков, например «red1», «red2»,«red3», «red4». По мере увеличения номера, оттенок становится более темным. На картинке перечислены все возможные значения цветов:</text:p>
      <text:p text:style-name="Text_20_body"><draw:frame draw:style-name="mediacenter" draw:name="0" text:anchor-type="paragraph" draw:z-index="0" svg:width="13.414375cm" svg:height="22.780625cm"><draw:image xlink:href="Pictures/3ba7f51a7e056980c063a26795e6bc27.jpg" xlink:type="simple" xlink:show="embed" xlink:actuate="onLoad"/></draw:frame></text:p>
      <text:p text:style-name="Text_20_body">Во втором случае, цвета задаются с помощью функции color_rgb(r, g, b). Ее аргументами являются числовые значения цветовых компонент: красной, зеленой и синей. Значения каждой от 0 до 255. Например aCircle.setFill(color rgb(130, 0, 130)) задаст цвет заливки окружности чуть светлее, чем darkmagenta из предыдущей таблицы.</text:p>
      <text:h text:style-name="Heading_20_3" text:outline-level="3"><text:bookmark-start text:name="__RefHeading___zadanie_18_12"/><text:bookmark-start text:name="zadanie_18"/>Задание 18<text:bookmark-end text:name="__RefHeading___zadanie_18_12"/><text:bookmark-end text:name="zadanie_18"/></text:h>
      <text:p text:style-name="Text_20_body">Воспроизвести на Питоне программу с вращающейся пирамидкой из прошлого семестр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3::11:21</meta:creation-date>
    <dc:creator>Generated</dc:creator>
    <dc:date>2026-09-01T13::11:21</dc:date>
    <dc:language>en-US</dc:language>
    <meta:editing-cycles>1</meta:editing-cycles>
    <meta:editing-duration>PT0S</meta:editing-duration>
    <dc:title>python:week15</dc:title>
  </office:meta>
</office:document-meta>
</file>