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ython:week4"/><text:bookmark-start text:name="__RefHeading___slovari_1"/><text:bookmark-start text:name="slovari"/>Словари<text:bookmark-end text:name="__RefHeading___slovari_1"/><text:bookmark-end text:name="slovari"/></text:h>
      <text:p text:style-name="Text_20_body">Сегодня мы рассмотрим новый тип данных, который заметно отличается от тех, которыми мы пользовались ранее. В разных языках он называется по разному, например, в Перле это хэш (hash), в Яве или С# отображение (map), в Яваскрипте - ассоциативный массив. В Питоне же он называется словарь. В некотором смысле, он похож на массивы или списки, но в качестве элементов участвуют не одиночные объекты какого-либо типа, а пара. Первая часть пары называется ключ, а вторая - значение. </text:p>
      <text:p text:style-name="Text_20_body">До значения всегда можно добраться обратившись к нему по ключу, например:</text:p>
      <text:p text:style-name="Text_20_body">В качестве ключа может выступать любой тип данных Питона: строка, число, список и т.д.</text:p>
      <text:p text:style-name="Text_20_body">Словарь можно создать и другим способом, прямо в момент объявления переменной: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1T13::45:16</meta:creation-date>
    <dc:creator>Generated</dc:creator>
    <dc:date>2026-09-01T13::45:16</dc:date>
    <dc:language>en-US</dc:language>
    <meta:editing-cycles>1</meta:editing-cycles>
    <meta:editing-duration>PT0S</meta:editing-duration>
    <dc:title>python:week4</dc:title>
  </office:meta>
</office:document-meta>
</file>