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oft:start"/>Если кто желает выполнять задания дома, но не имеет установленного Linux, то можно воспользоваться Windows версиями некоторых программ.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<text:a xlink:type="simple" xlink:href="http://www.nsunc.com/soft/OOo_3.2.1_Win_x86_install-wJRE_ru.exe" text:style-name="Internet_20_link" text:visited-style-name="Visited_20_Internet_20_Link">OpenOffice.org 3.2.1</text:a> </text:p>
          </table:table-cell>
          <table:table-cell office:value-type="string" table:style-name="tablecell">
            <text:p text:style-name="tablealignleft"> Для заданий по Writer, Calc, Impress, Draw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www.nsunc.com/soft/gimp-2.6.11-i686-setup.exe" text:style-name="Internet_20_link" text:visited-style-name="Visited_20_Internet_20_Link">Gimp 2.6.11</text:a> </text:p>
          </table:table-cell>
          <table:table-cell office:value-type="string" table:style-name="tablecell">
            <text:p text:style-name="tablealignleft"> Для заданий по растровому графическому редактору Gimp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www.nsunc.com/soft/fpc-2.4.0.i386-win32.exe" text:style-name="Internet_20_link" text:visited-style-name="Visited_20_Internet_20_Link"> FreePascal 2.4.0</text:a> </text:p>
          </table:table-cell>
          <table:table-cell office:value-type="string" table:style-name="tablecell">
            <text:p text:style-name="tablealignleft"> Для заданий по Pacsal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www.nsunc.com/soft/Inkscape-0.48.0-1.exe" text:style-name="Internet_20_link" text:visited-style-name="Visited_20_Internet_20_Link"> Inkscape 0.48.0</text:a> </text:p>
          </table:table-cell>
          <table:table-cell office:value-type="string" table:style-name="tablecell">
            <text:p text:style-name="tablealignleft"> Для заданий по векторному графическому редактору Inkscape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www.nsunc.com/soft/blender-2.49b-windows.exe" text:style-name="Internet_20_link" text:visited-style-name="Visited_20_Internet_20_Link"> Blender 2.49b</text:a> </text:p>
          </table:table-cell>
          <table:table-cell office:value-type="string" table:style-name="tablecell">
            <text:p text:style-name="tablealignleft"> Для спецкурса  «Пакет 3-хмерного моделирования Blender»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www.nsunc.com/soft/eclipse-java-indigo-SR1-win32.zip" text:style-name="Internet_20_link" text:visited-style-name="Visited_20_Internet_20_Link"> Eclipse 3.7 win 32</text:a> </text:p>
          </table:table-cell>
          <table:table-cell office:value-type="string" table:style-name="tablecell">
            <text:p text:style-name="tablealignleft"> IDE для Явы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www.nsunc.com/soft/eclipse-java-indigo-SR1-win32-x86_64.zip" text:style-name="Internet_20_link" text:visited-style-name="Visited_20_Internet_20_Link"> Eclipse 3.7 win 64</text:a> </text:p>
          </table:table-cell>
          <table:table-cell office:value-type="string" table:style-name="tablecell">
            <text:p text:style-name="tablealignleft"> IDE для Явы </text:p>
          </table:table-cell>
        </table:table-row>
      </table:table>
      <text:p text:style-name="Text_20_body">Или поставить себе Linux. Дистрибутив Ubuntu можно попросить в терминальных классах.</text:p>
      <text:p text:style-name="Text_20_body">Так же источник антивирусов <text:a xlink:type="simple" xlink:href="http://www.comss.ru/" text:style-name="Internet_20_link" text:visited-style-name="Visited_20_Internet_20_Link"> comss.ru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6::44:49</meta:creation-date>
    <dc:creator>Generated</dc:creator>
    <dc:date>2026-08-10T16::44:49</dc:date>
    <dc:language>en-US</dc:language>
    <meta:editing-cycles>1</meta:editing-cycles>
    <meta:editing-duration>PT0S</meta:editing-duration>
    <dc:title>soft:start</dc:title>
  </office:meta>
</office:document-meta>
</file>