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42ad93047f3ba775679575b49af301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sks:snezhinka"/><text:bookmark-start text:name="__RefHeading___chast_pervaja_1"/><text:bookmark-start text:name="chast_pervaja"/>Часть первая<text:bookmark-end text:name="__RefHeading___chast_pervaja_1"/><text:bookmark-end text:name="chast_pervaja"/></text:h>
      <text:p text:style-name="Text_20_body">Требуется нарисовать шесть линий под углом  друг с другом. Для облегчения расчетов перейдем в полярную систему координат (так как в ней естественным образом делается поворот). В полярной системе координата точки задается так же двумя числами, однако суть их несколько другая. Выбирается некоторое направление, на нем начальная точка. От направления отсчитывается угол , а от точки длина вектора . Эта новая пара числе и будет задавать координаты точки.</text:p>
      <text:p text:style-name="Text_20_body"><draw:frame draw:style-name="media" draw:name="0" text:anchor-type="as-char" draw:z-index="0" svg:width="5.2916666666667cm" style:rel-width="100%" svg:height="5.4541301169591cm" style:rel-height="scale"><draw:image xlink:href="Pictures/742ad93047f3ba775679575b49af301c.jpg" xlink:type="simple" xlink:show="embed" xlink:actuate="onLoad"/></draw:frame></text:p>
      <text:p text:style-name="Text_20_body">Между привычной декартовой и полярной системами координат можно перейти с помощью следующих формул:</text:p>
      <text:p text:style-name="Text_20_body">


$$</text:p>
      <text:p text:style-name="Text_20_body">С использованием полярных координат поворот линии выполняется с помощью следующего алгоритма: </text:p>
      <text:list text:style-name="Numbering_20_1" text:continue-numbering="false">
        <text:list-item>
          <text:p text:style-name="Numbering_20_1_Content_First"> Перевести координаты конца линии из декартовых в полярные полярные</text:p>
        </text:list-item>
        <text:list-item>
          <text:p text:style-name="Numbering_20_1_Content"> Компоненте к углу  добавить .</text:p>
        </text:list-item>
        <text:list-item>
          <text:p text:style-name="Numbering_20_1_Content"> Перевести координаты конца обратно из полярных в декартовые</text:p>
        </text:list-item>
        <text:list-item>
          <text:p text:style-name="Numbering_20_1_Content_Last"> Нарисовать линию на экран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users oglgraph<text:span text:style-name="highlight_sy1">,</text:span> crt<text:span text:style-name="highlight_sy1">,</text:span> math<text:span text:style-name="highlight_sy1">;</text:span><text:line-break/> <text:line-break/><text:span text:style-name="highlight_kw1">type</text:span> point <text:span text:style-name="highlight_sy3">=</text:span> <text:span text:style-name="highlight_kw4">record</text:span><text:line-break/><text:s text:c="2"/>x<text:span text:style-name="highlight_sy1">,</text:span>y<text:span text:style-name="highlight_sy1">,</text:span>r<text:span text:style-name="highlight_sy1">,</text:span>phi<text:span text:style-name="highlight_sy1">:</text:span><text:span text:style-name="highlight_kw4">real</text:span><text:span text:style-name="highlight_sy1">;</text:span><text:line-break/><text:span text:style-name="highlight_kw1">end</text:span><text:span text:style-name="highlight_sy1">;</text:span><text:line-break/> <text:line-break/><text:span text:style-name="highlight_kw1">var</text:span> <text:line-break/><text:s text:c="2"/>gd<text:span text:style-name="highlight_sy1">,</text:span> gm<text:span text:style-name="highlight_sy1">:</text:span> <text:span text:style-name="highlight_kw4">smallint</text:span><text:span text:style-name="highlight_sy1">;</text:span><text:line-break/><text:s text:c="2"/>p_nach<text:span text:style-name="highlight_sy1">:</text:span>point<text:span text:style-name="highlight_sy1">;</text:span> <text:span text:style-name="highlight_co1">// центр снежинки, он будет неподвижен</text:span><text:line-break/><text:s text:c="2"/>p_konech<text:span text:style-name="highlight_sy1">:</text:span>point<text:span text:style-name="highlight_sy1">;</text:span> <text:span text:style-name="highlight_co1">// конец снежинки, его координата будет меняться</text:span><text:line-break/><text:s text:c="2"/>x_centr<text:span text:style-name="highlight_sy1">,</text:span> y_centr<text:span text:style-name="highlight_sy1">:</text:span><text:span text:style-name="highlight_kw4">integer</text:span><text:span text:style-name="highlight_sy1">;</text:span> <text:span text:style-name="highlight_co1">// координаты центра экрана</text:span><text:line-break/> <text:line-break/><text:span text:style-name="highlight_kw1">function</text:span> dec2pol<text:span text:style-name="highlight_br0">(</text:span>p<text:span text:style-name="highlight_sy1">:</text:span>point<text:span text:style-name="highlight_br0">)</text:span><text:span text:style-name="highlight_sy1">:</text:span>point<text:span text:style-name="highlight_sy1">;</text:span><text:line-break/><text:span text:style-name="highlight_kw1">begin</text:span><text:line-break/><text:s text:c="2"/>dec2pol<text:span text:style-name="highlight_sy1">.</text:span><text:span text:style-name="highlight_me1">x</text:span> <text:span text:style-name="highlight_sy3">=</text:span> p<text:span text:style-name="highlight_sy1">.</text:span><text:span text:style-name="highlight_me1">x</text:span><text:span text:style-name="highlight_sy1">;</text:span><text:line-break/><text:s text:c="2"/>dec2pol<text:span text:style-name="highlight_sy1">.</text:span><text:span text:style-name="highlight_me1">y</text:span> <text:span text:style-name="highlight_sy3">=</text:span> p<text:span text:style-name="highlight_sy1">.</text:span><text:span text:style-name="highlight_me1">y</text:span><text:span text:style-name="highlight_sy1">;</text:span><text:line-break/><text:s text:c="2"/>dec2pol<text:span text:style-name="highlight_sy1">.</text:span><text:span text:style-name="highlight_me1">r</text:span> <text:span text:style-name="highlight_sy3">=</text:span> <text:span text:style-name="highlight_kw3">sqrt</text:span><text:span text:style-name="highlight_br0">(</text:span>sqr<text:span text:style-name="highlight_br0">(</text:span>p<text:span text:style-name="highlight_sy1">.</text:span><text:span text:style-name="highlight_me1">x</text:span><text:span text:style-name="highlight_br0">)</text:span> <text:span text:style-name="highlight_sy3">+</text:span> sqr<text:span text:style-name="highlight_br0">(</text:span>p<text:span text:style-name="highlight_sy1">.</text:span><text:span text:style-name="highlight_me1">y</text:span><text:span text:style-name="highlight_br0">)</text:span><text:span text:style-name="highlight_br0">)</text:span><text:span text:style-name="highlight_sy1">;</text:span><text:line-break/><text:s text:c="2"/>dec2pol<text:span text:style-name="highlight_sy1">.</text:span><text:span text:style-name="highlight_me1">phi</text:span> <text:span text:style-name="highlight_sy3">=</text:span> arccos<text:span text:style-name="highlight_br0">(</text:span>p<text:span text:style-name="highlight_sy1">.</text:span><text:span text:style-name="highlight_me1">x</text:span><text:span text:style-name="highlight_sy3">/</text:span>dec2pol<text:span text:style-name="highlight_sy1">.</text:span><text:span text:style-name="highlight_me1">r</text:span><text:span text:style-name="highlight_br0">)</text:span><text:span text:style-name="highlight_sy1">;</text:span><text:line-break/><text:span text:style-name="highlight_kw1">end</text:span><text:span text:style-name="highlight_sy1">;</text:span><text:line-break/> <text:line-break/><text:span text:style-name="highlight_kw1">function</text:span> pol2dec<text:span text:style-name="highlight_br0">(</text:span>x<text:span text:style-name="highlight_sy1">:</text:span>point<text:span text:style-name="highlight_br0">)</text:span><text:span text:style-name="highlight_sy1">:</text:span>point<text:span text:style-name="highlight_sy1">;</text:span><text:line-break/><text:span text:style-name="highlight_kw1">begin</text:span><text:line-break/><text:s text:c="2"/><text:span text:style-name="highlight_co1">//реализовать самостоятельно</text:span><text:line-break/><text:span text:style-name="highlight_kw1">end</text:span><text:span text:style-name="highlight_sy1">;</text:span><text:line-break/> <text:line-break/><text:span text:style-name="highlight_kw1">begin</text:span><text:line-break/><text:s text:c="2"/>gd <text:span text:style-name="highlight_sy1">:</text:span><text:span text:style-name="highlight_sy3">=</text:span> Detect<text:span text:style-name="highlight_sy1">;</text:span><text:line-break/><text:s text:c="2"/>gm <text:span text:style-name="highlight_sy1">:</text:span><text:span text:style-name="highlight_sy3">=</text:span> DetectMode<text:span text:style-name="highlight_sy1">;</text:span><text:line-break/><text:s text:c="2"/>initgraph<text:span text:style-name="highlight_br0">(</text:span>gd<text:span text:style-name="highlight_sy1">,</text:span> gm<text:span text:style-name="highlight_sy1">,</text:span> <text:span text:style-name="highlight_st0">''</text:span><text:span text:style-name="highlight_br0">)</text:span><text:span text:style-name="highlight_sy1">;</text:span><text:line-break/> <text:line-break/><text:s text:c="2"/>x_centr <text:span text:style-name="highlight_sy1">:</text:span><text:span text:style-name="highlight_sy3">=</text:span> getmaxx <text:span text:style-name="highlight_kw1">div</text:span> <text:span text:style-name="highlight_nu0">2</text:span><text:span text:style-name="highlight_sy1">;</text:span> <text:span text:style-name="highlight_co1">// найдем цент</text:span><text:line-break/><text:s text:c="2"/>y_centr <text:span text:style-name="highlight_sy1">:</text:span><text:span text:style-name="highlight_sy3">=</text:span> getmaxy <text:span text:style-name="highlight_kw1">div</text:span> <text:span text:style-name="highlight_nu0">2</text:span><text:span text:style-name="highlight_sy1">;</text:span><text:line-break/> <text:line-break/><text:s text:c="2"/>p_nach<text:span text:style-name="highlight_sy1">.</text:span><text:span text:style-name="highlight_me1">x</text:span> <text:span text:style-name="highlight_sy1">:</text:span><text:span text:style-name="highlight_sy3">=</text:span> <text:span text:style-name="highlight_nu0">0</text:span><text:span text:style-name="highlight_sy1">;</text:span> <text:span text:style-name="highlight_co1">// зададим координаты центра снежинки</text:span><text:line-break/><text:s text:c="2"/>p_nach<text:span text:style-name="highlight_sy1">.</text:span><text:span text:style-name="highlight_me1">y</text:span> <text:span text:style-name="highlight_sy1">:</text:span><text:span text:style-name="highlight_sy3">=</text:span> <text:span text:style-name="highlight_nu0">0</text:span><text:span text:style-name="highlight_sy1">;</text:span><text:line-break/> <text:line-break/><text:s text:c="2"/>p_konech<text:span text:style-name="highlight_sy1">.</text:span><text:span text:style-name="highlight_me1">x</text:span> <text:span text:style-name="highlight_sy1">:</text:span><text:span text:style-name="highlight_sy3">=</text:span> <text:span text:style-name="highlight_nu0">0</text:span><text:span text:style-name="highlight_sy1">;</text:span> <text:span text:style-name="highlight_co1">// и конца ее первого луча, пусть он будет вертикальный</text:span><text:line-break/><text:s text:c="2"/>p_konech<text:span text:style-name="highlight_sy1">.</text:span><text:span text:style-name="highlight_me1">y</text:span> <text:span text:style-name="highlight_sy1">:</text:span><text:span text:style-name="highlight_sy3">=</text:span> <text:span text:style-name="highlight_nu0">200</text:span><text:span text:style-name="highlight_sy1">;</text:span><text:line-break/> <text:line-break/><text:s text:c="2"/>line<text:span text:style-name="highlight_br0">(</text:span>round<text:span text:style-name="highlight_br0">(</text:span>p_nach<text:span text:style-name="highlight_sy1">.</text:span><text:span text:style-name="highlight_me1">x</text:span><text:span text:style-name="highlight_br0">)</text:span> <text:span text:style-name="highlight_sy3">+</text:span> x_centr<text:span text:style-name="highlight_sy1">,</text:span> round<text:span text:style-name="highlight_br0">(</text:span>p_nach<text:span text:style-name="highlight_sy1">.</text:span><text:span text:style-name="highlight_me1">y</text:span><text:span text:style-name="highlight_br0">)</text:span> <text:span text:style-name="highlight_sy3">+</text:span> y_centr<text:span text:style-name="highlight_sy1">,</text:span> round<text:span text:style-name="highlight_br0">(</text:span>p_konech<text:span text:style-name="highlight_sy1">.</text:span><text:span text:style-name="highlight_me1">x</text:span><text:span text:style-name="highlight_br0">)</text:span> <text:span text:style-name="highlight_sy3">+</text:span> x_centr<text:span text:style-name="highlight_sy1">,</text:span> round<text:span text:style-name="highlight_br0">(</text:span>p_konech<text:span text:style-name="highlight_sy1">.</text:span><text:span text:style-name="highlight_me1">y</text:span><text:span text:style-name="highlight_br0">)</text:span> <text:span text:style-name="highlight_sy3">+</text:span> y_centr<text:span text:style-name="highlight_br0">)</text:span><text:span text:style-name="highlight_sy1">;</text:span> <text:span text:style-name="highlight_co1">// нарисуем первую линию снежинки</text:span><text:line-break/> <text:line-break/><text:s text:c="2"/><text:span text:style-name="highlight_kw1">for</text:span> i <text:span text:style-name="highlight_sy1">:</text:span><text:span text:style-name="highlight_sy3">=</text:span> <text:span text:style-name="highlight_nu0">1</text:span> <text:span text:style-name="highlight_kw1">to</text:span> <text:span text:style-name="highlight_nu0">5</text:span> <text:span text:style-name="highlight_kw1">do</text:span><text:line-break/><text:s text:c="2"/><text:span text:style-name="highlight_kw1">begin</text:span><text:line-break/><text:s text:c="4"/><text:span text:style-name="highlight_co1">// реализовать самостоятельно отрисовку остальных линий снежинки</text:span><text:line-break/><text:s text:c="2"/><text:span text:style-name="highlight_kw1">end</text:span><text:span text:style-name="highlight_sy1">;</text:span><text:line-break/> <text:line-break/><text:s text:c="2"/>closegraph<text:span text:style-name="highlight_sy1">;</text:span><text:line-break/><text:span text:style-name="highlight_kw1">end</text:span><text:span text:style-name="highlight_sy1">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8::30:53</meta:creation-date>
    <dc:creator>Generated</dc:creator>
    <dc:date>2026-08-11T18::30:53</dc:date>
    <dc:language>en-US</dc:language>
    <meta:editing-cycles>1</meta:editing-cycles>
    <meta:editing-duration>PT0S</meta:editing-duration>
    <dc:title>tasks:snezhinka</dc:title>
  </office:meta>
</office:document-meta>
</file>